
<file path=META-INF/manifest.xml><?xml version="1.0" encoding="utf-8"?>
<manifest:manifest xmlns:manifest="urn:oasis:names:tc:opendocument:xmlns:manifest:1.0">
  <manifest:file-entry manifest:full-path="Pictures/image1.jpg" manifest:media-type=""/>
  <manifest:file-entry manifest:full-path="Pictures/image2.png" manifest:media-type=""/>
  <manifest:file-entry manifest:full-path="Pictures/image3.png" manifest:media-type=""/>
  <manifest:file-entry manifest:full-path="Pictures/image4.png" manifest:media-type=""/>
  <manifest:file-entry manifest:full-path="Pictures/image5.png" manifest:media-type=""/>
  <manifest:file-entry manifest:full-path="Pictures/image6.png" manifest:media-type=""/>
  <manifest:file-entry manifest:full-path="Pictures/image7.png" manifest:media-type=""/>
  <manifest:file-entry manifest:full-path="Pictures/image8.png" manifest:media-type=""/>
  <manifest:file-entry manifest:full-path="Pictures/image9.png" manifest:media-type=""/>
  <manifest:file-entry manifest:full-path="Pictures/image10.png" manifest:media-type=""/>
  <manifest:file-entry manifest:full-path="Pictures/image11.png" manifest:media-type=""/>
  <manifest:file-entry manifest:full-path="Pictures/image12.png" manifest:media-type=""/>
  <manifest:file-entry manifest:full-path="Pictures/image13.png" manifest:media-type=""/>
  <manifest:file-entry manifest:full-path="Pictures/image14.png" manifest:media-type=""/>
  <manifest:file-entry manifest:full-path="Pictures/image15.png" manifest:media-type=""/>
  <manifest:file-entry manifest:full-path="Pictures/image16.png" manifest:media-type=""/>
  <manifest:file-entry manifest:full-path="Pictures/image17.png" manifest:media-type=""/>
  <manifest:file-entry manifest:full-path="Pictures/image18.png" manifest:media-type=""/>
  <manifest:file-entry manifest:full-path="Pictures/image19.png" manifest:media-type=""/>
  <manifest:file-entry manifest:full-path="Pictures/image20.png" manifest:media-type=""/>
  <manifest:file-entry manifest:full-path="Pictures/image21.png" manifest:media-type=""/>
  <manifest:file-entry manifest:full-path="Pictures/image22.png" manifest:media-type=""/>
  <manifest:file-entry manifest:full-path="Pictures/image23.png" manifest:media-type=""/>
  <manifest:file-entry manifest:full-path="Pictures/image24.png" manifest:media-type=""/>
  <manifest:file-entry manifest:full-path="Pictures/image25.png" manifest:media-type=""/>
  <manifest:file-entry manifest:full-path="Pictures/image26.png" manifest:media-type=""/>
  <manifest:file-entry manifest:full-path="Pictures/image27.png" manifest:media-type=""/>
  <manifest:file-entry manifest:full-path="Pictures/image28.png" manifest:media-type=""/>
  <manifest:file-entry manifest:full-path="Pictures/image29.png" manifest:media-type=""/>
  <manifest:file-entry manifest:full-path="Pictures/image30.png" manifest:media-type=""/>
  <manifest:file-entry manifest:full-path="Pictures/image31.png" manifest:media-type=""/>
  <manifest:file-entry manifest:full-path="Pictures/image32.png" manifest:media-type=""/>
  <manifest:file-entry manifest:full-path="Pictures/image33.png" manifest:media-type=""/>
  <manifest:file-entry manifest:full-path="Pictures/image34.png" manifest:media-type=""/>
  <manifest:file-entry manifest:full-path="Pictures/image35.png" manifest:media-type=""/>
  <manifest:file-entry manifest:full-path="Pictures/image36.png" manifest:media-type=""/>
  <manifest:file-entry manifest:full-path="Pictures/image37.png" manifest:media-type=""/>
  <manifest:file-entry manifest:full-path="Pictures/image38.png" manifest:media-type=""/>
  <manifest:file-entry manifest:full-path="Pictures/image39.png" manifest:media-type=""/>
  <manifest:file-entry manifest:full-path="Pictures/image40.png" manifest:media-type=""/>
  <manifest:file-entry manifest:full-path="Pictures/image41.png" manifest:media-type=""/>
  <manifest:file-entry manifest:full-path="Pictures/image42.png" manifest:media-type=""/>
  <manifest:file-entry manifest:full-path="Pictures/image43.png" manifest:media-type=""/>
  <manifest:file-entry manifest:full-path="Pictures/image44.png" manifest:media-type=""/>
  <manifest:file-entry manifest:full-path="Pictures/image45.png" manifest:media-type=""/>
  <manifest:file-entry manifest:full-path="Pictures/image46.png" manifest:media-type=""/>
  <manifest:file-entry manifest:full-path="Pictures/image47.png" manifest:media-type=""/>
  <manifest:file-entry manifest:full-path="Pictures/image48.png" manifest:media-type=""/>
  <manifest:file-entry manifest:full-path="Pictures/image49.png" manifest:media-type=""/>
  <manifest:file-entry manifest:full-path="Pictures/image50.png" manifest:media-type=""/>
  <manifest:file-entry manifest:full-path="Pictures/image51.png" manifest:media-type=""/>
  <manifest:file-entry manifest:full-path="Pictures/image52.png" manifest:media-type=""/>
  <manifest:file-entry manifest:full-path="Pictures/image53.png" manifest:media-type=""/>
  <manifest:file-entry manifest:full-path="Pictures/image54.png" manifest:media-type=""/>
  <manifest:file-entry manifest:full-path="Pictures/image55.png" manifest:media-type=""/>
  <manifest:file-entry manifest:full-path="Pictures/image56.png" manifest:media-type=""/>
  <manifest:file-entry manifest:full-path="Pictures/image57.png" manifest:media-type=""/>
  <manifest:file-entry manifest:full-path="Pictures/image58.png" manifest:media-type=""/>
  <manifest:file-entry manifest:full-path="Pictures/image59.png" manifest:media-type=""/>
  <manifest:file-entry manifest:full-path="Pictures/image60.png" manifest:media-type=""/>
  <manifest:file-entry manifest:full-path="Pictures/image61.png" manifest:media-type=""/>
  <manifest:file-entry manifest:full-path="Pictures/image62.png" manifest:media-type=""/>
  <manifest:file-entry manifest:full-path="Pictures/image63.png" manifest:media-type=""/>
  <manifest:file-entry manifest:full-path="Pictures/image64.png" manifest:media-type=""/>
  <manifest:file-entry manifest:full-path="Pictures/image65.png" manifest:media-type=""/>
  <manifest:file-entry manifest:full-path="Pictures/image66.png" manifest:media-type=""/>
  <manifest:file-entry manifest:full-path="Pictures/image67.png" manifest:media-type=""/>
  <manifest:file-entry manifest:full-path="Pictures/image68.png" manifest:media-type=""/>
  <manifest:file-entry manifest:full-path="Pictures/image69.png" manifest:media-type=""/>
  <manifest:file-entry manifest:full-path="Pictures/image70.png" manifest:media-type=""/>
  <manifest:file-entry manifest:full-path="Pictures/image71.png" manifest:media-type=""/>
  <manifest:file-entry manifest:full-path="Pictures/image72.png" manifest:media-type=""/>
  <manifest:file-entry manifest:full-path="Pictures/image73.png" manifest:media-type=""/>
  <manifest:file-entry manifest:full-path="Pictures/image74.png" manifest:media-type=""/>
  <manifest:file-entry manifest:full-path="Pictures/image75.png" manifest:media-type=""/>
  <manifest:file-entry manifest:full-path="Pictures/image76.png" manifest:media-type=""/>
  <manifest:file-entry manifest:full-path="Pictures/image77.png" manifest:media-type=""/>
  <manifest:file-entry manifest:full-path="Pictures/image78.png" manifest:media-type=""/>
  <manifest:file-entry manifest:full-path="Pictures/image79.png" manifest:media-type=""/>
  <manifest:file-entry manifest:full-path="Pictures/image80.png" manifest:media-type=""/>
  <manifest:file-entry manifest:full-path="Pictures/image81.png" manifest:media-type=""/>
  <manifest:file-entry manifest:full-path="Pictures/image82.png" manifest:media-type=""/>
  <manifest:file-entry manifest:full-path="Pictures/image83.png" manifest:media-type=""/>
  <manifest:file-entry manifest:full-path="Pictures/image84.png" manifest:media-type=""/>
  <manifest:file-entry manifest:full-path="Pictures/image85.png" manifest:media-type=""/>
  <manifest:file-entry manifest:full-path="Pictures/image86.png" manifest:media-type=""/>
  <manifest:file-entry manifest:full-path="Pictures/image87.png" manifest:media-type=""/>
  <manifest:file-entry manifest:full-path="Pictures/image88.png" manifest:media-type=""/>
  <manifest:file-entry manifest:full-path="Pictures/image89.png" manifest:media-type=""/>
  <manifest:file-entry manifest:full-path="Pictures/image90.png" manifest:media-type=""/>
  <manifest:file-entry manifest:full-path="Pictures/image91.png" manifest:media-type=""/>
  <manifest:file-entry manifest:full-path="Pictures/image92.png" manifest:media-type=""/>
  <manifest:file-entry manifest:full-path="Pictures/image93.png" manifest:media-type=""/>
  <manifest:file-entry manifest:full-path="Pictures/image94.png" manifest:media-type=""/>
  <manifest:file-entry manifest:full-path="Pictures/image95.png" manifest:media-type=""/>
  <manifest:file-entry manifest:full-path="Pictures/image96.png" manifest:media-type=""/>
  <manifest:file-entry manifest:full-path="Pictures/image97.png" manifest:media-type=""/>
  <manifest:file-entry manifest:full-path="Pictures/image98.png" manifest:media-type=""/>
  <manifest:file-entry manifest:full-path="Pictures/image99.png" manifest:media-type=""/>
  <manifest:file-entry manifest:full-path="Pictures/image100.png" manifest:media-type=""/>
  <manifest:file-entry manifest:full-path="Pictures/image101.png" manifest:media-type=""/>
  <manifest:file-entry manifest:full-path="Pictures/image102.png" manifest:media-type=""/>
  <manifest:file-entry manifest:full-path="Pictures/image103.png" manifest:media-type=""/>
  <manifest:file-entry manifest:full-path="Pictures/image104.png" manifest:media-type=""/>
  <manifest:file-entry manifest:full-path="Pictures/image105.png" manifest:media-type=""/>
  <manifest:file-entry manifest:full-path="Pictures/image106.png" manifest:media-type=""/>
  <manifest:file-entry manifest:full-path="Pictures/image107.png" manifest:media-type=""/>
  <manifest:file-entry manifest:full-path="Pictures/image108.png" manifest:media-type=""/>
  <manifest:file-entry manifest:full-path="Pictures/image109.png" manifest:media-type=""/>
  <manifest:file-entry manifest:full-path="Pictures/image110.png" manifest:media-type=""/>
  <manifest:file-entry manifest:full-path="Pictures/image111.png" manifest:media-type=""/>
  <manifest:file-entry manifest:full-path="Pictures/image112.png" manifest:media-type=""/>
  <manifest:file-entry manifest:full-path="Pictures/image113.png" manifest:media-type=""/>
  <manifest:file-entry manifest:full-path="Pictures/image114.png" manifest:media-type=""/>
  <manifest:file-entry manifest:full-path="Pictures/image115.png" manifest:media-type=""/>
  <manifest:file-entry manifest:full-path="Pictures/image116.png" manifest:media-type=""/>
  <manifest:file-entry manifest:full-path="Pictures/image117.png" manifest:media-type=""/>
  <manifest:file-entry manifest:full-path="Pictures/image118.png" manifest:media-type=""/>
  <manifest:file-entry manifest:full-path="Pictures/image119.png" manifest:media-type=""/>
  <manifest:file-entry manifest:full-path="Pictures/image120.png" manifest:media-type=""/>
  <manifest:file-entry manifest:full-path="Pictures/image121.png" manifest:media-type=""/>
  <manifest:file-entry manifest:full-path="Pictures/image122.png" manifest:media-type=""/>
  <manifest:file-entry manifest:full-path="Pictures/image123.png" manifest:media-type=""/>
  <manifest:file-entry manifest:full-path="Pictures/image124.png" manifest:media-type=""/>
  <manifest:file-entry manifest:full-path="Pictures/image125.png" manifest:media-type=""/>
  <manifest:file-entry manifest:full-path="Pictures/image126.png" manifest:media-type=""/>
  <manifest:file-entry manifest:full-path="Pictures/image127.png" manifest:media-type=""/>
  <manifest:file-entry manifest:full-path="Pictures/image128.png" manifest:media-type=""/>
  <manifest:file-entry manifest:full-path="Pictures/image129.png" manifest:media-type=""/>
  <manifest:file-entry manifest:full-path="Pictures/image130.png" manifest:media-type=""/>
  <manifest:file-entry manifest:full-path="Pictures/image131.png" manifest:media-type=""/>
  <manifest:file-entry manifest:full-path="Pictures/image132.png" manifest:media-type=""/>
  <manifest:file-entry manifest:full-path="Pictures/image133.png" manifest:media-type=""/>
  <manifest:file-entry manifest:full-path="Pictures/image134.png" manifest:media-type=""/>
  <manifest:file-entry manifest:full-path="Pictures/image135.png" manifest:media-type=""/>
  <manifest:file-entry manifest:full-path="Pictures/image136.png" manifest:media-type=""/>
  <manifest:file-entry manifest:full-path="Pictures/image137.png" manifest:media-type=""/>
  <manifest:file-entry manifest:full-path="Pictures/image138.png" manifest:media-type=""/>
  <manifest:file-entry manifest:full-path="Pictures/image139.png" manifest:media-type=""/>
  <manifest:file-entry manifest:full-path="Pictures/image140.png" manifest:media-type=""/>
  <manifest:file-entry manifest:full-path="Pictures/image141.png" manifest:media-type=""/>
  <manifest:file-entry manifest:full-path="Pictures/image142.png" manifest:media-type=""/>
  <manifest:file-entry manifest:full-path="Pictures/image143.png" manifest:media-type=""/>
  <manifest:file-entry manifest:full-path="Pictures/image144.png" manifest:media-type=""/>
  <manifest:file-entry manifest:full-path="Pictures/image145.png" manifest:media-type=""/>
  <manifest:file-entry manifest:full-path="Pictures/image146.png" manifest:media-type=""/>
  <manifest:file-entry manifest:full-path="Pictures/image147.png" manifest:media-type=""/>
  <manifest:file-entry manifest:full-path="Pictures/image148.png" manifest:media-type=""/>
  <manifest:file-entry manifest:full-path="Pictures/image149.png" manifest:media-type=""/>
  <manifest:file-entry manifest:full-path="Pictures/image150.png" manifest:media-type=""/>
  <manifest:file-entry manifest:full-path="Pictures/image151.png" manifest:media-type=""/>
  <manifest:file-entry manifest:full-path="Pictures/image152.png" manifest:media-type=""/>
  <manifest:file-entry manifest:full-path="Pictures/image153.png" manifest:media-type=""/>
  <manifest:file-entry manifest:full-path="Pictures/image154.png" manifest:media-type=""/>
  <manifest:file-entry manifest:full-path="Pictures/image155.png" manifest:media-type=""/>
  <manifest:file-entry manifest:full-path="Pictures/image156.png" manifest:media-type=""/>
  <manifest:file-entry manifest:full-path="Pictures/image157.png" manifest:media-type=""/>
  <manifest:file-entry manifest:full-path="Pictures/image158.png" manifest:media-type=""/>
  <manifest:file-entry manifest:full-path="Pictures/image159.png" manifest:media-type=""/>
  <manifest:file-entry manifest:full-path="Pictures/image160.png" manifest:media-type=""/>
  <manifest:file-entry manifest:full-path="Pictures/image161.png" manifest:media-type=""/>
  <manifest:file-entry manifest:full-path="Pictures/image162.png" manifest:media-type=""/>
  <manifest:file-entry manifest:full-path="Pictures/image163.png" manifest:media-type=""/>
  <manifest:file-entry manifest:full-path="Pictures/image164.png" manifest:media-type=""/>
  <manifest:file-entry manifest:full-path="Pictures/image165.png" manifest:media-type=""/>
  <manifest:file-entry manifest:full-path="Pictures/image166.png" manifest:media-type=""/>
  <manifest:file-entry manifest:full-path="Pictures/image167.png" manifest:media-type=""/>
  <manifest:file-entry manifest:full-path="Pictures/image168.png" manifest:media-type=""/>
  <manifest:file-entry manifest:full-path="Pictures/image169.png" manifest:media-type=""/>
  <manifest:file-entry manifest:full-path="Pictures/image170.png" manifest:media-type=""/>
  <manifest:file-entry manifest:full-path="Pictures/image171.png" manifest:media-type=""/>
  <manifest:file-entry manifest:full-path="Pictures/image172.png" manifest:media-type=""/>
  <manifest:file-entry manifest:full-path="Pictures/image173.png" manifest:media-type=""/>
  <manifest:file-entry manifest:full-path="Pictures/image174.png" manifest:media-type=""/>
  <manifest:file-entry manifest:full-path="Pictures/image175.png" manifest:media-type=""/>
  <manifest:file-entry manifest:full-path="Pictures/image176.png" manifest:media-type=""/>
  <manifest:file-entry manifest:full-path="Pictures/image177.png" manifest:media-type=""/>
  <manifest:file-entry manifest:full-path="Pictures/image178.png" manifest:media-type=""/>
  <manifest:file-entry manifest:full-path="Pictures/image179.png" manifest:media-type=""/>
  <manifest:file-entry manifest:full-path="Pictures/image180.png" manifest:media-type=""/>
  <manifest:file-entry manifest:full-path="Pictures/image181.png" manifest:media-type=""/>
  <manifest:file-entry manifest:full-path="Pictures/image182.png" manifest:media-type=""/>
  <manifest:file-entry manifest:full-path="Pictures/image183.png" manifest:media-type=""/>
  <manifest:file-entry manifest:full-path="Pictures/image184.png" manifest:media-type=""/>
  <manifest:file-entry manifest:full-path="Pictures/image185.png" manifest:media-type=""/>
  <manifest:file-entry manifest:full-path="Pictures/image186.png" manifest:media-type=""/>
  <manifest:file-entry manifest:full-path="Pictures/image187.png" manifest:media-type=""/>
  <manifest:file-entry manifest:full-path="Pictures/image188.png" manifest:media-type=""/>
  <manifest:file-entry manifest:full-path="Pictures/image189.png" manifest:media-type=""/>
  <manifest:file-entry manifest:full-path="Pictures/image190.png" manifest:media-type=""/>
  <manifest:file-entry manifest:full-path="Pictures/image191.png" manifest:media-type=""/>
  <manifest:file-entry manifest:full-path="Pictures/image192.png" manifest:media-type=""/>
  <manifest:file-entry manifest:full-path="Pictures/image193.png" manifest:media-type=""/>
  <manifest:file-entry manifest:full-path="Pictures/image194.png" manifest:media-type=""/>
  <manifest:file-entry manifest:full-path="Pictures/image195.png" manifest:media-type=""/>
  <manifest:file-entry manifest:full-path="Pictures/image196.png" manifest:media-type=""/>
  <manifest:file-entry manifest:full-path="Pictures/image197.png" manifest:media-type=""/>
  <manifest:file-entry manifest:full-path="Pictures/image198.png" manifest:media-type=""/>
  <manifest:file-entry manifest:full-path="Pictures/image199.png" manifest:media-type=""/>
  <manifest:file-entry manifest:full-path="Pictures/image200.png" manifest:media-type=""/>
  <manifest:file-entry manifest:full-path="Pictures/image201.png" manifest:media-type=""/>
  <manifest:file-entry manifest:full-path="Pictures/image202.png" manifest:media-type=""/>
  <manifest:file-entry manifest:full-path="Pictures/image203.png" manifest:media-type=""/>
  <manifest:file-entry manifest:full-path="Pictures/image204.png" manifest:media-type=""/>
  <manifest:file-entry manifest:full-path="Pictures/image205.png" manifest:media-type=""/>
  <manifest:file-entry manifest:full-path="Pictures/image206.png" manifest:media-type=""/>
  <manifest:file-entry manifest:full-path="Pictures/image207.png" manifest:media-type=""/>
  <manifest:file-entry manifest:full-path="Pictures/image208.png" manifest:media-type=""/>
  <manifest:file-entry manifest:full-path="Pictures/image209.png" manifest:media-type=""/>
  <manifest:file-entry manifest:full-path="Pictures/image210.png" manifest:media-type=""/>
  <manifest:file-entry manifest:full-path="Pictures/image211.png" manifest:media-type=""/>
  <manifest:file-entry manifest:full-path="Pictures/image212.png" manifest:media-type=""/>
  <manifest:file-entry manifest:full-path="Pictures/image213.png" manifest:media-type=""/>
  <manifest:file-entry manifest:full-path="Pictures/image214.png" manifest:media-type=""/>
  <manifest:file-entry manifest:full-path="Pictures/image215.png" manifest:media-type=""/>
  <manifest:file-entry manifest:full-path="Pictures/image216.png" manifest:media-type=""/>
  <manifest:file-entry manifest:full-path="Pictures/image217.png" manifest:media-type=""/>
  <manifest:file-entry manifest:full-path="Pictures/image218.png" manifest:media-type=""/>
  <manifest:file-entry manifest:full-path="Pictures/image219.png" manifest:media-type=""/>
  <manifest:file-entry manifest:full-path="Pictures/image220.png" manifest:media-type=""/>
  <manifest:file-entry manifest:full-path="Pictures/image221.png" manifest:media-type=""/>
  <manifest:file-entry manifest:full-path="Pictures/image222.png" manifest:media-type=""/>
  <manifest:file-entry manifest:full-path="Pictures/image223.png" manifest:media-type=""/>
  <manifest:file-entry manifest:full-path="Pictures/image224.png" manifest:media-type=""/>
  <manifest:file-entry manifest:full-path="Pictures/image225.png" manifest:media-type=""/>
  <manifest:file-entry manifest:full-path="Pictures/image226.png" manifest:media-type=""/>
  <manifest:file-entry manifest:full-path="Pictures/image227.png" manifest:media-type=""/>
  <manifest:file-entry manifest:full-path="Pictures/image228.png" manifest:media-type=""/>
  <manifest:file-entry manifest:full-path="Pictures/image229.png" manifest:media-type=""/>
  <manifest:file-entry manifest:full-path="Pictures/image230.png" manifest:media-type=""/>
  <manifest:file-entry manifest:full-path="Pictures/image231.png" manifest:media-type=""/>
  <manifest:file-entry manifest:full-path="Pictures/image232.png" manifest:media-type=""/>
  <manifest:file-entry manifest:full-path="Pictures/image233.png" manifest:media-type=""/>
  <manifest:file-entry manifest:full-path="Pictures/image234.png" manifest:media-type=""/>
  <manifest:file-entry manifest:full-path="Pictures/image235.png" manifest:media-type=""/>
  <manifest:file-entry manifest:full-path="Pictures/image236.png" manifest:media-type=""/>
  <manifest:file-entry manifest:full-path="Pictures/image237.png" manifest:media-type=""/>
  <manifest:file-entry manifest:full-path="Pictures/image238.png" manifest:media-type=""/>
  <manifest:file-entry manifest:full-path="Pictures/image239.png" manifest:media-type=""/>
  <manifest:file-entry manifest:full-path="Pictures/image240.png" manifest:media-type=""/>
  <manifest:file-entry manifest:full-path="Pictures/image241.png" manifest:media-type=""/>
  <manifest:file-entry manifest:full-path="Pictures/image242.png" manifest:media-type=""/>
  <manifest:file-entry manifest:full-path="Pictures/image243.png" manifest:media-type=""/>
  <manifest:file-entry manifest:full-path="Pictures/image244.png" manifest:media-type=""/>
  <manifest:file-entry manifest:full-path="Pictures/image245.png" manifest:media-type=""/>
  <manifest:file-entry manifest:full-path="Pictures/image246.png" manifest:media-type=""/>
  <manifest:file-entry manifest:full-path="Pictures/image247.png" manifest:media-type=""/>
  <manifest:file-entry manifest:full-path="Pictures/image248.png" manifest:media-type=""/>
  <manifest:file-entry manifest:full-path="Pictures/image249.png" manifest:media-type=""/>
  <manifest:file-entry manifest:full-path="Pictures/image250.png" manifest:media-type=""/>
  <manifest:file-entry manifest:full-path="Pictures/image251.png" manifest:media-type=""/>
  <manifest:file-entry manifest:full-path="Pictures/image252.png" manifest:media-type=""/>
  <manifest:file-entry manifest:full-path="Pictures/image253.png" manifest:media-type=""/>
  <manifest:file-entry manifest:full-path="Pictures/image254.png" manifest:media-type=""/>
  <manifest:file-entry manifest:full-path="Pictures/image255.png" manifest:media-type=""/>
  <manifest:file-entry manifest:full-path="Pictures/image256.png" manifest:media-type=""/>
  <manifest:file-entry manifest:full-path="Pictures/image257.png" manifest:media-type=""/>
  <manifest:file-entry manifest:full-path="Pictures/image258.png" manifest:media-type=""/>
  <manifest:file-entry manifest:full-path="Pictures/image259.png" manifest:media-type=""/>
  <manifest:file-entry manifest:full-path="Pictures/image260.png" manifest:media-type=""/>
  <manifest:file-entry manifest:full-path="Pictures/image261.png" manifest:media-type=""/>
  <manifest:file-entry manifest:full-path="Pictures/image262.png" manifest:media-type=""/>
  <manifest:file-entry manifest:full-path="Pictures/image263.png" manifest:media-type=""/>
  <manifest:file-entry manifest:full-path="Pictures/image264.png" manifest:media-type=""/>
  <manifest:file-entry manifest:full-path="Pictures/image265.png" manifest:media-type=""/>
  <manifest:file-entry manifest:full-path="Pictures/image266.png" manifest:media-type=""/>
  <manifest:file-entry manifest:full-path="Pictures/image267.png" manifest:media-type=""/>
  <manifest:file-entry manifest:full-path="Pictures/image268.png" manifest:media-type=""/>
  <manifest:file-entry manifest:full-path="Pictures/image269.png" manifest:media-type=""/>
  <manifest:file-entry manifest:full-path="Pictures/image270.png" manifest:media-type=""/>
  <manifest:file-entry manifest:full-path="Pictures/image271.png" manifest:media-type=""/>
  <manifest:file-entry manifest:full-path="Pictures/image272.png" manifest:media-type=""/>
  <manifest:file-entry manifest:full-path="Pictures/image273.png" manifest:media-type=""/>
  <manifest:file-entry manifest:full-path="Pictures/image274.png" manifest:media-type=""/>
  <manifest:file-entry manifest:full-path="Pictures/image275.png" manifest:media-type=""/>
  <manifest:file-entry manifest:full-path="Pictures/image276.png" manifest:media-type=""/>
  <manifest:file-entry manifest:full-path="Pictures/image277.png" manifest:media-type=""/>
  <manifest:file-entry manifest:full-path="Pictures/image278.png" manifest:media-type=""/>
  <manifest:file-entry manifest:full-path="Pictures/image279.png" manifest:media-type=""/>
  <manifest:file-entry manifest:full-path="Pictures/image280.png" manifest:media-type=""/>
  <manifest:file-entry manifest:full-path="Pictures/image281.png" manifest:media-type=""/>
  <manifest:file-entry manifest:full-path="Pictures/image282.png" manifest:media-type=""/>
  <manifest:file-entry manifest:full-path="Pictures/image283.png" manifest:media-type=""/>
  <manifest:file-entry manifest:full-path="Pictures/image284.png" manifest:media-type=""/>
  <manifest:file-entry manifest:full-path="Pictures/image285.png" manifest:media-type=""/>
  <manifest:file-entry manifest:full-path="Pictures/image286.png" manifest:media-type=""/>
  <manifest:file-entry manifest:full-path="Pictures/image287.png" manifest:media-type=""/>
  <manifest:file-entry manifest:full-path="Pictures/image288.png" manifest:media-type=""/>
  <manifest:file-entry manifest:full-path="Pictures/image289.png" manifest:media-type=""/>
  <manifest:file-entry manifest:full-path="Pictures/image290.png" manifest:media-type=""/>
  <manifest:file-entry manifest:full-path="Pictures/image291.png" manifest:media-type=""/>
  <manifest:file-entry manifest:full-path="Pictures/image292.png" manifest:media-type=""/>
  <manifest:file-entry manifest:full-path="Pictures/image293.png" manifest:media-type=""/>
  <manifest:file-entry manifest:full-path="Pictures/image294.png" manifest:media-type=""/>
  <manifest:file-entry manifest:full-path="Pictures/image295.png" manifest:media-type=""/>
  <manifest:file-entry manifest:full-path="Pictures/image296.png" manifest:media-type=""/>
  <manifest:file-entry manifest:full-path="Pictures/image297.png" manifest:media-type=""/>
  <manifest:file-entry manifest:full-path="Pictures/image298.png" manifest:media-type=""/>
  <manifest:file-entry manifest:full-path="Pictures/image299.png" manifest:media-type=""/>
  <manifest:file-entry manifest:full-path="Pictures/image300.png" manifest:media-type=""/>
  <manifest:file-entry manifest:full-path="Pictures/image301.png" manifest:media-type=""/>
  <manifest:file-entry manifest:full-path="Pictures/image302.png" manifest:media-type=""/>
  <manifest:file-entry manifest:full-path="Pictures/image303.png" manifest:media-type=""/>
  <manifest:file-entry manifest:full-path="Pictures/image304.png" manifest:media-type=""/>
  <manifest:file-entry manifest:full-path="Pictures/image305.png" manifest:media-type=""/>
  <manifest:file-entry manifest:full-path="Pictures/image306.png" manifest:media-type=""/>
  <manifest:file-entry manifest:full-path="Pictures/image307.png" manifest:media-type=""/>
  <manifest:file-entry manifest:full-path="Pictures/image308.png" manifest:media-type=""/>
  <manifest:file-entry manifest:full-path="Pictures/image309.png" manifest:media-type=""/>
  <manifest:file-entry manifest:full-path="Pictures/image310.png" manifest:media-type=""/>
  <manifest:file-entry manifest:full-path="Pictures/image311.png" manifest:media-type=""/>
  <manifest:file-entry manifest:full-path="Pictures/image312.png" manifest:media-type=""/>
  <manifest:file-entry manifest:full-path="Pictures/image313.png" manifest:media-type=""/>
  <manifest:file-entry manifest:full-path="Pictures/image314.png" manifest:media-type=""/>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 manifest:version="1.2" manifest:media-type="application/vnd.oasis.opendocument.text"/>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xmlns:chartooo="http://openoffice.org/2010/chart" office:version="1.2">
  <office:font-face-decls/>
  <office:automatic-styles>
    <style:style style:family="paragraph" style:name="P4">
      <style:paragraph-properties fo:line-height="100%" fo:margin-top="0.95pt" fo:margin-bottom="0pt"/>
      <style:text-properties fo:font-family="Times New Roman" fo:font-size="10pt"/>
    </style:style>
    <style:style style:family="paragraph" style:name="P5">
      <style:paragraph-properties fo:line-height="100%" fo:margin-left="7.841cm" fo:margin-right="0cm" fo:text-indent="0cm"/>
      <style:text-properties fo:font-family="Times New Roman" fo:font-size="10pt"/>
    </style:style>
    <style:style style:family="text" style:name="T2">
      <style:text-properties fo:font-family="Times New Roman" fo:font-size="10pt"/>
    </style:style>
    <style:style style:parent-style-name="Graphics" style:family="graphic" style:name="gr3">
      <style:graphic-properties style:repeat="stretch" fo:margin-left="0cm" fo:margin-right="0cm" fo:margin-top="0cm" fo:margin-bottom="0cm" style:vertical-pos="middle" style:vertical-rel="baseline" fo:background-color="transparent"/>
    </style:style>
    <style:style style:family="text" style:name="T3">
      <style:text-properties fo:font-family="Times New Roman" fo:font-size="10pt"/>
    </style:style>
    <style:style style:family="paragraph" style:name="P6">
      <style:paragraph-properties fo:line-height="100%" fo:margin-top="0.3pt"/>
      <style:text-properties fo:font-family="Times New Roman" fo:font-size="6pt"/>
    </style:style>
    <style:style style:family="text" style:name="T4">
      <style:text-properties fo:font-family="Times New Roman" fo:font-size="6pt"/>
    </style:style>
    <style:style style:parent-style-name="Graphics" style:family="graphic" style:name="gr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
      <style:text-properties fo:font-family="Times New Roman" fo:font-size="6pt"/>
    </style:style>
    <style:style style:parent-style-name="Graphics" style:family="graphic" style:name="gr5">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
      <style:text-properties fo:font-family="Times New Roman" fo:font-size="6pt"/>
    </style:style>
    <style:style style:parent-style-name="Graphics" style:family="graphic" style:name="gr6">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7">
      <style:paragraph-properties fo:line-height="100%" fo:margin-top="3.2pt"/>
      <style:text-properties fo:font-family="Times New Roman" fo:font-size="10pt"/>
    </style:style>
    <style:style style:family="paragraph" style:name="P8">
      <style:paragraph-properties fo:line-height="100%" fo:margin-top="6.25pt"/>
      <style:text-properties fo:font-family="Times New Roman" fo:font-size="10pt"/>
    </style:style>
    <style:style style:family="paragraph" style:name="P9">
      <style:paragraph-properties fo:line-height="100%" fo:margin-top="0pt"/>
      <style:text-properties fo:font-family="Times New Roman" fo:font-size="10pt"/>
    </style:style>
    <style:style style:family="paragraph" style:name="P10">
      <style:paragraph-properties fo:line-height="100%" fo:margin-top="5.75pt"/>
      <style:text-properties fo:font-family="Times New Roman" fo:font-size="10pt"/>
    </style:style>
    <style:style style:family="text" style:name="T7">
      <style:text-properties fo:font-family="Times New Roman" fo:font-size="10pt"/>
    </style:style>
    <style:style style:family="graphic" style:name="gr7">
      <style:graphic-properties style:wrap="parallel" fo:margin-left="0cm" fo:margin-right="0cm" fo:margin-top="0cm" fo:margin-bottom="0cm" style:horizontal-pos="from-left" style:horizontal-rel="page" style:vertical-pos="from-top" style:vertical-rel="paragraph"/>
    </style:style>
    <style:style style:family="graphic" style:name="gr8">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12">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11">
      <style:paragraph-properties fo:line-height="100%" fo:margin-top="0pt"/>
      <style:text-properties fo:font-family="Times New Roman" fo:font-size="10pt"/>
    </style:style>
    <style:style style:family="paragraph" style:name="P12">
      <style:paragraph-properties fo:line-height="100%" fo:margin-top="0pt"/>
      <style:text-properties fo:font-family="Times New Roman" fo:font-size="10pt"/>
    </style:style>
    <style:style style:family="paragraph" style:name="P13">
      <style:paragraph-properties fo:line-height="100%" fo:margin-top="5.75pt"/>
      <style:text-properties fo:font-family="Times New Roman" fo:font-size="10pt"/>
    </style:style>
    <style:style style:family="text" style:name="T8">
      <style:text-properties fo:font-family="Times New Roman" fo:font-size="10pt"/>
    </style:style>
    <style:style style:parent-style-name="Graphics" style:family="graphic" style:name="gr15">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4">
      <style:paragraph-properties fo:line-height="100%" fo:margin-top="0pt"/>
      <style:text-properties fo:font-family="Times New Roman" fo:font-size="10pt"/>
    </style:style>
    <style:style style:family="paragraph" style:name="P15">
      <style:paragraph-properties fo:line-height="100%" fo:margin-top="0pt"/>
      <style:text-properties fo:font-family="Times New Roman" fo:font-size="10pt"/>
    </style:style>
    <style:style style:family="paragraph" style:name="P16">
      <style:paragraph-properties fo:line-height="100%" fo:margin-top="1.2pt"/>
      <style:text-properties fo:font-family="Times New Roman" fo:font-size="10pt"/>
    </style:style>
    <style:style style:family="text" style:name="T9">
      <style:text-properties fo:font-family="Times New Roman" fo:font-size="10pt"/>
    </style:style>
    <style:style style:family="graphic" style:name="gr16">
      <style:graphic-properties style:wrap="parallel" fo:margin-left="0cm" fo:margin-right="0cm" fo:margin-top="0cm" fo:margin-bottom="0cm" style:horizontal-pos="from-left" style:horizontal-rel="page" style:vertical-pos="from-top" style:vertical-rel="paragraph"/>
    </style:style>
    <style:style style:family="graphic" style:name="gr17">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0">
      <style:text-properties fo:font-family="Times New Roman" fo:font-size="10pt"/>
    </style:style>
    <style:style style:family="graphic" style:name="gr20">
      <style:graphic-properties draw:fill-color="#000000" draw:fill="solid" fo:margin-left="0cm" fo:margin-right="0cm" fo:margin-top="0cm" fo:margin-bottom="0cm" style:horizontal-pos="from-left" style:horizontal-rel="page" style:vertical-pos="from-top" style:vertical-rel="paragraph"/>
    </style:style>
    <style:style style:family="text" style:name="T11">
      <style:text-properties fo:font-family="Times New Roman" fo:font-size="10pt"/>
    </style:style>
    <style:style style:parent-style-name="Graphics" style:family="graphic" style:name="gr21">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2">
      <style:text-properties fo:font-family="Times New Roman" fo:font-size="10pt"/>
    </style:style>
    <style:style style:parent-style-name="Graphics" style:family="graphic" style:name="gr22">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3">
      <style:text-properties fo:font-family="Times New Roman" fo:font-size="10pt"/>
    </style:style>
    <style:style style:family="graphic" style:name="gr23">
      <style:graphic-properties draw:fill-color="#000000" draw:fill="solid" fo:margin-left="0cm" fo:margin-right="0cm" fo:margin-top="0cm" fo:margin-bottom="0cm" style:horizontal-pos="from-left" style:horizontal-rel="page" style:vertical-pos="from-top" style:vertical-rel="paragraph"/>
    </style:style>
    <style:style style:family="text" style:name="T14">
      <style:text-properties fo:font-family="Times New Roman" fo:font-size="10pt"/>
    </style:style>
    <style:style style:parent-style-name="Graphics" style:family="graphic" style:name="gr2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5">
      <style:text-properties fo:font-family="Times New Roman" fo:font-size="10pt"/>
    </style:style>
    <style:style style:family="graphic" style:name="gr25">
      <style:graphic-properties style:wrap="parallel" fo:margin-left="0cm" fo:margin-right="0cm" fo:margin-top="0cm" fo:margin-bottom="0cm" style:horizontal-pos="from-left" style:horizontal-rel="page" style:vertical-pos="from-top" style:vertical-rel="paragraph"/>
    </style:style>
    <style:style style:family="graphic" style:name="gr26">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6">
      <style:text-properties fo:font-family="Times New Roman" fo:font-size="10pt"/>
    </style:style>
    <style:style style:family="graphic" style:name="gr28">
      <style:graphic-properties style:wrap="parallel" fo:margin-left="0cm" fo:margin-right="0cm" fo:margin-top="0cm" fo:margin-bottom="0cm" style:horizontal-pos="from-left" style:horizontal-rel="page" style:vertical-pos="from-top" style:vertical-rel="paragraph"/>
    </style:style>
    <style:style style:family="graphic" style:name="gr29">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3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2">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17">
      <style:paragraph-properties fo:line-height="100%" fo:margin-top="2.5pt"/>
      <style:text-properties fo:font-family="Times New Roman" fo:font-size="10pt"/>
    </style:style>
    <style:style style:family="paragraph" style:name="P18">
      <style:paragraph-properties fo:line-height="100%" fo:margin-top="1.45pt"/>
      <style:text-properties fo:font-family="Times New Roman" fo:font-size="10pt"/>
    </style:style>
    <style:style style:family="paragraph" style:name="P19">
      <style:paragraph-properties fo:line-height="100%" fo:margin-top="0.45pt"/>
      <style:text-properties fo:font-family="Times New Roman" fo:font-size="9pt"/>
    </style:style>
    <style:style style:family="paragraph" style:name="P20">
      <style:paragraph-properties fo:line-height="100%" fo:margin-top="1.55pt"/>
      <style:text-properties fo:font-family="Times New Roman" fo:font-size="10pt"/>
    </style:style>
    <style:style style:family="paragraph" style:name="P21">
      <style:paragraph-properties fo:line-height="100%" fo:margin-top="1.45pt"/>
      <style:text-properties fo:font-family="Times New Roman" fo:font-size="10pt"/>
    </style:style>
    <style:style style:family="paragraph" style:name="P22">
      <style:paragraph-properties fo:line-height="100%" fo:margin-top="0pt"/>
      <style:text-properties fo:font-family="Times New Roman" fo:font-size="10pt"/>
    </style:style>
    <style:style style:family="paragraph" style:name="P23">
      <style:paragraph-properties fo:line-height="100%" fo:margin-top="0pt"/>
      <style:text-properties fo:font-family="Times New Roman" fo:font-size="10pt"/>
    </style:style>
    <style:style style:family="paragraph" style:name="P24">
      <style:paragraph-properties fo:line-height="100%" fo:margin-top="1.15pt"/>
      <style:text-properties fo:font-family="Times New Roman" fo:font-size="10pt"/>
    </style:style>
    <style:style style:family="text" style:name="T17">
      <style:text-properties fo:font-family="Times New Roman" fo:font-size="10pt"/>
    </style:style>
    <style:style style:family="graphic" style:name="gr34">
      <style:graphic-properties style:wrap="parallel" fo:margin-left="0cm" fo:margin-right="0cm" fo:margin-top="0cm" fo:margin-bottom="0cm" style:horizontal-pos="from-left" style:horizontal-rel="page" style:vertical-pos="from-top" style:vertical-rel="paragraph"/>
    </style:style>
    <style:style style:family="graphic" style:name="gr35">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3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3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8">
      <style:text-properties fo:font-family="Times New Roman" fo:font-size="10pt"/>
    </style:style>
    <style:style style:family="graphic" style:name="gr38">
      <style:graphic-properties style:wrap="parallel" fo:margin-left="0cm" fo:margin-right="0cm" fo:margin-top="0cm" fo:margin-bottom="0cm" style:horizontal-pos="from-left" style:horizontal-rel="page" style:vertical-pos="from-top" style:vertical-rel="paragraph"/>
    </style:style>
    <style:style style:family="graphic" style:name="gr39">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4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9">
      <style:text-properties fo:font-family="Times New Roman" fo:font-size="10pt"/>
    </style:style>
    <style:style style:parent-style-name="Graphics" style:family="graphic" style:name="gr41">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20">
      <style:text-properties fo:font-family="Times New Roman" fo:font-size="10pt"/>
    </style:style>
    <style:style style:family="graphic" style:name="gr42">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4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4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21">
      <style:text-properties fo:font-family="Times New Roman" fo:font-size="10pt"/>
    </style:style>
    <style:style style:family="graphic" style:name="gr45">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4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47">
      <style:graphic-properties draw:fill-color="#000000" draw:fill="solid" style:wrap="parallel" fo:margin-left="0cm" fo:margin-right="0cm" fo:margin-top="0cm" fo:margin-bottom="0cm" style:horizontal-pos="from-left" style:horizontal-rel="page" style:vertical-pos="from-top" style:vertical-rel="paragraph"/>
    </style:style>
    <style:style style:family="text" style:name="T22">
      <style:text-properties fo:font-family="Times New Roman" fo:font-size="10pt"/>
    </style:style>
    <style:style style:parent-style-name="Graphics" style:family="graphic" style:name="gr48">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25">
      <style:paragraph-properties fo:line-height="100%" fo:margin-top="1.55pt"/>
      <style:text-properties fo:font-family="Times New Roman" fo:font-size="10pt"/>
    </style:style>
    <style:style style:family="paragraph" style:name="P26">
      <style:paragraph-properties fo:line-height="100%" fo:margin-top="1.55pt"/>
      <style:text-properties fo:font-family="Times New Roman" fo:font-size="10pt"/>
    </style:style>
    <style:style style:family="paragraph" style:name="P27">
      <style:paragraph-properties fo:line-height="100%" fo:margin-top="0.15pt"/>
      <style:text-properties fo:font-family="Times New Roman" fo:font-size="6pt"/>
    </style:style>
    <style:style style:family="paragraph" style:name="P28">
      <style:paragraph-properties fo:line-height="100%" fo:margin-bottom="0pt"/>
      <style:text-properties fo:font-family="Times New Roman" fo:font-size="6pt"/>
    </style:style>
    <style:style style:master-page-name="MasterPage3" style:family="paragraph" style:name="P29">
      <style:paragraph-properties fo:line-height="100%" fo:margin-top="0.4pt" fo:margin-bottom="0pt"/>
      <style:text-properties fo:font-family="Times New Roman" fo:font-size="5.5pt"/>
    </style:style>
    <style:style style:family="text" style:name="T31">
      <style:text-properties fo:font-family="Times New Roman" fo:font-size="5.5pt"/>
    </style:style>
    <style:style style:family="graphic" style:name="gr66">
      <style:graphic-properties draw:fill-color="#000000" draw:fill="solid" fo:margin-left="0cm" fo:margin-right="0cm" fo:margin-top="0cm" fo:margin-bottom="0cm" style:horizontal-pos="from-left" style:horizontal-rel="page" style:vertical-pos="from-top" style:vertical-rel="page"/>
    </style:style>
    <style:style style:family="text" style:name="T32">
      <style:text-properties fo:font-family="Times New Roman" fo:font-size="5.5pt"/>
    </style:style>
    <style:style style:parent-style-name="Graphics" style:family="graphic" style:name="gr6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3">
      <style:text-properties fo:font-family="Times New Roman" fo:font-size="5.5pt"/>
    </style:style>
    <style:style style:parent-style-name="Graphics" style:family="graphic" style:name="gr68">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4">
      <style:text-properties fo:font-family="Times New Roman" fo:font-size="5.5pt"/>
    </style:style>
    <style:style style:parent-style-name="Graphics" style:family="graphic" style:name="gr69">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5">
      <style:text-properties fo:font-family="Times New Roman" fo:font-size="5.5pt"/>
    </style:style>
    <style:style style:parent-style-name="Graphics" style:family="graphic" style:name="gr70">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32">
      <style:paragraph-properties fo:line-height="10.85pt" fo:margin-left="1.028cm" fo:margin-right="0cm" fo:text-indent="0cm"/>
      <style:text-properties fo:font-family="Times New Roman" fo:font-size="10pt"/>
    </style:style>
    <style:style style:family="text" style:name="T36">
      <style:text-properties fo:font-family="Times New Roman" fo:font-size="10pt"/>
    </style:style>
    <style:style style:parent-style-name="Graphics" style:family="graphic" style:name="gr71">
      <style:graphic-properties style:repeat="stretch" fo:margin-left="0cm" fo:margin-right="0cm" fo:margin-top="0cm" fo:margin-bottom="0cm" style:vertical-pos="middle" style:vertical-rel="baseline" fo:background-color="transparent"/>
    </style:style>
    <style:style style:family="text" style:name="T37">
      <style:text-properties fo:font-family="Times New Roman" fo:font-size="10pt"/>
    </style:style>
    <style:style style:family="paragraph" style:name="P33">
      <style:paragraph-properties fo:line-height="100%" fo:margin-top="0.15pt"/>
      <style:text-properties fo:font-family="Times New Roman" fo:font-size="6pt"/>
    </style:style>
    <style:style style:family="text" style:name="T38">
      <style:text-properties fo:font-family="Times New Roman" fo:font-size="6pt"/>
    </style:style>
    <style:style style:family="graphic" style:name="gr72">
      <style:graphic-properties style:wrap="parallel" fo:margin-left="0cm" fo:margin-right="0cm" fo:margin-top="0cm" fo:margin-bottom="0cm" style:horizontal-pos="from-left" style:horizontal-rel="page" style:vertical-pos="from-top" style:vertical-rel="paragraph"/>
    </style:style>
    <style:style style:family="graphic" style:name="gr73">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7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39">
      <style:text-properties fo:font-family="Times New Roman" fo:font-size="6pt"/>
    </style:style>
    <style:style style:parent-style-name="Graphics" style:family="graphic" style:name="gr75">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0">
      <style:text-properties fo:font-family="Times New Roman" fo:font-size="6pt"/>
    </style:style>
    <style:style style:family="graphic" style:name="gr76">
      <style:graphic-properties style:wrap="parallel" fo:margin-left="0cm" fo:margin-right="0cm" fo:margin-top="0cm" fo:margin-bottom="0cm" style:horizontal-pos="from-left" style:horizontal-rel="page" style:vertical-pos="from-top" style:vertical-rel="paragraph"/>
    </style:style>
    <style:style style:family="graphic" style:name="gr77">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7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41">
      <style:text-properties fo:font-family="Times New Roman" fo:font-size="6pt"/>
    </style:style>
    <style:style style:family="graphic" style:name="gr79">
      <style:graphic-properties style:wrap="parallel" fo:margin-left="0cm" fo:margin-right="0cm" fo:margin-top="0cm" fo:margin-bottom="0cm" style:horizontal-pos="from-left" style:horizontal-rel="page" style:vertical-pos="from-top" style:vertical-rel="paragraph"/>
    </style:style>
    <style:style style:family="graphic" style:name="gr80">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8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82">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42">
      <style:text-properties fo:font-family="Times New Roman" fo:font-size="6pt"/>
    </style:style>
    <style:style style:parent-style-name="Graphics" style:family="graphic" style:name="gr83">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3">
      <style:text-properties fo:font-family="Times New Roman" fo:font-size="6pt"/>
    </style:style>
    <style:style style:parent-style-name="Graphics" style:family="graphic" style:name="gr8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4">
      <style:text-properties fo:font-family="Times New Roman" fo:font-size="6pt"/>
    </style:style>
    <style:style style:parent-style-name="Graphics" style:family="graphic" style:name="gr85">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5">
      <style:text-properties fo:font-family="Times New Roman" fo:font-size="6pt"/>
    </style:style>
    <style:style style:parent-style-name="Graphics" style:family="graphic" style:name="gr8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6">
      <style:text-properties fo:font-family="Times New Roman" fo:font-size="6pt"/>
    </style:style>
    <style:style style:family="graphic" style:name="gr87">
      <style:graphic-properties style:wrap="parallel" fo:margin-left="0cm" fo:margin-right="0cm" fo:margin-top="0cm" fo:margin-bottom="0cm" style:horizontal-pos="from-left" style:horizontal-rel="page" style:vertical-pos="from-top" style:vertical-rel="paragraph"/>
    </style:style>
    <style:style style:family="graphic" style:name="gr88">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8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47">
      <style:text-properties fo:font-family="Times New Roman" fo:font-size="6pt"/>
    </style:style>
    <style:style style:parent-style-name="Graphics" style:family="graphic" style:name="gr90">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8">
      <style:text-properties fo:font-family="Times New Roman" fo:font-size="6pt"/>
    </style:style>
    <style:style style:parent-style-name="Graphics" style:family="graphic" style:name="gr91">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49">
      <style:text-properties fo:font-family="Times New Roman" fo:font-size="6pt"/>
    </style:style>
    <style:style style:parent-style-name="Graphics" style:family="graphic" style:name="gr92">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0">
      <style:text-properties fo:font-family="Times New Roman" fo:font-size="6pt"/>
    </style:style>
    <style:style style:family="graphic" style:name="gr93">
      <style:graphic-properties style:wrap="parallel" fo:margin-left="0cm" fo:margin-right="0cm" fo:margin-top="0cm" fo:margin-bottom="0cm" style:horizontal-pos="from-left" style:horizontal-rel="page" style:vertical-pos="from-top" style:vertical-rel="paragraph"/>
    </style:style>
    <style:style style:family="graphic" style:name="gr94">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9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9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9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51">
      <style:text-properties fo:font-family="Times New Roman" fo:font-size="6pt"/>
    </style:style>
    <style:style style:parent-style-name="Graphics" style:family="graphic" style:name="gr98">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2">
      <style:text-properties fo:font-family="Times New Roman" fo:font-size="6pt"/>
    </style:style>
    <style:style style:family="graphic" style:name="gr99">
      <style:graphic-properties draw:fill-color="#000000" draw:fill="solid" fo:margin-left="0cm" fo:margin-right="0cm" fo:margin-top="0cm" fo:margin-bottom="0cm" style:horizontal-pos="from-left" style:horizontal-rel="page" style:vertical-pos="from-top" style:vertical-rel="paragraph"/>
    </style:style>
    <style:style style:family="text" style:name="T53">
      <style:text-properties fo:font-family="Times New Roman" fo:font-size="6pt"/>
    </style:style>
    <style:style style:parent-style-name="Graphics" style:family="graphic" style:name="gr100">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4">
      <style:text-properties fo:font-family="Times New Roman" fo:font-size="6pt"/>
    </style:style>
    <style:style style:parent-style-name="Graphics" style:family="graphic" style:name="gr101">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5">
      <style:text-properties fo:font-family="Times New Roman" fo:font-size="6pt"/>
    </style:style>
    <style:style style:family="graphic" style:name="gr102">
      <style:graphic-properties style:wrap="parallel" fo:margin-left="0cm" fo:margin-right="0cm" fo:margin-top="0cm" fo:margin-bottom="0cm" style:horizontal-pos="from-left" style:horizontal-rel="page" style:vertical-pos="from-top" style:vertical-rel="paragraph"/>
    </style:style>
    <style:style style:family="graphic" style:name="gr103">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0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0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0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56">
      <style:text-properties fo:font-family="Times New Roman" fo:font-size="6pt"/>
    </style:style>
    <style:style style:parent-style-name="Graphics" style:family="graphic" style:name="gr107">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7">
      <style:text-properties fo:font-family="Times New Roman" fo:font-size="6pt"/>
    </style:style>
    <style:style style:family="graphic" style:name="gr108">
      <style:graphic-properties draw:fill-color="#000000" draw:fill="solid" fo:margin-left="0cm" fo:margin-right="0cm" fo:margin-top="0cm" fo:margin-bottom="0cm" style:horizontal-pos="from-left" style:horizontal-rel="page" style:vertical-pos="from-top" style:vertical-rel="paragraph"/>
    </style:style>
    <style:style style:family="text" style:name="T58">
      <style:text-properties fo:font-family="Times New Roman" fo:font-size="6pt"/>
    </style:style>
    <style:style style:parent-style-name="Graphics" style:family="graphic" style:name="gr109">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9">
      <style:text-properties fo:font-family="Times New Roman" fo:font-size="6pt"/>
    </style:style>
    <style:style style:family="graphic" style:name="gr110">
      <style:graphic-properties draw:fill-color="#000000" draw:fill="solid" fo:margin-left="0cm" fo:margin-right="0cm" fo:margin-top="0cm" fo:margin-bottom="0cm" style:horizontal-pos="from-left" style:horizontal-rel="page" style:vertical-pos="from-top" style:vertical-rel="paragraph"/>
    </style:style>
    <style:style style:family="text" style:name="T60">
      <style:text-properties fo:font-family="Times New Roman" fo:font-size="6pt"/>
    </style:style>
    <style:style style:parent-style-name="Graphics" style:family="graphic" style:name="gr111">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1">
      <style:text-properties fo:font-family="Times New Roman" fo:font-size="6pt"/>
    </style:style>
    <style:style style:family="graphic" style:name="gr112">
      <style:graphic-properties draw:fill-color="#000000" draw:fill="solid" fo:margin-left="0cm" fo:margin-right="0cm" fo:margin-top="0cm" fo:margin-bottom="0cm" style:horizontal-pos="from-left" style:horizontal-rel="page" style:vertical-pos="from-top" style:vertical-rel="paragraph"/>
    </style:style>
    <style:style style:family="text" style:name="T62">
      <style:text-properties fo:font-family="Times New Roman" fo:font-size="6pt"/>
    </style:style>
    <style:style style:parent-style-name="Graphics" style:family="graphic" style:name="gr113">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3">
      <style:text-properties fo:font-family="Times New Roman" fo:font-size="6pt"/>
    </style:style>
    <style:style style:parent-style-name="Graphics" style:family="graphic" style:name="gr11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4">
      <style:text-properties fo:font-family="Times New Roman" fo:font-size="6pt"/>
    </style:style>
    <style:style style:parent-style-name="Graphics" style:family="graphic" style:name="gr115">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5">
      <style:text-properties fo:font-family="Times New Roman" fo:font-size="6pt"/>
    </style:style>
    <style:style style:parent-style-name="Graphics" style:family="graphic" style:name="gr11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6">
      <style:text-properties fo:font-family="Times New Roman" fo:font-size="6pt"/>
    </style:style>
    <style:style style:parent-style-name="Graphics" style:family="graphic" style:name="gr117">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67">
      <style:text-properties fo:font-family="Times New Roman" fo:font-size="6pt"/>
    </style:style>
    <style:style style:parent-style-name="Graphics" style:family="graphic" style:name="gr118">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34">
      <style:paragraph-properties fo:line-height="100%" fo:margin-top="0.5pt"/>
      <style:text-properties fo:font-family="Times New Roman" fo:font-size="5.5pt"/>
    </style:style>
    <style:style style:family="paragraph" style:name="P35">
      <style:paragraph-properties fo:line-height="100%" fo:margin-top="0pt"/>
      <style:text-properties fo:font-family="Times New Roman" fo:font-size="6.5pt"/>
    </style:style>
    <style:style style:family="paragraph" style:name="P36">
      <style:paragraph-properties fo:line-height="100%" fo:margin-top="0.5pt"/>
      <style:text-properties fo:font-family="Times New Roman" fo:font-size="6pt"/>
    </style:style>
    <style:style style:family="paragraph" style:name="P37">
      <style:paragraph-properties fo:line-height="100%" fo:margin-top="0.05pt"/>
      <style:text-properties fo:font-family="Times New Roman" fo:font-size="6pt"/>
    </style:style>
    <style:style style:family="paragraph" style:name="P38">
      <style:paragraph-properties fo:line-height="100%" fo:margin-top="2.05pt"/>
      <style:text-properties fo:font-family="Times New Roman" fo:font-size="10pt"/>
    </style:style>
    <style:style style:family="paragraph" style:name="P39">
      <style:paragraph-properties fo:line-height="100%" fo:margin-top="1.25pt"/>
      <style:text-properties fo:font-family="Times New Roman" fo:font-size="10pt"/>
    </style:style>
    <style:style style:family="paragraph" style:name="P40">
      <style:paragraph-properties fo:line-height="100%" fo:margin-top="1.15pt"/>
      <style:text-properties fo:font-family="Times New Roman" fo:font-size="10pt"/>
    </style:style>
    <style:style style:family="paragraph" style:name="P41">
      <style:paragraph-properties fo:line-height="100%" fo:margin-top="1.2pt"/>
      <style:text-properties fo:font-family="Times New Roman" fo:font-size="10pt"/>
    </style:style>
    <style:style style:family="paragraph" style:name="P42">
      <style:paragraph-properties fo:line-height="100%" fo:margin-top="1.8pt"/>
      <style:text-properties fo:font-family="Times New Roman" fo:font-size="10pt"/>
    </style:style>
    <style:style style:family="paragraph" style:name="P43">
      <style:paragraph-properties fo:line-height="100%" fo:margin-top="1.75pt"/>
      <style:text-properties fo:font-family="Times New Roman" fo:font-size="10pt"/>
    </style:style>
    <style:style style:family="paragraph" style:name="P44">
      <style:paragraph-properties fo:line-height="100%" fo:margin-top="1pt"/>
      <style:text-properties fo:font-family="Times New Roman" fo:font-size="10pt"/>
    </style:style>
    <style:style style:family="paragraph" style:name="P45">
      <style:paragraph-properties fo:line-height="100%" fo:margin-top="0.7pt" fo:margin-bottom="0.05pt"/>
      <style:text-properties fo:font-family="Times New Roman" fo:font-size="10pt"/>
    </style:style>
    <style:style style:family="table" style:name="ta1">
      <style:table-properties style:width="17.86cm" fo:margin-left="0.8891cm" table:align="left" style:use-optimal-column-width="true"/>
    </style:style>
    <style:style style:family="table-column" style:name="co1">
      <style:table-column-properties style:column-width="5.851cm" style:use-optimal-column-width="true"/>
    </style:style>
    <style:style style:family="table-column" style:name="co2">
      <style:table-column-properties style:column-width="4.789cm" style:use-optimal-column-width="true"/>
    </style:style>
    <style:style style:family="table-column" style:name="co3">
      <style:table-column-properties style:column-width="2.642cm" style:use-optimal-column-width="true"/>
    </style:style>
    <style:style style:family="table-column" style:name="co4">
      <style:table-column-properties style:column-width="4.581cm" style:use-optimal-column-width="true"/>
    </style:style>
    <style:style style:family="table-row" style:name="ro1">
      <style:table-row-properties style:min-row-height="0.9243cm"/>
    </style:style>
    <style:style style:family="table-cell" style:name="ce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6">
      <style:paragraph-properties fo:margin-top="0.5pt"/>
      <style:text-properties fo:font-family="Times New Roman" style:font-family-asian="Times New Roman" style:font-family-complex="Times New Roman" fo:font-size="1.5pt"/>
    </style:style>
    <style:style style:parent-style-name="TableParagraph" style:family="paragraph" style:name="P47">
      <style:paragraph-properties fo:line-height="8.05pt" fo:margin-left="0.2381cm"/>
      <style:text-properties fo:font-family="Times New Roman" style:font-family-asian="Times New Roman" style:font-family-complex="Times New Roman" fo:font-size="8pt"/>
    </style:style>
    <style:style style:family="text" style:name="T68">
      <style:text-properties fo:font-size="8pt"/>
    </style:style>
    <style:style style:parent-style-name="Graphics" style:family="graphic" style:name="gr119">
      <style:graphic-properties style:repeat="stretch" fo:margin-left="0cm" fo:margin-right="0cm" fo:margin-top="0cm" fo:margin-bottom="0cm" style:vertical-pos="middle" style:vertical-rel="baseline" fo:background-color="transparent"/>
    </style:style>
    <style:style style:family="text" style:name="T69">
      <style:text-properties fo:font-size="8pt"/>
    </style:style>
    <style:style style:parent-style-name="TableParagraph" style:family="paragraph" style:name="P48">
      <style:paragraph-properties/>
      <style:text-properties fo:font-family="Times New Roman" style:font-family-asian="Times New Roman" style:font-family-complex="Times New Roman" fo:font-size="4.5pt"/>
    </style:style>
    <style:style style:parent-style-name="TableParagraph" style:family="paragraph" style:name="P49">
      <style:paragraph-properties fo:line-height="8.05pt" fo:margin-left="0.2328cm"/>
      <style:text-properties fo:font-family="Times New Roman" style:font-family-asian="Times New Roman" style:font-family-complex="Times New Roman" fo:font-size="8pt"/>
    </style:style>
    <style:style style:family="text" style:name="T70">
      <style:text-properties fo:font-size="8pt"/>
    </style:style>
    <style:style style:parent-style-name="Graphics" style:family="graphic" style:name="gr120">
      <style:graphic-properties style:repeat="stretch" fo:margin-left="0cm" fo:margin-right="0cm" fo:margin-top="0cm" fo:margin-bottom="0cm" style:vertical-pos="middle" style:vertical-rel="baseline" fo:background-color="transparent"/>
    </style:style>
    <style:style style:family="text" style:name="T71">
      <style:text-properties fo:font-size="8pt"/>
    </style:style>
    <style:style style:family="table-cell" style:name="ce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0">
      <style:paragraph-properties fo:line-height="10.2pt" fo:margin-left="0.9226cm"/>
      <style:text-properties fo:font-family="Times New Roman" style:font-family-asian="Times New Roman" style:font-family-complex="Times New Roman" fo:font-size="10pt"/>
    </style:style>
    <style:style style:family="text" style:name="T72">
      <style:text-properties fo:font-size="10pt"/>
    </style:style>
    <style:style style:parent-style-name="Graphics" style:family="graphic" style:name="gr121">
      <style:graphic-properties style:repeat="stretch" fo:margin-left="0cm" fo:margin-right="0cm" fo:margin-top="0cm" fo:margin-bottom="0cm" style:vertical-pos="middle" style:vertical-rel="baseline" fo:background-color="transparent"/>
    </style:style>
    <style:style style:family="text" style:name="T73">
      <style:text-properties fo:font-size="10pt"/>
    </style:style>
    <style:style style:family="table-cell" style:name="ce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1">
      <style:paragraph-properties fo:margin-top="0.2pt"/>
      <style:text-properties fo:font-family="Times New Roman" style:font-family-asian="Times New Roman" style:font-family-complex="Times New Roman" fo:font-size="7.5pt"/>
    </style:style>
    <style:style style:parent-style-name="TableParagraph" style:family="paragraph" style:name="P52">
      <style:paragraph-properties fo:line-height="8.05pt" fo:margin-left="0.3987cm"/>
      <style:text-properties fo:font-family="Times New Roman" style:font-family-asian="Times New Roman" style:font-family-complex="Times New Roman" fo:font-size="8pt"/>
    </style:style>
    <style:style style:family="text" style:name="T74">
      <style:text-properties fo:font-size="7.5pt"/>
    </style:style>
    <style:style style:family="graphic" style:name="gr122">
      <style:graphic-properties fo:margin-left="0cm" fo:margin-right="0cm" fo:margin-top="0cm" fo:margin-bottom="0cm" style:vertical-pos="middle" style:vertical-rel="baseline"/>
    </style:style>
    <style:style style:family="graphic" style:name="gr123">
      <style:graphic-properties draw:fill-color="#000000" draw:fill="solid" fo:margin-left="0cm" fo:margin-right="0cm" fo:margin-top="0cm" fo:margin-bottom="0cm" style:vertical-pos="middle" style:vertical-rel="baseline"/>
    </style:style>
    <style:style style:family="text" style:name="T75">
      <style:text-properties fo:font-size="7.5pt"/>
    </style:style>
    <style:style style:family="text" style:name="T76">
      <style:text-properties fo:font-size="7.5pt" fo:letter-spacing="-1.75pt"/>
    </style:style>
    <style:style style:family="text" style:name="T77">
      <style:text-properties fo:font-size="7.5pt" fo:letter-spacing="-1.75pt"/>
    </style:style>
    <style:style style:family="graphic" style:name="gr124">
      <style:graphic-properties fo:margin-left="0cm" fo:margin-right="0cm" fo:margin-top="0cm" fo:margin-bottom="0cm" style:vertical-pos="middle" style:vertical-rel="baseline"/>
    </style:style>
    <style:style style:family="graphic" style:name="gr125">
      <style:graphic-properties draw:fill-color="#000000" draw:fill="solid" fo:margin-left="0cm" fo:margin-right="0cm" fo:margin-top="0cm" fo:margin-bottom="0cm" style:vertical-pos="middle" style:vertical-rel="baseline"/>
    </style:style>
    <style:style style:family="text" style:name="T78">
      <style:text-properties fo:font-size="7.5pt" fo:letter-spacing="-1.75pt"/>
    </style:style>
    <style:style style:family="text" style:name="T79">
      <style:text-properties fo:font-size="8pt" fo:letter-spacing="-1.75pt"/>
    </style:style>
    <style:style style:family="graphic" style:name="gr126">
      <style:graphic-properties fo:margin-left="0cm" fo:margin-right="0cm" fo:margin-top="0cm" fo:margin-bottom="0cm" style:vertical-pos="middle" style:vertical-rel="baseline"/>
    </style:style>
    <style:style style:family="graphic" style:name="gr127">
      <style:graphic-properties draw:fill-color="#000000" draw:fill="solid" fo:margin-left="0cm" fo:margin-right="0cm" fo:margin-top="0cm" fo:margin-bottom="0cm" style:vertical-pos="middle" style:vertical-rel="baseline"/>
    </style:style>
    <style:style style:family="text" style:name="T80">
      <style:text-properties fo:font-size="8pt" fo:letter-spacing="-1.75pt"/>
    </style:style>
    <style:style style:family="table-cell" style:name="ce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3">
      <style:paragraph-properties fo:margin-top="0.5pt"/>
      <style:text-properties fo:font-family="Times New Roman" style:font-family-asian="Times New Roman" style:font-family-complex="Times New Roman" fo:font-size="1.5pt"/>
    </style:style>
    <style:style style:parent-style-name="TableParagraph" style:family="paragraph" style:name="P54">
      <style:paragraph-properties fo:line-height="8.05pt" fo:margin-left="1.048cm"/>
      <style:text-properties fo:font-family="Times New Roman" style:font-family-asian="Times New Roman" style:font-family-complex="Times New Roman" fo:font-size="8pt"/>
    </style:style>
    <style:style style:family="text" style:name="T81">
      <style:text-properties fo:font-size="8pt"/>
    </style:style>
    <style:style style:parent-style-name="Graphics" style:family="graphic" style:name="gr128">
      <style:graphic-properties style:repeat="stretch" fo:margin-left="0cm" fo:margin-right="0cm" fo:margin-top="0cm" fo:margin-bottom="0cm" style:vertical-pos="middle" style:vertical-rel="baseline" fo:background-color="transparent"/>
    </style:style>
    <style:style style:family="text" style:name="T82">
      <style:text-properties fo:font-size="8pt"/>
    </style:style>
    <style:style style:family="table-row" style:name="ro2">
      <style:table-row-properties style:min-row-height="0.4551cm"/>
    </style:style>
    <style:style style:family="table-cell" style:name="ce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5">
      <style:paragraph-properties/>
      <style:text-properties fo:font-family="Times New Roman" style:font-family-asian="Times New Roman" style:font-family-complex="Times New Roman" fo:font-size="1pt"/>
    </style:style>
    <style:style style:family="table-cell" style:name="ce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6">
      <style:paragraph-properties/>
      <style:text-properties fo:font-family="Times New Roman" style:font-family-asian="Times New Roman" style:font-family-complex="Times New Roman" fo:font-size="1pt"/>
    </style:style>
    <style:style style:family="table-cell" style:name="ce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7">
      <style:paragraph-properties fo:margin-top="0.4pt"/>
      <style:text-properties fo:font-family="Times New Roman" style:font-family-asian="Times New Roman" style:font-family-complex="Times New Roman" fo:font-size="1.5pt"/>
    </style:style>
    <style:style style:parent-style-name="TableParagraph" style:family="paragraph" style:name="P58">
      <style:paragraph-properties fo:line-height="8.05pt" fo:margin-left="1.027cm"/>
      <style:text-properties fo:font-family="Times New Roman" style:font-family-asian="Times New Roman" style:font-family-complex="Times New Roman" fo:font-size="8pt"/>
    </style:style>
    <style:style style:family="text" style:name="T83">
      <style:text-properties fo:font-size="8pt"/>
    </style:style>
    <style:style style:parent-style-name="Graphics" style:family="graphic" style:name="gr129">
      <style:graphic-properties style:repeat="stretch" fo:margin-left="0cm" fo:margin-right="0cm" fo:margin-top="0cm" fo:margin-bottom="0cm" style:vertical-pos="middle" style:vertical-rel="baseline" fo:background-color="transparent"/>
    </style:style>
    <style:style style:family="text" style:name="T84">
      <style:text-properties fo:font-size="8pt"/>
    </style:style>
    <style:style style:family="table-cell" style:name="ce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9">
      <style:paragraph-properties/>
      <style:text-properties fo:font-family="Times New Roman" style:font-family-asian="Times New Roman" style:font-family-complex="Times New Roman" fo:font-size="1pt"/>
    </style:style>
    <style:style style:family="table-row" style:name="ro3">
      <style:table-row-properties style:min-row-height="0.4551cm"/>
    </style:style>
    <style:style style:family="table-cell" style:name="ce1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0">
      <style:paragraph-properties/>
      <style:text-properties fo:font-family="Times New Roman" style:font-family-asian="Times New Roman" style:font-family-complex="Times New Roman" fo:font-size="1pt"/>
    </style:style>
    <style:style style:family="table-cell" style:name="ce1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1">
      <style:paragraph-properties/>
      <style:text-properties fo:font-family="Times New Roman" style:font-family-asian="Times New Roman" style:font-family-complex="Times New Roman" fo:font-size="1pt"/>
    </style:style>
    <style:style style:family="table-cell" style:name="ce1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2">
      <style:paragraph-properties fo:margin-top="0.45pt"/>
      <style:text-properties fo:font-family="Times New Roman" style:font-family-asian="Times New Roman" style:font-family-complex="Times New Roman" fo:font-size="1.5pt"/>
    </style:style>
    <style:style style:parent-style-name="TableParagraph" style:family="paragraph" style:name="P63">
      <style:paragraph-properties fo:line-height="8pt" fo:margin-left="1.027cm"/>
      <style:text-properties fo:font-family="Times New Roman" style:font-family-asian="Times New Roman" style:font-family-complex="Times New Roman" fo:font-size="8pt"/>
    </style:style>
    <style:style style:family="text" style:name="T85">
      <style:text-properties fo:font-size="8pt"/>
    </style:style>
    <style:style style:parent-style-name="Graphics" style:family="graphic" style:name="gr130">
      <style:graphic-properties style:repeat="stretch" fo:margin-left="0cm" fo:margin-right="0cm" fo:margin-top="0cm" fo:margin-bottom="0cm" style:vertical-pos="middle" style:vertical-rel="baseline" fo:background-color="transparent"/>
    </style:style>
    <style:style style:family="text" style:name="T86">
      <style:text-properties fo:font-size="8pt"/>
    </style:style>
    <style:style style:family="table-cell" style:name="ce1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4">
      <style:paragraph-properties/>
      <style:text-properties fo:font-family="Times New Roman" style:font-family-asian="Times New Roman" style:font-family-complex="Times New Roman" fo:font-size="1pt"/>
    </style:style>
    <style:style style:family="table-row" style:name="ro4">
      <style:table-row-properties style:min-row-height="0.4551cm"/>
    </style:style>
    <style:style style:family="table-cell" style:name="ce1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5">
      <style:paragraph-properties fo:margin-top="0.2pt"/>
      <style:text-properties fo:font-family="Times New Roman" style:font-family-asian="Times New Roman" style:font-family-complex="Times New Roman" fo:font-size="1.5pt"/>
    </style:style>
    <style:style style:parent-style-name="TableParagraph" style:family="paragraph" style:name="P66">
      <style:paragraph-properties fo:line-height="8.25pt" fo:margin-left="0.2293cm"/>
      <style:text-properties fo:font-family="Times New Roman" style:font-family-asian="Times New Roman" style:font-family-complex="Times New Roman" fo:font-size="8pt"/>
    </style:style>
    <style:style style:family="text" style:name="T87">
      <style:text-properties fo:font-size="8pt"/>
    </style:style>
    <style:style style:parent-style-name="Graphics" style:family="graphic" style:name="gr131">
      <style:graphic-properties style:repeat="stretch" fo:margin-left="0cm" fo:margin-right="0cm" fo:margin-top="0cm" fo:margin-bottom="0cm" style:vertical-pos="middle" style:vertical-rel="baseline" fo:background-color="transparent"/>
    </style:style>
    <style:style style:family="text" style:name="T88">
      <style:text-properties fo:font-size="8pt"/>
    </style:style>
    <style:style style:family="table-cell" style:name="ce1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7">
      <style:paragraph-properties/>
      <style:text-properties fo:font-family="Times New Roman" style:font-family-asian="Times New Roman" style:font-family-complex="Times New Roman" fo:font-size="1pt"/>
    </style:style>
    <style:style style:family="table-cell" style:name="ce1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8">
      <style:paragraph-properties fo:margin-top="0.45pt"/>
      <style:text-properties fo:font-family="Times New Roman" style:font-family-asian="Times New Roman" style:font-family-complex="Times New Roman" fo:font-size="1.5pt"/>
    </style:style>
    <style:style style:parent-style-name="TableParagraph" style:family="paragraph" style:name="P69">
      <style:paragraph-properties fo:line-height="7.9pt" fo:margin-left="1.069cm"/>
      <style:text-properties fo:font-family="Times New Roman" style:font-family-asian="Times New Roman" style:font-family-complex="Times New Roman" fo:font-size="7.5pt"/>
    </style:style>
    <style:style style:family="text" style:name="T89">
      <style:text-properties fo:font-size="7.5pt"/>
    </style:style>
    <style:style style:family="graphic" style:name="gr132">
      <style:graphic-properties fo:margin-left="0cm" fo:margin-right="0cm" fo:margin-top="0cm" fo:margin-bottom="0cm" style:vertical-pos="middle" style:vertical-rel="baseline"/>
    </style:style>
    <style:style style:family="graphic" style:name="gr133">
      <style:graphic-properties draw:fill-color="#000000" draw:fill="solid" fo:margin-left="0cm" fo:margin-right="0cm" fo:margin-top="0cm" fo:margin-bottom="0cm" style:vertical-pos="middle" style:vertical-rel="baseline"/>
    </style:style>
    <style:style style:family="text" style:name="T90">
      <style:text-properties fo:font-size="7.5pt"/>
    </style:style>
    <style:style style:family="table-cell" style:name="ce1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0">
      <style:paragraph-properties/>
      <style:text-properties fo:font-family="Times New Roman" style:font-family-asian="Times New Roman" style:font-family-complex="Times New Roman" fo:font-size="1pt"/>
    </style:style>
    <style:style style:family="table-row" style:name="ro5">
      <style:table-row-properties style:min-row-height="0.4551cm"/>
    </style:style>
    <style:style style:family="table-cell" style:name="ce1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1">
      <style:paragraph-properties/>
      <style:text-properties fo:font-family="Times New Roman" style:font-family-asian="Times New Roman" style:font-family-complex="Times New Roman" fo:font-size="1pt"/>
    </style:style>
    <style:style style:family="table-cell" style:name="ce1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2">
      <style:paragraph-properties/>
      <style:text-properties fo:font-family="Times New Roman" style:font-family-asian="Times New Roman" style:font-family-complex="Times New Roman" fo:font-size="1pt"/>
    </style:style>
    <style:style style:family="table-cell" style:name="ce2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3">
      <style:paragraph-properties fo:margin-top="0.45pt"/>
      <style:text-properties fo:font-family="Times New Roman" style:font-family-asian="Times New Roman" style:font-family-complex="Times New Roman" fo:font-size="1.5pt"/>
    </style:style>
    <style:style style:parent-style-name="TableParagraph" style:family="paragraph" style:name="P74">
      <style:paragraph-properties fo:line-height="8pt" fo:margin-left="1.06cm"/>
      <style:text-properties fo:font-family="Times New Roman" style:font-family-asian="Times New Roman" style:font-family-complex="Times New Roman" fo:font-size="8pt"/>
    </style:style>
    <style:style style:family="text" style:name="T91">
      <style:text-properties fo:font-size="7.5pt"/>
    </style:style>
    <style:style style:family="graphic" style:name="gr134">
      <style:graphic-properties fo:margin-left="0cm" fo:margin-right="0cm" fo:margin-top="0cm" fo:margin-bottom="0cm" style:vertical-pos="middle" style:vertical-rel="baseline"/>
    </style:style>
    <style:style style:family="graphic" style:name="gr135">
      <style:graphic-properties draw:fill-color="#000000" draw:fill="solid" fo:margin-left="0cm" fo:margin-right="0cm" fo:margin-top="0cm" fo:margin-bottom="0cm" style:vertical-pos="middle" style:vertical-rel="baseline"/>
    </style:style>
    <style:style style:family="text" style:name="T92">
      <style:text-properties fo:font-size="7.5pt"/>
    </style:style>
    <style:style style:family="text" style:name="T93">
      <style:text-properties fo:font-size="8pt" fo:letter-spacing="-1.35pt"/>
    </style:style>
    <style:style style:family="text" style:name="T94">
      <style:text-properties fo:font-size="8pt" fo:letter-spacing="-1.35pt"/>
    </style:style>
    <style:style style:family="graphic" style:name="gr136">
      <style:graphic-properties fo:margin-left="0cm" fo:margin-right="0cm" fo:margin-top="0cm" fo:margin-bottom="0cm" style:vertical-pos="middle" style:vertical-rel="baseline"/>
    </style:style>
    <style:style style:family="graphic" style:name="gr137">
      <style:graphic-properties draw:fill-color="#000000" draw:fill="solid" fo:margin-left="0cm" fo:margin-right="0cm" fo:margin-top="0cm" fo:margin-bottom="0cm" style:vertical-pos="middle" style:vertical-rel="baseline"/>
    </style:style>
    <style:style style:family="text" style:name="T95">
      <style:text-properties fo:font-size="8pt" fo:letter-spacing="-1.35pt"/>
    </style:style>
    <style:style style:family="table-cell" style:name="ce2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5">
      <style:paragraph-properties/>
      <style:text-properties fo:font-family="Times New Roman" style:font-family-asian="Times New Roman" style:font-family-complex="Times New Roman" fo:font-size="1pt"/>
    </style:style>
    <style:style style:family="table-row" style:name="ro6">
      <style:table-row-properties style:min-row-height="0.4798cm"/>
    </style:style>
    <style:style style:family="table-cell" style:name="ce2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6">
      <style:paragraph-properties/>
      <style:text-properties fo:font-family="Times New Roman" style:font-family-asian="Times New Roman" style:font-family-complex="Times New Roman" fo:font-size="1pt"/>
    </style:style>
    <style:style style:family="table-cell" style:name="ce2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7">
      <style:paragraph-properties fo:margin-top="0.45pt"/>
      <style:text-properties fo:font-family="Times New Roman" style:font-family-asian="Times New Roman" style:font-family-complex="Times New Roman" fo:font-size="1.5pt"/>
    </style:style>
    <style:style style:parent-style-name="TableParagraph" style:family="paragraph" style:name="P78">
      <style:paragraph-properties fo:line-height="8.05pt" fo:margin-left="1.032cm"/>
      <style:text-properties fo:font-family="Times New Roman" style:font-family-asian="Times New Roman" style:font-family-complex="Times New Roman" fo:font-size="8pt"/>
    </style:style>
    <style:style style:family="text" style:name="T96">
      <style:text-properties fo:font-size="8pt"/>
    </style:style>
    <style:style style:parent-style-name="Graphics" style:family="graphic" style:name="gr138">
      <style:graphic-properties style:repeat="stretch" fo:margin-left="0cm" fo:margin-right="0cm" fo:margin-top="0cm" fo:margin-bottom="0cm" style:vertical-pos="middle" style:vertical-rel="baseline" fo:background-color="transparent"/>
    </style:style>
    <style:style style:family="text" style:name="T97">
      <style:text-properties fo:font-size="8pt"/>
    </style:style>
    <style:style style:family="table-cell" style:name="ce2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9">
      <style:paragraph-properties/>
      <style:text-properties fo:font-family="Times New Roman" style:font-family-asian="Times New Roman" style:font-family-complex="Times New Roman" fo:font-size="1pt"/>
    </style:style>
    <style:style style:family="paragraph" style:name="P80">
      <style:paragraph-properties fo:line-height="100%" fo:margin-top="1pt"/>
      <style:text-properties fo:font-family="Times New Roman" fo:font-size="10pt"/>
    </style:style>
    <style:style style:family="text" style:name="T98">
      <style:text-properties fo:font-family="Times New Roman" fo:font-size="10pt"/>
    </style:style>
    <style:style style:parent-style-name="Graphics" style:family="graphic" style:name="gr139">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99">
      <style:text-properties fo:font-family="Times New Roman" fo:font-size="10pt"/>
    </style:style>
    <style:style style:parent-style-name="Graphics" style:family="graphic" style:name="gr140">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00">
      <style:text-properties fo:font-family="Times New Roman" fo:font-size="10pt"/>
    </style:style>
    <style:style style:parent-style-name="Graphics" style:family="graphic" style:name="gr141">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81">
      <style:paragraph-properties fo:line-height="100%" fo:margin-top="0.2pt"/>
      <style:text-properties fo:font-family="Times New Roman" fo:font-size="2pt"/>
    </style:style>
    <style:style style:family="paragraph" style:name="P82">
      <style:paragraph-properties fo:line-height="8.25pt" fo:margin-left="0.4869cm" fo:margin-right="0cm" fo:text-indent="0cm"/>
      <style:text-properties fo:font-family="Times New Roman" fo:font-size="8pt"/>
    </style:style>
    <style:style style:family="text" style:name="T101">
      <style:text-properties fo:font-family="Times New Roman" fo:font-size="8pt"/>
    </style:style>
    <style:style style:parent-style-name="Graphics" style:family="graphic" style:name="gr142">
      <style:graphic-properties style:repeat="stretch" fo:margin-left="0cm" fo:margin-right="0cm" fo:margin-top="0cm" fo:margin-bottom="0cm" style:vertical-pos="middle" style:vertical-rel="baseline" fo:background-color="transparent"/>
    </style:style>
    <style:style style:family="text" style:name="T102">
      <style:text-properties fo:font-family="Times New Roman" fo:font-size="8pt"/>
    </style:style>
    <style:style style:family="paragraph" style:name="P83">
      <style:paragraph-properties fo:line-height="100%" fo:margin-top="3.8pt"/>
      <style:text-properties fo:font-family="Times New Roman" fo:font-size="10pt"/>
    </style:style>
    <style:style style:family="text" style:name="T103">
      <style:text-properties fo:font-family="Times New Roman" fo:font-size="10pt"/>
    </style:style>
    <style:style style:family="graphic" style:name="gr143">
      <style:graphic-properties style:wrap="parallel" fo:margin-left="0cm" fo:margin-right="0cm" fo:margin-top="0cm" fo:margin-bottom="0cm" style:horizontal-pos="from-left" style:horizontal-rel="page" style:vertical-pos="from-top" style:vertical-rel="paragraph"/>
    </style:style>
    <style:style style:family="graphic" style:name="gr144">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4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04">
      <style:text-properties fo:font-family="Times New Roman" fo:font-size="10pt"/>
    </style:style>
    <style:style style:parent-style-name="Graphics" style:family="graphic" style:name="gr14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05">
      <style:text-properties fo:font-family="Times New Roman" fo:font-size="10pt"/>
    </style:style>
    <style:style style:parent-style-name="Graphics" style:family="graphic" style:name="gr147">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06">
      <style:text-properties fo:font-family="Times New Roman" fo:font-size="10pt"/>
    </style:style>
    <style:style style:parent-style-name="Graphics" style:family="graphic" style:name="gr148">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07">
      <style:text-properties fo:font-family="Times New Roman" fo:font-size="10pt"/>
    </style:style>
    <style:style style:parent-style-name="Graphics" style:family="graphic" style:name="gr149">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08">
      <style:text-properties fo:font-family="Times New Roman" fo:font-size="10pt"/>
    </style:style>
    <style:style style:family="graphic" style:name="gr150">
      <style:graphic-properties style:wrap="parallel" fo:margin-left="0cm" fo:margin-right="0cm" fo:margin-top="0cm" fo:margin-bottom="0cm" style:horizontal-pos="from-left" style:horizontal-rel="page" style:vertical-pos="from-top" style:vertical-rel="paragraph"/>
    </style:style>
    <style:style style:family="graphic" style:name="gr151">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52">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09">
      <style:text-properties fo:font-family="Times New Roman" fo:font-size="10pt"/>
    </style:style>
    <style:style style:parent-style-name="Graphics" style:family="graphic" style:name="gr153">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0">
      <style:text-properties fo:font-family="Times New Roman" fo:font-size="10pt"/>
    </style:style>
    <style:style style:parent-style-name="Graphics" style:family="graphic" style:name="gr15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1">
      <style:text-properties fo:font-family="Times New Roman" fo:font-size="10pt"/>
    </style:style>
    <style:style style:family="graphic" style:name="gr155">
      <style:graphic-properties draw:fill-color="#000000" draw:fill="solid" fo:margin-left="0cm" fo:margin-right="0cm" fo:margin-top="0cm" fo:margin-bottom="0cm" style:horizontal-pos="from-left" style:horizontal-rel="page" style:vertical-pos="from-top" style:vertical-rel="paragraph"/>
    </style:style>
    <style:style style:family="text" style:name="T112">
      <style:text-properties fo:font-family="Times New Roman" fo:font-size="10pt"/>
    </style:style>
    <style:style style:parent-style-name="Graphics" style:family="graphic" style:name="gr15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3">
      <style:text-properties fo:font-family="Times New Roman" fo:font-size="10pt"/>
    </style:style>
    <style:style style:parent-style-name="Graphics" style:family="graphic" style:name="gr157">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4">
      <style:text-properties fo:font-family="Times New Roman" fo:font-size="10pt"/>
    </style:style>
    <style:style style:family="graphic" style:name="gr158">
      <style:graphic-properties draw:fill-color="#000000" draw:fill="solid" fo:margin-left="0cm" fo:margin-right="0cm" fo:margin-top="0cm" fo:margin-bottom="0cm" style:horizontal-pos="from-left" style:horizontal-rel="page" style:vertical-pos="from-top" style:vertical-rel="paragraph"/>
    </style:style>
    <style:style style:family="text" style:name="T115">
      <style:text-properties fo:font-family="Times New Roman" fo:font-size="10pt"/>
    </style:style>
    <style:style style:parent-style-name="Graphics" style:family="graphic" style:name="gr159">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6">
      <style:text-properties fo:font-family="Times New Roman" fo:font-size="10pt"/>
    </style:style>
    <style:style style:parent-style-name="Graphics" style:family="graphic" style:name="gr160">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7">
      <style:text-properties fo:font-family="Times New Roman" fo:font-size="10pt"/>
    </style:style>
    <style:style style:parent-style-name="Graphics" style:family="graphic" style:name="gr161">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8">
      <style:text-properties fo:font-family="Times New Roman" fo:font-size="10pt"/>
    </style:style>
    <style:style style:parent-style-name="Graphics" style:family="graphic" style:name="gr162">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19">
      <style:text-properties fo:font-family="Times New Roman" fo:font-size="10pt"/>
    </style:style>
    <style:style style:parent-style-name="Graphics" style:family="graphic" style:name="gr163">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20">
      <style:text-properties fo:font-family="Times New Roman" fo:font-size="10pt"/>
    </style:style>
    <style:style style:parent-style-name="Graphics" style:family="graphic" style:name="gr164">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21">
      <style:text-properties fo:font-family="Times New Roman" fo:font-size="10pt"/>
    </style:style>
    <style:style style:parent-style-name="Graphics" style:family="graphic" style:name="gr165">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84">
      <style:paragraph-properties fo:line-height="100%" fo:margin-top="1.8pt"/>
      <style:text-properties fo:font-family="Times New Roman" fo:font-size="10pt"/>
    </style:style>
    <style:style style:family="paragraph" style:name="P85">
      <style:paragraph-properties fo:line-height="100%" fo:margin-top="1.45pt"/>
      <style:text-properties fo:font-family="Times New Roman" fo:font-size="10pt"/>
    </style:style>
    <style:style style:family="paragraph" style:name="P86">
      <style:paragraph-properties fo:line-height="100%" fo:margin-top="0pt"/>
      <style:text-properties fo:font-family="Times New Roman" fo:font-size="10pt"/>
    </style:style>
    <style:style style:family="paragraph" style:name="P87">
      <style:paragraph-properties fo:line-height="100%" fo:margin-top="3pt"/>
      <style:text-properties fo:font-family="Times New Roman" fo:font-size="10pt"/>
    </style:style>
    <style:style style:family="text" style:name="T122">
      <style:text-properties fo:font-family="Times New Roman" fo:font-size="10pt"/>
    </style:style>
    <style:style style:family="graphic" style:name="gr166">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16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168">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6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7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7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72">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173">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7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17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23">
      <style:text-properties fo:font-family="Times New Roman" fo:font-size="10pt"/>
    </style:style>
    <style:style style:parent-style-name="Graphics" style:family="graphic" style:name="gr17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24">
      <style:text-properties fo:font-family="Times New Roman" fo:font-size="10pt"/>
    </style:style>
    <style:style style:parent-style-name="Graphics" style:family="graphic" style:name="gr177">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88">
      <style:paragraph-properties fo:line-height="100%" fo:margin-top="1.35pt"/>
      <style:text-properties fo:font-family="Times New Roman" fo:font-size="10pt"/>
    </style:style>
    <style:style style:family="paragraph" style:name="P89">
      <style:paragraph-properties fo:line-height="100%" fo:margin-bottom="0pt"/>
      <style:text-properties fo:font-family="Times New Roman" fo:font-size="10pt"/>
    </style:style>
    <style:style style:master-page-name="MasterPage4" style:family="paragraph" style:name="P90">
      <style:paragraph-properties fo:line-height="100%" fo:margin-top="0.4pt" fo:margin-bottom="0pt"/>
      <style:text-properties fo:font-family="Times New Roman" fo:font-size="5.5pt"/>
    </style:style>
    <style:style style:family="paragraph" style:name="P93">
      <style:paragraph-properties fo:line-height="100%" fo:margin-left="0.4745cm" fo:margin-right="0cm" fo:text-indent="0cm"/>
      <style:text-properties fo:font-family="Times New Roman" fo:font-size="10pt"/>
    </style:style>
    <style:style style:family="text" style:name="T133">
      <style:text-properties fo:font-family="Times New Roman" fo:font-size="10pt"/>
    </style:style>
    <style:style style:parent-style-name="Graphics" style:family="graphic" style:name="gr195">
      <style:graphic-properties style:repeat="stretch" fo:margin-left="0cm" fo:margin-right="0cm" fo:margin-top="0cm" fo:margin-bottom="0cm" style:vertical-pos="middle" style:vertical-rel="baseline" fo:background-color="transparent"/>
    </style:style>
    <style:style style:family="text" style:name="T134">
      <style:text-properties fo:font-family="Times New Roman" fo:font-size="10pt"/>
    </style:style>
    <style:style style:family="paragraph" style:name="P94">
      <style:paragraph-properties fo:line-height="100%" fo:margin-top="1.35pt"/>
      <style:text-properties fo:font-family="Times New Roman" fo:font-size="10pt"/>
    </style:style>
    <style:style style:family="text" style:name="T135">
      <style:text-properties fo:font-family="Times New Roman" fo:font-size="10pt"/>
    </style:style>
    <style:style style:family="graphic" style:name="gr196">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19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198">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19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0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0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95">
      <style:paragraph-properties fo:line-height="100%" fo:margin-top="0pt"/>
      <style:text-properties fo:font-family="Times New Roman" fo:font-size="10pt"/>
    </style:style>
    <style:style style:family="paragraph" style:name="P96">
      <style:paragraph-properties fo:line-height="100%" fo:margin-top="0pt"/>
      <style:text-properties fo:font-family="Times New Roman" fo:font-size="10pt"/>
    </style:style>
    <style:style style:family="paragraph" style:name="P97">
      <style:paragraph-properties fo:line-height="100%" fo:margin-top="1.15pt"/>
      <style:text-properties fo:font-family="Times New Roman" fo:font-size="10pt"/>
    </style:style>
    <style:style style:family="text" style:name="T136">
      <style:text-properties fo:font-family="Times New Roman" fo:font-size="10pt"/>
    </style:style>
    <style:style style:family="graphic" style:name="gr202">
      <style:graphic-properties style:wrap="parallel" fo:margin-left="0cm" fo:margin-right="0cm" fo:margin-top="0cm" fo:margin-bottom="0cm" style:horizontal-pos="from-left" style:horizontal-rel="page" style:vertical-pos="from-top" style:vertical-rel="paragraph"/>
    </style:style>
    <style:style style:family="graphic" style:name="gr203">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0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0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0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207">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0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0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1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1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37">
      <style:text-properties fo:font-family="Times New Roman" fo:font-size="10pt"/>
    </style:style>
    <style:style style:family="graphic" style:name="gr212">
      <style:graphic-properties style:wrap="parallel" fo:margin-left="0cm" fo:margin-right="0cm" fo:margin-top="0cm" fo:margin-bottom="0cm" style:horizontal-pos="from-left" style:horizontal-rel="page" style:vertical-pos="from-top" style:vertical-rel="paragraph"/>
    </style:style>
    <style:style style:family="graphic" style:name="gr213">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1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15">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1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1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18">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98">
      <style:paragraph-properties fo:line-height="100%" fo:margin-top="2.5pt"/>
      <style:text-properties fo:font-family="Times New Roman" fo:font-size="10pt"/>
    </style:style>
    <style:style style:family="paragraph" style:name="P99">
      <style:paragraph-properties fo:line-height="100%" fo:margin-top="0pt"/>
      <style:text-properties fo:font-family="Times New Roman" fo:font-size="10pt"/>
    </style:style>
    <style:style style:family="paragraph" style:name="P100">
      <style:paragraph-properties fo:line-height="100%" fo:margin-top="2.45pt"/>
      <style:text-properties fo:font-family="Times New Roman" fo:font-size="10pt"/>
    </style:style>
    <style:style style:family="text" style:name="T138">
      <style:text-properties fo:font-family="Times New Roman" fo:font-size="10pt"/>
    </style:style>
    <style:style style:parent-style-name="Graphics" style:family="graphic" style:name="gr219">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39">
      <style:text-properties fo:font-family="Times New Roman" fo:font-size="10pt"/>
    </style:style>
    <style:style style:family="graphic" style:name="gr220">
      <style:graphic-properties style:wrap="parallel" fo:margin-left="0cm" fo:margin-right="0cm" fo:margin-top="0cm" fo:margin-bottom="0cm" style:horizontal-pos="from-left" style:horizontal-rel="page" style:vertical-pos="from-top" style:vertical-rel="paragraph"/>
    </style:style>
    <style:style style:family="graphic" style:name="gr221">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22">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2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2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40">
      <style:text-properties fo:font-family="Times New Roman" fo:font-size="10pt"/>
    </style:style>
    <style:style style:family="graphic" style:name="gr225">
      <style:graphic-properties draw:fill-color="#000000" draw:fill="solid" fo:margin-left="0cm" fo:margin-right="0cm" fo:margin-top="0cm" fo:margin-bottom="0cm" style:horizontal-pos="from-left" style:horizontal-rel="page" style:vertical-pos="from-top" style:vertical-rel="paragraph"/>
    </style:style>
    <style:style style:family="text" style:name="T141">
      <style:text-properties fo:font-family="Times New Roman" fo:font-size="10pt"/>
    </style:style>
    <style:style style:parent-style-name="Graphics" style:family="graphic" style:name="gr226">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42">
      <style:text-properties fo:font-family="Times New Roman" fo:font-size="10pt"/>
    </style:style>
    <style:style style:family="graphic" style:name="gr227">
      <style:graphic-properties style:wrap="parallel" fo:margin-left="0cm" fo:margin-right="0cm" fo:margin-top="0cm" fo:margin-bottom="0cm" style:horizontal-pos="from-left" style:horizontal-rel="page" style:vertical-pos="from-top" style:vertical-rel="paragraph"/>
    </style:style>
    <style:style style:family="graphic" style:name="gr228">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2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230">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3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43">
      <style:text-properties fo:font-family="Times New Roman" fo:font-size="10pt"/>
    </style:style>
    <style:style style:parent-style-name="Graphics" style:family="graphic" style:name="gr232">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44">
      <style:text-properties fo:font-family="Times New Roman" fo:font-size="10pt"/>
    </style:style>
    <style:style style:parent-style-name="Graphics" style:family="graphic" style:name="gr233">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01">
      <style:paragraph-properties fo:line-height="100%" fo:margin-top="1.95pt"/>
      <style:text-properties fo:font-family="Times New Roman" fo:font-size="10pt"/>
    </style:style>
    <style:style style:family="paragraph" style:name="P102">
      <style:paragraph-properties fo:line-height="100%" fo:margin-top="1.55pt"/>
      <style:text-properties fo:font-family="Times New Roman" fo:font-size="10pt"/>
    </style:style>
    <style:style style:family="paragraph" style:name="P103">
      <style:paragraph-properties fo:line-height="100%" fo:margin-top="1.5pt"/>
      <style:text-properties fo:font-family="Times New Roman" fo:font-size="10pt"/>
    </style:style>
    <style:style style:family="paragraph" style:name="P104">
      <style:paragraph-properties fo:line-height="100%" fo:margin-top="1.55pt"/>
      <style:text-properties fo:font-family="Times New Roman" fo:font-size="10pt"/>
    </style:style>
    <style:style style:family="paragraph" style:name="P105">
      <style:paragraph-properties fo:line-height="100%" fo:margin-top="0pt"/>
      <style:text-properties fo:font-family="Times New Roman" fo:font-size="10pt"/>
    </style:style>
    <style:style style:family="paragraph" style:name="P106">
      <style:paragraph-properties fo:line-height="100%" fo:margin-top="0pt"/>
      <style:text-properties fo:font-family="Times New Roman" fo:font-size="10pt"/>
    </style:style>
    <style:style style:family="paragraph" style:name="P107">
      <style:paragraph-properties fo:line-height="100%" fo:margin-top="1.35pt"/>
      <style:text-properties fo:font-family="Times New Roman" fo:font-size="10pt"/>
    </style:style>
    <style:style style:family="text" style:name="T145">
      <style:text-properties fo:font-family="Times New Roman" fo:font-size="10pt"/>
    </style:style>
    <style:style style:family="graphic" style:name="gr234">
      <style:graphic-properties style:wrap="parallel" fo:margin-left="0cm" fo:margin-right="0cm" fo:margin-top="0cm" fo:margin-bottom="0cm" style:horizontal-pos="from-left" style:horizontal-rel="page" style:vertical-pos="from-top" style:vertical-rel="paragraph"/>
    </style:style>
    <style:style style:family="graphic" style:name="gr235">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36">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3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46">
      <style:text-properties fo:font-family="Times New Roman" fo:font-size="10pt"/>
    </style:style>
    <style:style style:family="graphic" style:name="gr238">
      <style:graphic-properties style:wrap="parallel" fo:margin-left="0cm" fo:margin-right="0cm" fo:margin-top="0cm" fo:margin-bottom="0cm" style:horizontal-pos="from-left" style:horizontal-rel="page" style:vertical-pos="from-top" style:vertical-rel="paragraph"/>
    </style:style>
    <style:style style:family="graphic" style:name="gr239">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4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108">
      <style:paragraph-properties fo:line-height="100%" fo:margin-top="0.05pt"/>
      <style:text-properties fo:font-family="Times New Roman" fo:font-size="6.5pt"/>
    </style:style>
    <style:style style:family="paragraph" style:name="P109">
      <style:paragraph-properties fo:line-height="100%" fo:margin-top="0pt"/>
      <style:text-properties fo:font-family="Times New Roman" fo:font-size="10pt"/>
    </style:style>
    <style:style style:family="paragraph" style:name="P110">
      <style:paragraph-properties fo:line-height="100%" fo:margin-top="0pt"/>
      <style:text-properties fo:font-family="Times New Roman" fo:font-size="10pt"/>
    </style:style>
    <style:style style:family="paragraph" style:name="P111">
      <style:paragraph-properties fo:line-height="100%" fo:margin-top="1.75pt"/>
      <style:text-properties fo:font-family="Times New Roman" fo:font-size="10pt"/>
    </style:style>
    <style:style style:family="text" style:name="T147">
      <style:text-properties fo:font-family="Times New Roman" fo:font-size="10pt"/>
    </style:style>
    <style:style style:family="graphic" style:name="gr241">
      <style:graphic-properties style:wrap="parallel" fo:margin-left="0cm" fo:margin-right="0cm" fo:margin-top="0cm" fo:margin-bottom="0cm" style:horizontal-pos="from-left" style:horizontal-rel="page" style:vertical-pos="from-top" style:vertical-rel="paragraph"/>
    </style:style>
    <style:style style:family="graphic" style:name="gr242">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43">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4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48">
      <style:text-properties fo:font-family="Times New Roman" fo:font-size="10pt"/>
    </style:style>
    <style:style style:family="graphic" style:name="gr245">
      <style:graphic-properties style:wrap="parallel" fo:margin-left="0cm" fo:margin-right="0cm" fo:margin-top="0cm" fo:margin-bottom="0cm" style:horizontal-pos="from-left" style:horizontal-rel="page" style:vertical-pos="from-top" style:vertical-rel="paragraph"/>
    </style:style>
    <style:style style:family="graphic" style:name="gr246">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47">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paragraph" style:name="P112">
      <style:paragraph-properties fo:line-height="100%" fo:margin-top="1.95pt"/>
      <style:text-properties fo:font-family="Times New Roman" fo:font-size="10pt"/>
    </style:style>
    <style:style style:family="paragraph" style:name="P113">
      <style:paragraph-properties fo:line-height="100%" fo:margin-top="0pt"/>
      <style:text-properties fo:font-family="Times New Roman" fo:font-size="10pt"/>
    </style:style>
    <style:style style:family="paragraph" style:name="P114">
      <style:paragraph-properties fo:line-height="100%" fo:margin-top="0pt"/>
      <style:text-properties fo:font-family="Times New Roman" fo:font-size="10pt"/>
    </style:style>
    <style:style style:family="paragraph" style:name="P115">
      <style:paragraph-properties fo:line-height="100%" fo:margin-top="1.15pt"/>
      <style:text-properties fo:font-family="Times New Roman" fo:font-size="10pt"/>
    </style:style>
    <style:style style:family="text" style:name="T149">
      <style:text-properties fo:font-family="Times New Roman" fo:font-size="10pt"/>
    </style:style>
    <style:style style:family="graphic" style:name="gr248">
      <style:graphic-properties style:wrap="parallel" fo:margin-left="0cm" fo:margin-right="0cm" fo:margin-top="0cm" fo:margin-bottom="0cm" style:horizontal-pos="from-left" style:horizontal-rel="page" style:vertical-pos="from-top" style:vertical-rel="paragraph"/>
    </style:style>
    <style:style style:family="graphic" style:name="gr249">
      <style:graphic-properties draw:fill-color="#000000" draw:fill="solid" style:wrap="parallel" fo:margin-left="0cm" fo:margin-right="0cm" fo:margin-top="0cm" fo:margin-bottom="0cm" style:horizontal-pos="from-left" style:horizontal-rel="page" style:vertical-pos="from-top" style:vertical-rel="paragraph"/>
    </style:style>
    <style:style style:parent-style-name="Graphics" style:family="graphic" style:name="gr25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51">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50">
      <style:text-properties fo:font-family="Times New Roman" fo:font-size="10pt"/>
    </style:style>
    <style:style style:family="graphic" style:name="gr252">
      <style:graphic-properties draw:fill-color="#000000" draw:fill="solid" fo:margin-left="0cm" fo:margin-right="0cm" fo:margin-top="0cm" fo:margin-bottom="0cm" style:horizontal-pos="from-left" style:horizontal-rel="page" style:vertical-pos="from-top" style:vertical-rel="paragraph"/>
    </style:style>
    <style:style style:family="text" style:name="T151">
      <style:text-properties fo:font-family="Times New Roman" fo:font-size="10pt"/>
    </style:style>
    <style:style style:family="graphic" style:name="gr253">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254">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graphic" style:name="gr255">
      <style:graphic-properties draw:fill-color="#000000" draw:fill="solid" style:wrap="parallel" fo:margin-left="0cm" fo:margin-right="0cm" fo:margin-top="0cm" fo:margin-bottom="0cm" style:horizontal-pos="from-left" style:horizontal-rel="page" style:vertical-pos="from-top" style:vertical-rel="paragraph"/>
    </style:style>
    <style:style style:family="text" style:name="T152">
      <style:text-properties fo:font-family="Times New Roman" fo:font-size="10pt"/>
    </style:style>
    <style:style style:parent-style-name="Graphics" style:family="graphic" style:name="gr256">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16">
      <style:paragraph-properties fo:line-height="100%" fo:margin-top="1.95pt"/>
      <style:text-properties fo:font-family="Times New Roman" fo:font-size="10pt"/>
    </style:style>
    <style:style style:family="paragraph" style:name="P117">
      <style:paragraph-properties fo:line-height="100%" fo:margin-top="1.45pt"/>
      <style:text-properties fo:font-family="Times New Roman" fo:font-size="10pt"/>
    </style:style>
    <style:style style:family="paragraph" style:name="P118">
      <style:paragraph-properties fo:line-height="100%" fo:margin-top="0pt"/>
      <style:text-properties fo:font-family="Times New Roman" fo:font-size="10pt"/>
    </style:style>
    <style:style style:family="paragraph" style:name="P119">
      <style:paragraph-properties fo:line-height="100%" fo:margin-top="0pt"/>
      <style:text-properties fo:font-family="Times New Roman" fo:font-size="10pt"/>
    </style:style>
    <style:style style:family="paragraph" style:name="P120">
      <style:paragraph-properties fo:line-height="100%" fo:margin-top="0pt"/>
      <style:text-properties fo:font-family="Times New Roman" fo:font-size="10pt"/>
    </style:style>
    <style:style style:family="paragraph" style:name="P121">
      <style:paragraph-properties fo:line-height="100%" fo:margin-top="11.2pt"/>
      <style:text-properties fo:font-family="Times New Roman" fo:font-size="10pt"/>
    </style:style>
    <style:style style:family="text" style:name="T153">
      <style:text-properties fo:font-family="Times New Roman" fo:font-size="10pt"/>
    </style:style>
    <style:style style:parent-style-name="Graphics" style:family="graphic" style:name="gr257">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54">
      <style:text-properties fo:font-family="Times New Roman" fo:font-size="10pt"/>
    </style:style>
    <style:style style:family="graphic" style:name="gr258">
      <style:graphic-properties style:wrap="parallel" fo:margin-left="0cm" fo:margin-right="0cm" fo:margin-top="0cm" fo:margin-bottom="0cm" style:horizontal-pos="from-left" style:horizontal-rel="page" style:vertical-pos="from-top" style:vertical-rel="paragraph"/>
    </style:style>
    <style:style style:parent-style-name="Graphics" style:family="graphic" style:name="gr259">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parent-style-name="Graphics" style:family="graphic" style:name="gr260">
      <style:graphic-properties style:repeat="stretch" style:wrap="parallel" fo:margin-left="0cm" fo:margin-right="0cm" fo:margin-top="0cm" fo:margin-bottom="0cm" style:horizontal-pos="from-left" style:horizontal-rel="page" style:vertical-pos="from-top" style:vertical-rel="paragraph" fo:background-color="transparent"/>
    </style:style>
    <style:style style:family="text" style:name="T155">
      <style:text-properties fo:font-family="Times New Roman" fo:font-size="10pt"/>
    </style:style>
    <style:style style:parent-style-name="Graphics" style:family="graphic" style:name="gr261">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22">
      <style:paragraph-properties fo:line-height="100%" fo:margin-top="0.25pt"/>
      <style:text-properties fo:font-family="Times New Roman" fo:font-size="9pt"/>
    </style:style>
    <style:style style:family="paragraph" style:name="P123">
      <style:paragraph-properties fo:line-height="100%" fo:margin-top="0.2pt"/>
      <style:text-properties fo:font-family="Times New Roman" fo:font-size="9pt"/>
    </style:style>
    <style:style style:family="paragraph" style:name="P124">
      <style:paragraph-properties fo:line-height="100%" fo:margin-bottom="0pt"/>
      <style:text-properties fo:font-family="Times New Roman" fo:font-size="9pt"/>
    </style:style>
    <style:style style:master-page-name="MasterPage5" style:family="paragraph" style:name="P125">
      <style:paragraph-properties fo:line-height="100%" fo:margin-top="0pt"/>
      <style:text-properties fo:font-family="Times New Roman" fo:font-size="10pt"/>
    </style:style>
    <style:style style:family="text" style:name="T164">
      <style:text-properties fo:font-family="Times New Roman" fo:font-size="10pt"/>
    </style:style>
    <style:style style:parent-style-name="Graphics" style:family="graphic" style:name="gr279">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65">
      <style:text-properties fo:font-family="Times New Roman" fo:font-size="10pt"/>
    </style:style>
    <style:style style:parent-style-name="Graphics" style:family="graphic" style:name="gr280">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66">
      <style:text-properties fo:font-family="Times New Roman" fo:font-size="10pt"/>
    </style:style>
    <style:style style:parent-style-name="Graphics" style:family="graphic" style:name="gr281">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67">
      <style:text-properties fo:font-family="Times New Roman" fo:font-size="10pt"/>
    </style:style>
    <style:style style:parent-style-name="Graphics" style:family="graphic" style:name="gr282">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68">
      <style:text-properties fo:font-family="Times New Roman" fo:font-size="10pt"/>
    </style:style>
    <style:style style:parent-style-name="Graphics" style:family="graphic" style:name="gr283">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69">
      <style:text-properties fo:font-family="Times New Roman" fo:font-size="10pt"/>
    </style:style>
    <style:style style:parent-style-name="Graphics" style:family="graphic" style:name="gr28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70">
      <style:text-properties fo:font-family="Times New Roman" fo:font-size="10pt"/>
    </style:style>
    <style:style style:parent-style-name="Graphics" style:family="graphic" style:name="gr28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71">
      <style:text-properties fo:font-family="Times New Roman" fo:font-size="10pt"/>
    </style:style>
    <style:style style:parent-style-name="Graphics" style:family="graphic" style:name="gr286">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72">
      <style:text-properties fo:font-family="Times New Roman" fo:font-size="10pt"/>
    </style:style>
    <style:style style:parent-style-name="Graphics" style:family="graphic" style:name="gr28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73">
      <style:text-properties fo:font-family="Times New Roman" fo:font-size="10pt"/>
    </style:style>
    <style:style style:parent-style-name="Graphics" style:family="graphic" style:name="gr288">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74">
      <style:text-properties fo:font-family="Times New Roman" fo:font-size="10pt"/>
    </style:style>
    <style:style style:parent-style-name="Graphics" style:family="graphic" style:name="gr289">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75">
      <style:text-properties fo:font-family="Times New Roman" fo:font-size="10pt"/>
    </style:style>
    <style:style style:family="graphic" style:name="gr290">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128">
      <style:paragraph-properties fo:line-height="100%" fo:margin-top="4.75pt" fo:margin-bottom="0pt"/>
      <style:text-properties fo:font-family="Times New Roman" fo:font-size="10pt"/>
    </style:style>
    <style:style style:family="paragraph" style:name="P129">
      <style:paragraph-properties fo:line-height="8.8pt" fo:margin-left="7.573cm" fo:margin-right="0cm" fo:text-indent="0cm"/>
      <style:text-properties fo:font-family="Times New Roman" fo:font-size="8.5pt"/>
    </style:style>
    <style:style style:family="text" style:name="T176">
      <style:text-properties fo:font-family="Times New Roman" fo:font-size="8.5pt"/>
    </style:style>
    <style:style style:parent-style-name="Graphics" style:family="graphic" style:name="gr291">
      <style:graphic-properties style:repeat="stretch" fo:margin-left="0cm" fo:margin-right="0cm" fo:margin-top="0cm" fo:margin-bottom="0cm" style:vertical-pos="middle" style:vertical-rel="baseline" fo:background-color="transparent"/>
    </style:style>
    <style:style style:family="text" style:name="T177">
      <style:text-properties fo:font-family="Times New Roman" fo:font-size="8.5pt"/>
    </style:style>
    <style:style style:family="paragraph" style:name="P130">
      <style:paragraph-properties fo:line-height="100%" fo:margin-top="0.15pt"/>
      <style:text-properties fo:font-family="Times New Roman" fo:font-size="9pt"/>
    </style:style>
    <style:style style:family="text" style:name="T178">
      <style:text-properties fo:font-family="Times New Roman" fo:font-size="9pt"/>
    </style:style>
    <style:style style:parent-style-name="Graphics" style:family="graphic" style:name="gr292">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31">
      <style:paragraph-properties fo:line-height="100%" fo:margin-top="0pt"/>
      <style:text-properties fo:font-family="Times New Roman" fo:font-size="10pt"/>
    </style:style>
    <style:style style:family="paragraph" style:name="P132">
      <style:paragraph-properties fo:line-height="100%" fo:margin-top="0pt"/>
      <style:text-properties fo:font-family="Times New Roman" fo:font-size="10pt"/>
    </style:style>
    <style:style style:family="paragraph" style:name="P133">
      <style:paragraph-properties fo:line-height="100%" fo:margin-top="0pt"/>
      <style:text-properties fo:font-family="Times New Roman" fo:font-size="10pt"/>
    </style:style>
    <style:style style:family="paragraph" style:name="P134">
      <style:paragraph-properties fo:line-height="100%" fo:margin-top="8.5pt"/>
      <style:text-properties fo:font-family="Times New Roman" fo:font-size="10pt"/>
    </style:style>
    <style:style style:family="text" style:name="T179">
      <style:text-properties fo:font-family="Times New Roman" fo:font-size="10pt"/>
    </style:style>
    <style:style style:parent-style-name="Graphics" style:family="graphic" style:name="gr293">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180">
      <style:text-properties fo:font-family="Times New Roman" fo:font-size="10pt"/>
    </style:style>
    <style:style style:parent-style-name="Graphics" style:family="graphic" style:name="gr294">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35">
      <style:paragraph-properties fo:line-height="100%" fo:margin-top="2.75pt"/>
      <style:text-properties fo:font-family="Times New Roman" fo:font-size="10pt"/>
    </style:style>
    <style:style style:family="paragraph" style:name="P136">
      <style:paragraph-properties fo:line-height="100%" fo:margin-top="0pt"/>
      <style:text-properties fo:font-family="Times New Roman" fo:font-size="10pt"/>
    </style:style>
    <style:style style:family="paragraph" style:name="P137">
      <style:paragraph-properties fo:line-height="100%" fo:margin-top="4.3pt"/>
      <style:text-properties fo:font-family="Times New Roman" fo:font-size="10pt"/>
    </style:style>
    <style:style style:family="text" style:name="T181">
      <style:text-properties fo:font-family="Times New Roman" fo:font-size="10pt"/>
    </style:style>
    <style:style style:parent-style-name="Graphics" style:family="graphic" style:name="gr295">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138">
      <style:paragraph-properties fo:line-height="100%" fo:margin-top="0pt"/>
      <style:text-properties fo:font-family="Times New Roman" fo:font-size="10pt"/>
    </style:style>
    <style:style style:family="paragraph" style:name="P139">
      <style:paragraph-properties fo:line-height="100%" fo:margin-top="7.6pt" fo:margin-bottom="0.05pt"/>
      <style:text-properties fo:font-family="Times New Roman" fo:font-size="10pt"/>
    </style:style>
    <style:style style:family="table" style:name="ta2">
      <style:table-properties style:width="16.85cm" fo:margin-left="1.385cm" table:align="left" style:use-optimal-column-width="true"/>
    </style:style>
    <style:style style:family="table-column" style:name="co5">
      <style:table-column-properties style:column-width="14.47cm" style:use-optimal-column-width="true"/>
    </style:style>
    <style:style style:family="table-column" style:name="co6">
      <style:table-column-properties style:column-width="2.38cm" style:use-optimal-column-width="true"/>
    </style:style>
    <style:style style:family="table-row" style:name="ro7">
      <style:table-row-properties style:min-row-height="0.4798cm"/>
    </style:style>
    <style:style style:family="table-cell" style:name="ce2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0">
      <style:paragraph-properties/>
      <style:text-properties fo:font-family="Times New Roman" style:font-family-asian="Times New Roman" style:font-family-complex="Times New Roman" fo:font-size="1pt"/>
    </style:style>
    <style:style style:family="table-row" style:name="ro8">
      <style:table-row-properties style:min-row-height="0.4851cm"/>
    </style:style>
    <style:style style:family="table-cell" style:name="ce2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1">
      <style:paragraph-properties/>
      <style:text-properties fo:font-family="Times New Roman" style:font-family-asian="Times New Roman" style:font-family-complex="Times New Roman" fo:font-size="1pt"/>
    </style:style>
    <style:style style:family="table-cell" style:name="ce2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2">
      <style:paragraph-properties/>
      <style:text-properties fo:font-family="Times New Roman" style:font-family-asian="Times New Roman" style:font-family-complex="Times New Roman" fo:font-size="1pt"/>
    </style:style>
    <style:style style:family="table-row" style:name="ro9">
      <style:table-row-properties style:min-row-height="0.4798cm"/>
    </style:style>
    <style:style style:family="table-cell" style:name="ce2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3">
      <style:paragraph-properties fo:margin-top="0.3pt"/>
      <style:text-properties fo:font-family="Times New Roman" style:font-family-asian="Times New Roman" style:font-family-complex="Times New Roman" fo:font-size="2pt"/>
    </style:style>
    <style:style style:parent-style-name="TableParagraph" style:family="paragraph" style:name="P144">
      <style:paragraph-properties fo:line-height="8.25pt" fo:margin-left="0.1835cm"/>
      <style:text-properties fo:font-family="Times New Roman" style:font-family-asian="Times New Roman" style:font-family-complex="Times New Roman" fo:font-size="8pt"/>
    </style:style>
    <style:style style:family="text" style:name="T182">
      <style:text-properties fo:font-size="8pt"/>
    </style:style>
    <style:style style:parent-style-name="Graphics" style:family="graphic" style:name="gr296">
      <style:graphic-properties style:repeat="stretch" fo:margin-left="0cm" fo:margin-right="0cm" fo:margin-top="0cm" fo:margin-bottom="0cm" style:vertical-pos="middle" style:vertical-rel="baseline" fo:background-color="transparent"/>
    </style:style>
    <style:style style:family="text" style:name="T183">
      <style:text-properties fo:font-size="8pt"/>
    </style:style>
    <style:style style:family="table-cell" style:name="ce3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5">
      <style:paragraph-properties/>
      <style:text-properties fo:font-family="Times New Roman" style:font-family-asian="Times New Roman" style:font-family-complex="Times New Roman" fo:font-size="1pt"/>
    </style:style>
    <style:style style:family="table-row" style:name="ro10">
      <style:table-row-properties style:min-row-height="0.4798cm"/>
    </style:style>
    <style:style style:family="table-cell" style:name="ce3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6">
      <style:paragraph-properties fo:margin-top="0.35pt"/>
      <style:text-properties fo:font-family="Times New Roman" style:font-family-asian="Times New Roman" style:font-family-complex="Times New Roman" fo:font-size="2pt"/>
    </style:style>
    <style:style style:parent-style-name="TableParagraph" style:family="paragraph" style:name="P147">
      <style:paragraph-properties fo:line-height="8.25pt" fo:margin-left="0.1446cm"/>
      <style:text-properties fo:font-family="Times New Roman" style:font-family-asian="Times New Roman" style:font-family-complex="Times New Roman" fo:font-size="8pt"/>
    </style:style>
    <style:style style:family="text" style:name="T184">
      <style:text-properties fo:font-size="8pt"/>
    </style:style>
    <style:style style:parent-style-name="Graphics" style:family="graphic" style:name="gr297">
      <style:graphic-properties style:repeat="stretch" fo:margin-left="0cm" fo:margin-right="0cm" fo:margin-top="0cm" fo:margin-bottom="0cm" style:vertical-pos="middle" style:vertical-rel="baseline" fo:background-color="transparent"/>
    </style:style>
    <style:style style:family="text" style:name="T185">
      <style:text-properties fo:font-size="8pt"/>
    </style:style>
    <style:style style:family="table-cell" style:name="ce3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8">
      <style:paragraph-properties/>
      <style:text-properties fo:font-family="Times New Roman" style:font-family-asian="Times New Roman" style:font-family-complex="Times New Roman" fo:font-size="1pt"/>
    </style:style>
    <style:style style:family="table-row" style:name="ro11">
      <style:table-row-properties style:min-row-height="0.4798cm"/>
    </style:style>
    <style:style style:family="table-cell" style:name="ce3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49">
      <style:paragraph-properties/>
      <style:text-properties fo:font-family="Times New Roman" style:font-family-asian="Times New Roman" style:font-family-complex="Times New Roman" fo:font-size="1pt"/>
    </style:style>
    <style:style style:family="table-cell" style:name="ce3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0">
      <style:paragraph-properties/>
      <style:text-properties fo:font-family="Times New Roman" style:font-family-asian="Times New Roman" style:font-family-complex="Times New Roman" fo:font-size="1pt"/>
    </style:style>
    <style:style style:family="table-row" style:name="ro12">
      <style:table-row-properties style:min-row-height="0.4798cm"/>
    </style:style>
    <style:style style:family="table-cell" style:name="ce3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1">
      <style:paragraph-properties/>
      <style:text-properties fo:font-family="Times New Roman" style:font-family-asian="Times New Roman" style:font-family-complex="Times New Roman" fo:font-size="1pt"/>
    </style:style>
    <style:style style:family="table-cell" style:name="ce3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2">
      <style:paragraph-properties/>
      <style:text-properties fo:font-family="Times New Roman" style:font-family-asian="Times New Roman" style:font-family-complex="Times New Roman" fo:font-size="1pt"/>
    </style:style>
    <style:style style:family="table-row" style:name="ro13">
      <style:table-row-properties style:min-row-height="0.9208cm"/>
    </style:style>
    <style:style style:family="table-cell" style:name="ce3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3">
      <style:paragraph-properties/>
      <style:text-properties fo:font-family="Times New Roman" style:font-family-asian="Times New Roman" style:font-family-complex="Times New Roman" fo:font-size="1pt"/>
    </style:style>
    <style:style style:family="table-cell" style:name="ce3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4">
      <style:paragraph-properties fo:margin-top="3.9pt"/>
      <style:text-properties fo:font-family="Times New Roman" style:font-family-asian="Times New Roman" style:font-family-complex="Times New Roman" fo:font-size="10pt"/>
    </style:style>
    <style:style style:parent-style-name="TableParagraph" style:family="paragraph" style:name="P155">
      <style:paragraph-properties fo:line-height="9.9pt" fo:margin-left="1.519cm"/>
      <style:text-properties fo:font-family="Times New Roman" style:font-family-asian="Times New Roman" style:font-family-complex="Times New Roman" fo:font-size="9.5pt"/>
    </style:style>
    <style:style style:family="text" style:name="T186">
      <style:text-properties fo:font-size="9.5pt"/>
    </style:style>
    <style:style style:parent-style-name="Graphics" style:family="graphic" style:name="gr298">
      <style:graphic-properties style:repeat="stretch" fo:margin-left="0cm" fo:margin-right="0cm" fo:margin-top="0cm" fo:margin-bottom="0cm" style:vertical-pos="middle" style:vertical-rel="baseline" fo:background-color="transparent"/>
    </style:style>
    <style:style style:family="text" style:name="T187">
      <style:text-properties fo:font-size="9.5pt"/>
    </style:style>
    <style:style style:family="table-row" style:name="ro14">
      <style:table-row-properties style:min-row-height="0.4851cm"/>
    </style:style>
    <style:style style:family="table-cell" style:name="ce3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6">
      <style:paragraph-properties fo:margin-top="0.4pt"/>
      <style:text-properties fo:font-family="Times New Roman" style:font-family-asian="Times New Roman" style:font-family-complex="Times New Roman" fo:font-size="2pt"/>
    </style:style>
    <style:style style:parent-style-name="TableParagraph" style:family="paragraph" style:name="P157">
      <style:paragraph-properties fo:line-height="8.25pt" fo:margin-left="0.157cm"/>
      <style:text-properties fo:font-family="Times New Roman" style:font-family-asian="Times New Roman" style:font-family-complex="Times New Roman" fo:font-size="8pt"/>
    </style:style>
    <style:style style:family="text" style:name="T188">
      <style:text-properties fo:font-size="8pt"/>
    </style:style>
    <style:style style:parent-style-name="Graphics" style:family="graphic" style:name="gr299">
      <style:graphic-properties style:repeat="stretch" fo:margin-left="0cm" fo:margin-right="0cm" fo:margin-top="0cm" fo:margin-bottom="0cm" style:vertical-pos="middle" style:vertical-rel="baseline" fo:background-color="transparent"/>
    </style:style>
    <style:style style:family="text" style:name="T189">
      <style:text-properties fo:font-size="8pt"/>
    </style:style>
    <style:style style:family="table-cell" style:name="ce4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58">
      <style:paragraph-properties fo:margin-top="0.05pt"/>
      <style:text-properties fo:font-family="Times New Roman" style:font-family-asian="Times New Roman" style:font-family-complex="Times New Roman" fo:font-size="2.5pt"/>
    </style:style>
    <style:style style:parent-style-name="TableParagraph" style:family="paragraph" style:name="P159">
      <style:paragraph-properties fo:line-height="9.9pt" fo:margin-left="1.325cm"/>
      <style:text-properties fo:font-family="Times New Roman" style:font-family-asian="Times New Roman" style:font-family-complex="Times New Roman" fo:font-size="9.5pt"/>
    </style:style>
    <style:style style:family="text" style:name="T190">
      <style:text-properties fo:font-size="9.5pt"/>
    </style:style>
    <style:style style:parent-style-name="Graphics" style:family="graphic" style:name="gr300">
      <style:graphic-properties style:repeat="stretch" fo:margin-left="0cm" fo:margin-right="0cm" fo:margin-top="0cm" fo:margin-bottom="0cm" style:vertical-pos="middle" style:vertical-rel="baseline" fo:background-color="transparent"/>
    </style:style>
    <style:style style:family="text" style:name="T191">
      <style:text-properties fo:font-size="9.5pt"/>
    </style:style>
    <style:style style:family="paragraph" style:name="P160">
      <style:paragraph-properties fo:line-height="100%" fo:margin-top="0pt"/>
      <style:text-properties fo:font-family="Times New Roman" fo:font-size="10pt"/>
    </style:style>
    <style:style style:family="paragraph" style:name="P161">
      <style:paragraph-properties fo:line-height="100%" fo:margin-top="0pt"/>
      <style:text-properties fo:font-family="Times New Roman" fo:font-size="10pt"/>
    </style:style>
    <style:style style:family="paragraph" style:name="P162">
      <style:paragraph-properties fo:line-height="100%" fo:margin-top="0.6pt" fo:margin-bottom="0pt"/>
      <style:text-properties fo:font-family="Times New Roman" fo:font-size="10pt"/>
    </style:style>
    <style:style style:family="table" style:name="ta3">
      <style:table-properties style:width="16.84cm" fo:margin-left="1.385cm" table:align="left" style:use-optimal-column-width="true"/>
    </style:style>
    <style:style style:family="table-column" style:name="co7">
      <style:table-column-properties style:column-width="14.44cm" style:use-optimal-column-width="true"/>
    </style:style>
    <style:style style:family="table-column" style:name="co8">
      <style:table-column-properties style:column-width="2.404cm" style:use-optimal-column-width="true"/>
    </style:style>
    <style:style style:family="table-row" style:name="ro15">
      <style:table-row-properties style:min-row-height="0.4798cm"/>
    </style:style>
    <style:style style:family="table-cell" style:name="ce4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63">
      <style:paragraph-properties/>
      <style:text-properties fo:font-family="Times New Roman" style:font-family-asian="Times New Roman" style:font-family-complex="Times New Roman" fo:font-size="2.5pt"/>
    </style:style>
    <style:style style:parent-style-name="TableParagraph" style:family="paragraph" style:name="P164">
      <style:paragraph-properties fo:line-height="8.25pt" fo:margin-left="7.359cm"/>
      <style:text-properties fo:font-family="Times New Roman" style:font-family-asian="Times New Roman" style:font-family-complex="Times New Roman" fo:font-size="8pt"/>
    </style:style>
    <style:style style:family="text" style:name="T192">
      <style:text-properties fo:font-size="8pt"/>
    </style:style>
    <style:style style:parent-style-name="Graphics" style:family="graphic" style:name="gr301">
      <style:graphic-properties style:repeat="stretch" fo:margin-left="0cm" fo:margin-right="0cm" fo:margin-top="0cm" fo:margin-bottom="0cm" style:vertical-pos="middle" style:vertical-rel="baseline" fo:background-color="transparent"/>
    </style:style>
    <style:style style:family="text" style:name="T193">
      <style:text-properties fo:font-size="8pt"/>
    </style:style>
    <style:style style:family="table-row" style:name="ro16">
      <style:table-row-properties style:min-row-height="0.4798cm"/>
    </style:style>
    <style:style style:family="table-cell" style:name="ce4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65">
      <style:paragraph-properties/>
      <style:text-properties fo:font-family="Times New Roman" style:font-family-asian="Times New Roman" style:font-family-complex="Times New Roman" fo:font-size="1pt"/>
    </style:style>
    <style:style style:family="table-cell" style:name="ce4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66">
      <style:paragraph-properties/>
      <style:text-properties fo:font-family="Times New Roman" style:font-family-asian="Times New Roman" style:font-family-complex="Times New Roman" fo:font-size="1pt"/>
    </style:style>
    <style:style style:family="table-row" style:name="ro17">
      <style:table-row-properties style:min-row-height="0.4798cm"/>
    </style:style>
    <style:style style:family="table-cell" style:name="ce4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67">
      <style:paragraph-properties/>
      <style:text-properties fo:font-family="Times New Roman" style:font-family-asian="Times New Roman" style:font-family-complex="Times New Roman" fo:font-size="1pt"/>
    </style:style>
    <style:style style:family="table-cell" style:name="ce4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68">
      <style:paragraph-properties/>
      <style:text-properties fo:font-family="Times New Roman" style:font-family-asian="Times New Roman" style:font-family-complex="Times New Roman" fo:font-size="1pt"/>
    </style:style>
    <style:style style:family="table-row" style:name="ro18">
      <style:table-row-properties style:min-row-height="0.4798cm"/>
    </style:style>
    <style:style style:family="table-cell" style:name="ce4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69">
      <style:paragraph-properties/>
      <style:text-properties fo:font-family="Times New Roman" style:font-family-asian="Times New Roman" style:font-family-complex="Times New Roman" fo:font-size="1pt"/>
    </style:style>
    <style:style style:family="table-cell" style:name="ce4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70">
      <style:paragraph-properties/>
      <style:text-properties fo:font-family="Times New Roman" style:font-family-asian="Times New Roman" style:font-family-complex="Times New Roman" fo:font-size="1pt"/>
    </style:style>
    <style:style style:family="table-row" style:name="ro19">
      <style:table-row-properties style:min-row-height="0.4851cm"/>
    </style:style>
    <style:style style:family="table-cell" style:name="ce4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71">
      <style:paragraph-properties/>
      <style:text-properties fo:font-family="Times New Roman" style:font-family-asian="Times New Roman" style:font-family-complex="Times New Roman" fo:font-size="1pt"/>
    </style:style>
    <style:style style:family="table-cell" style:name="ce5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72">
      <style:paragraph-properties fo:margin-top="0.05pt"/>
      <style:text-properties fo:font-family="Times New Roman" style:font-family-asian="Times New Roman" style:font-family-complex="Times New Roman" fo:font-size="2.5pt"/>
    </style:style>
    <style:style style:parent-style-name="TableParagraph" style:family="paragraph" style:name="P173">
      <style:paragraph-properties fo:line-height="9.95pt" fo:margin-left="0.8256cm"/>
      <style:text-properties fo:font-family="Times New Roman" style:font-family-asian="Times New Roman" style:font-family-complex="Times New Roman" fo:font-size="7.5pt"/>
    </style:style>
    <style:style style:family="text" style:name="T194">
      <style:text-properties fo:font-size="7.5pt"/>
    </style:style>
    <style:style style:family="graphic" style:name="gr302">
      <style:graphic-properties fo:margin-left="0cm" fo:margin-right="0cm" fo:margin-top="0cm" fo:margin-bottom="0cm" style:vertical-pos="middle" style:vertical-rel="baseline"/>
    </style:style>
    <style:style style:family="graphic" style:name="gr303">
      <style:graphic-properties draw:fill-color="#000000" draw:fill="solid" fo:margin-left="0cm" fo:margin-right="0cm" fo:margin-top="0cm" fo:margin-bottom="0cm" style:vertical-pos="middle" style:vertical-rel="baseline"/>
    </style:style>
    <style:style style:family="text" style:name="T195">
      <style:text-properties fo:font-size="7.5pt"/>
    </style:style>
    <style:style style:family="text" style:name="T196">
      <style:text-properties fo:font-size="1.5pt"/>
    </style:style>
    <style:style style:family="text" style:name="T197">
      <style:text-properties fo:font-size="1.5pt"/>
    </style:style>
    <style:style style:family="graphic" style:name="gr304">
      <style:graphic-properties fo:margin-left="0cm" fo:margin-right="0cm" fo:margin-top="0cm" fo:margin-bottom="0cm" style:vertical-pos="middle" style:vertical-rel="baseline"/>
    </style:style>
    <style:style style:family="graphic" style:name="gr305">
      <style:graphic-properties draw:fill-color="#000000" draw:fill="solid" fo:margin-left="0cm" fo:margin-right="0cm" fo:margin-top="0cm" fo:margin-bottom="0cm" style:vertical-pos="middle" style:vertical-rel="baseline"/>
    </style:style>
    <style:style style:family="text" style:name="T198">
      <style:text-properties fo:font-size="1.5pt"/>
    </style:style>
    <style:style style:family="text" style:name="T199">
      <style:text-properties fo:font-size="8pt" fo:letter-spacing="-2pt"/>
    </style:style>
    <style:style style:family="text" style:name="T200">
      <style:text-properties fo:font-size="8pt" fo:letter-spacing="-2pt"/>
    </style:style>
    <style:style style:family="graphic" style:name="gr306">
      <style:graphic-properties fo:margin-left="0cm" fo:margin-right="0cm" fo:margin-top="0cm" fo:margin-bottom="0cm" style:vertical-pos="middle" style:vertical-rel="baseline"/>
    </style:style>
    <style:style style:family="graphic" style:name="gr307">
      <style:graphic-properties draw:fill-color="#000000" draw:fill="solid" fo:margin-left="0cm" fo:margin-right="0cm" fo:margin-top="0cm" fo:margin-bottom="0cm" style:vertical-pos="middle" style:vertical-rel="baseline"/>
    </style:style>
    <style:style style:family="text" style:name="T201">
      <style:text-properties fo:font-size="8pt" fo:letter-spacing="-2pt"/>
    </style:style>
    <style:style style:family="text" style:name="T202">
      <style:text-properties fo:font-size="3.5pt" fo:letter-spacing="-2pt"/>
    </style:style>
    <style:style style:family="graphic" style:name="gr308">
      <style:graphic-properties fo:margin-left="0cm" fo:margin-right="0cm" fo:margin-top="0cm" fo:margin-bottom="0cm" style:vertical-pos="middle" style:vertical-rel="baseline"/>
    </style:style>
    <style:style style:family="graphic" style:name="gr309">
      <style:graphic-properties draw:fill-color="#000000" draw:fill="solid" fo:margin-left="0cm" fo:margin-right="0cm" fo:margin-top="0cm" fo:margin-bottom="0cm" style:vertical-pos="middle" style:vertical-rel="baseline"/>
    </style:style>
    <style:style style:family="text" style:name="T203">
      <style:text-properties fo:font-size="3.5pt" fo:letter-spacing="-2pt"/>
    </style:style>
    <style:style style:family="text" style:name="T204">
      <style:text-properties fo:font-size="7.5pt" fo:letter-spacing="-2pt"/>
    </style:style>
    <style:style style:family="graphic" style:name="gr310">
      <style:graphic-properties fo:margin-left="0cm" fo:margin-right="0cm" fo:margin-top="0cm" fo:margin-bottom="0cm" style:vertical-pos="middle" style:vertical-rel="baseline"/>
    </style:style>
    <style:style style:family="graphic" style:name="gr311">
      <style:graphic-properties draw:fill-color="#000000" draw:fill="solid" fo:margin-left="0cm" fo:margin-right="0cm" fo:margin-top="0cm" fo:margin-bottom="0cm" style:vertical-pos="middle" style:vertical-rel="baseline"/>
    </style:style>
    <style:style style:family="text" style:name="T205">
      <style:text-properties fo:font-size="7.5pt" fo:letter-spacing="-2pt"/>
    </style:style>
    <style:style style:family="paragraph" style:name="P174">
      <style:paragraph-properties fo:line-height="100%" fo:margin-top="0pt"/>
      <style:text-properties fo:font-family="Times New Roman" fo:font-size="10pt"/>
    </style:style>
    <style:style style:family="paragraph" style:name="P175">
      <style:paragraph-properties fo:line-height="100%" fo:margin-top="11.3pt" fo:margin-bottom="0.05pt"/>
      <style:text-properties fo:font-family="Times New Roman" fo:font-size="10pt"/>
    </style:style>
    <style:style style:family="table" style:name="ta4">
      <style:table-properties style:width="16.85cm" fo:margin-left="1.385cm" table:align="left" style:use-optimal-column-width="true"/>
    </style:style>
    <style:style style:family="table-column" style:name="co9">
      <style:table-column-properties style:column-width="14.52cm" style:use-optimal-column-width="true"/>
    </style:style>
    <style:style style:family="table-column" style:name="co10">
      <style:table-column-properties style:column-width="2.328cm" style:use-optimal-column-width="true"/>
    </style:style>
    <style:style style:family="table-row" style:name="ro20">
      <style:table-row-properties style:min-row-height="0.4798cm"/>
    </style:style>
    <style:style style:family="table-cell" style:name="ce5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76">
      <style:paragraph-properties/>
      <style:text-properties fo:font-family="Times New Roman" style:font-family-asian="Times New Roman" style:font-family-complex="Times New Roman" fo:font-size="2.5pt"/>
    </style:style>
    <style:style style:parent-style-name="TableParagraph" style:family="paragraph" style:name="P177">
      <style:paragraph-properties fo:line-height="8.25pt" fo:margin-left="7.269cm"/>
      <style:text-properties fo:font-family="Times New Roman" style:font-family-asian="Times New Roman" style:font-family-complex="Times New Roman" fo:font-size="8pt"/>
    </style:style>
    <style:style style:family="text" style:name="T206">
      <style:text-properties fo:font-size="8pt"/>
    </style:style>
    <style:style style:parent-style-name="Graphics" style:family="graphic" style:name="gr312">
      <style:graphic-properties style:repeat="stretch" fo:margin-left="0cm" fo:margin-right="0cm" fo:margin-top="0cm" fo:margin-bottom="0cm" style:vertical-pos="middle" style:vertical-rel="baseline" fo:background-color="transparent"/>
    </style:style>
    <style:style style:family="text" style:name="T207">
      <style:text-properties fo:font-size="8pt"/>
    </style:style>
    <style:style style:family="table-row" style:name="ro21">
      <style:table-row-properties style:min-row-height="0.4551cm"/>
    </style:style>
    <style:style style:family="table-cell" style:name="ce5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78">
      <style:paragraph-properties/>
      <style:text-properties fo:font-family="Times New Roman" style:font-family-asian="Times New Roman" style:font-family-complex="Times New Roman" fo:font-size="1pt"/>
    </style:style>
    <style:style style:family="table-cell" style:name="ce5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79">
      <style:paragraph-properties/>
      <style:text-properties fo:font-family="Times New Roman" style:font-family-asian="Times New Roman" style:font-family-complex="Times New Roman" fo:font-size="1pt"/>
    </style:style>
    <style:style style:family="table-row" style:name="ro22">
      <style:table-row-properties style:min-row-height="0.4798cm"/>
    </style:style>
    <style:style style:family="table-cell" style:name="ce5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0">
      <style:paragraph-properties/>
      <style:text-properties fo:font-family="Times New Roman" style:font-family-asian="Times New Roman" style:font-family-complex="Times New Roman" fo:font-size="1pt"/>
    </style:style>
    <style:style style:family="table-cell" style:name="ce5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1">
      <style:paragraph-properties/>
      <style:text-properties fo:font-family="Times New Roman" style:font-family-asian="Times New Roman" style:font-family-complex="Times New Roman" fo:font-size="1pt"/>
    </style:style>
    <style:style style:family="table-row" style:name="ro23">
      <style:table-row-properties style:min-row-height="0.4851cm"/>
    </style:style>
    <style:style style:family="table-cell" style:name="ce5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2">
      <style:paragraph-properties/>
      <style:text-properties fo:font-family="Times New Roman" style:font-family-asian="Times New Roman" style:font-family-complex="Times New Roman" fo:font-size="1pt"/>
    </style:style>
    <style:style style:family="table-cell" style:name="ce5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3">
      <style:paragraph-properties/>
      <style:text-properties fo:font-family="Times New Roman" style:font-family-asian="Times New Roman" style:font-family-complex="Times New Roman" fo:font-size="1pt"/>
    </style:style>
    <style:style style:family="table-row" style:name="ro24">
      <style:table-row-properties style:min-row-height="0.4798cm"/>
    </style:style>
    <style:style style:family="table-cell" style:name="ce5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4">
      <style:paragraph-properties/>
      <style:text-properties fo:font-family="Times New Roman" style:font-family-asian="Times New Roman" style:font-family-complex="Times New Roman" fo:font-size="1pt"/>
    </style:style>
    <style:style style:family="table-cell" style:name="ce6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5">
      <style:paragraph-properties fo:margin-top="0.55pt"/>
      <style:text-properties fo:font-family="Times New Roman" style:font-family-asian="Times New Roman" style:font-family-complex="Times New Roman" fo:font-size="2pt"/>
    </style:style>
    <style:style style:parent-style-name="TableParagraph" style:family="paragraph" style:name="P186">
      <style:paragraph-properties fo:line-height="10.1pt" fo:margin-left="0.7691cm"/>
      <style:text-properties fo:font-family="Times New Roman" style:font-family-asian="Times New Roman" style:font-family-complex="Times New Roman" fo:font-size="10pt"/>
    </style:style>
    <style:style style:family="text" style:name="T208">
      <style:text-properties fo:font-size="10pt"/>
    </style:style>
    <style:style style:parent-style-name="Graphics" style:family="graphic" style:name="gr313">
      <style:graphic-properties style:repeat="stretch" fo:margin-left="0cm" fo:margin-right="0cm" fo:margin-top="0cm" fo:margin-bottom="0cm" style:vertical-pos="middle" style:vertical-rel="baseline" fo:background-color="transparent"/>
    </style:style>
    <style:style style:family="text" style:name="T209">
      <style:text-properties fo:font-size="10pt"/>
    </style:style>
    <style:style style:family="paragraph" style:name="P187">
      <style:paragraph-properties fo:line-height="100%" fo:margin-top="0pt"/>
      <style:text-properties fo:font-family="Times New Roman" fo:font-size="10pt"/>
    </style:style>
    <style:style style:family="paragraph" style:name="P188">
      <style:paragraph-properties fo:line-height="100%" fo:margin-top="11.3pt" fo:margin-bottom="0pt"/>
      <style:text-properties fo:font-family="Times New Roman" fo:font-size="10pt"/>
    </style:style>
    <style:style style:family="table" style:name="ta5">
      <style:table-properties style:width="16.84cm" fo:margin-left="1.385cm" table:align="left" style:use-optimal-column-width="true"/>
    </style:style>
    <style:style style:family="table-column" style:name="co11">
      <style:table-column-properties style:column-width="14.44cm" style:use-optimal-column-width="true"/>
    </style:style>
    <style:style style:family="table-column" style:name="co12">
      <style:table-column-properties style:column-width="2.404cm" style:use-optimal-column-width="true"/>
    </style:style>
    <style:style style:family="table-row" style:name="ro25">
      <style:table-row-properties style:min-row-height="0.4798cm"/>
    </style:style>
    <style:style style:family="table-cell" style:name="ce6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89">
      <style:paragraph-properties fo:line-height="10.55pt" fo:margin-left="7.499cm"/>
      <style:text-properties fo:font-family="Times New Roman" style:font-family-asian="Times New Roman" style:font-family-complex="Times New Roman" fo:font-size="8pt"/>
    </style:style>
    <style:style style:family="text" style:name="T210">
      <style:text-properties fo:font-size="10pt"/>
    </style:style>
    <style:style style:family="graphic" style:name="gr314">
      <style:graphic-properties fo:margin-left="0cm" fo:margin-right="0cm" fo:margin-top="0cm" fo:margin-bottom="0cm" style:vertical-pos="middle" style:vertical-rel="baseline"/>
    </style:style>
    <style:style style:family="graphic" style:name="gr315">
      <style:graphic-properties draw:fill-color="#000000" draw:fill="solid" fo:margin-left="0cm" fo:margin-right="0cm" fo:margin-top="0cm" fo:margin-bottom="0cm" style:vertical-pos="middle" style:vertical-rel="baseline"/>
    </style:style>
    <style:style style:family="text" style:name="T211">
      <style:text-properties fo:font-size="10pt"/>
    </style:style>
    <style:style style:family="text" style:name="T212">
      <style:text-properties fo:font-size="7.5pt"/>
    </style:style>
    <style:style style:family="graphic" style:name="gr316">
      <style:graphic-properties fo:margin-left="0cm" fo:margin-right="0cm" fo:margin-top="0cm" fo:margin-bottom="0cm" style:vertical-pos="middle" style:vertical-rel="baseline"/>
    </style:style>
    <style:style style:family="graphic" style:name="gr317">
      <style:graphic-properties draw:fill-color="#000000" draw:fill="solid" fo:margin-left="0cm" fo:margin-right="0cm" fo:margin-top="0cm" fo:margin-bottom="0cm" style:vertical-pos="middle" style:vertical-rel="baseline"/>
    </style:style>
    <style:style style:family="text" style:name="T213">
      <style:text-properties fo:font-size="7.5pt"/>
    </style:style>
    <style:style style:family="text" style:name="T214">
      <style:text-properties fo:font-size="8pt"/>
    </style:style>
    <style:style style:family="graphic" style:name="gr318">
      <style:graphic-properties fo:margin-left="0cm" fo:margin-right="0cm" fo:margin-top="0cm" fo:margin-bottom="0cm" style:vertical-pos="middle" style:vertical-rel="baseline"/>
    </style:style>
    <style:style style:family="graphic" style:name="gr319">
      <style:graphic-properties draw:fill-color="#000000" draw:fill="solid" fo:margin-left="0cm" fo:margin-right="0cm" fo:margin-top="0cm" fo:margin-bottom="0cm" style:vertical-pos="middle" style:vertical-rel="baseline"/>
    </style:style>
    <style:style style:family="text" style:name="T215">
      <style:text-properties fo:font-size="8pt"/>
    </style:style>
    <style:style style:family="table-row" style:name="ro26">
      <style:table-row-properties style:min-row-height="0.4798cm"/>
    </style:style>
    <style:style style:family="table-cell" style:name="ce6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0">
      <style:paragraph-properties/>
      <style:text-properties fo:font-family="Times New Roman" style:font-family-asian="Times New Roman" style:font-family-complex="Times New Roman" fo:font-size="1pt"/>
    </style:style>
    <style:style style:family="table-cell" style:name="ce6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1">
      <style:paragraph-properties/>
      <style:text-properties fo:font-family="Times New Roman" style:font-family-asian="Times New Roman" style:font-family-complex="Times New Roman" fo:font-size="1pt"/>
    </style:style>
    <style:style style:family="table-row" style:name="ro27">
      <style:table-row-properties style:min-row-height="0.4798cm"/>
    </style:style>
    <style:style style:family="table-cell" style:name="ce6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2">
      <style:paragraph-properties/>
      <style:text-properties fo:font-family="Times New Roman" style:font-family-asian="Times New Roman" style:font-family-complex="Times New Roman" fo:font-size="1pt"/>
    </style:style>
    <style:style style:family="table-cell" style:name="ce6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3">
      <style:paragraph-properties/>
      <style:text-properties fo:font-family="Times New Roman" style:font-family-asian="Times New Roman" style:font-family-complex="Times New Roman" fo:font-size="1pt"/>
    </style:style>
    <style:style style:family="table-row" style:name="ro28">
      <style:table-row-properties style:min-row-height="0.4886cm"/>
    </style:style>
    <style:style style:family="table-cell" style:name="ce6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4">
      <style:paragraph-properties/>
      <style:text-properties fo:font-family="Times New Roman" style:font-family-asian="Times New Roman" style:font-family-complex="Times New Roman" fo:font-size="1pt"/>
    </style:style>
    <style:style style:family="table-cell" style:name="ce6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5">
      <style:paragraph-properties/>
      <style:text-properties fo:font-family="Times New Roman" style:font-family-asian="Times New Roman" style:font-family-complex="Times New Roman" fo:font-size="1pt"/>
    </style:style>
    <style:style style:family="table-row" style:name="ro29">
      <style:table-row-properties style:min-row-height="0.4798cm"/>
    </style:style>
    <style:style style:family="table-cell" style:name="ce6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6">
      <style:paragraph-properties/>
      <style:text-properties fo:font-family="Times New Roman" style:font-family-asian="Times New Roman" style:font-family-complex="Times New Roman" fo:font-size="1pt"/>
    </style:style>
    <style:style style:family="table-cell" style:name="ce7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197">
      <style:paragraph-properties fo:margin-top="0.55pt"/>
      <style:text-properties fo:font-family="Times New Roman" style:font-family-asian="Times New Roman" style:font-family-complex="Times New Roman" fo:font-size="2pt"/>
    </style:style>
    <style:style style:parent-style-name="TableParagraph" style:family="paragraph" style:name="P198">
      <style:paragraph-properties fo:line-height="9.95pt" fo:margin-left="0.8291cm"/>
      <style:text-properties fo:font-family="Times New Roman" style:font-family-asian="Times New Roman" style:font-family-complex="Times New Roman" fo:font-size="8pt"/>
    </style:style>
    <style:style style:family="text" style:name="T216">
      <style:text-properties fo:font-size="8pt"/>
    </style:style>
    <style:style style:family="graphic" style:name="gr320">
      <style:graphic-properties fo:margin-left="0cm" fo:margin-right="0cm" fo:margin-top="0cm" fo:margin-bottom="0cm" style:vertical-pos="middle" style:vertical-rel="baseline"/>
    </style:style>
    <style:style style:family="graphic" style:name="gr321">
      <style:graphic-properties draw:fill-color="#000000" draw:fill="solid" fo:margin-left="0cm" fo:margin-right="0cm" fo:margin-top="0cm" fo:margin-bottom="0cm" style:vertical-pos="middle" style:vertical-rel="baseline"/>
    </style:style>
    <style:style style:family="text" style:name="T217">
      <style:text-properties fo:font-size="8pt"/>
    </style:style>
    <style:style style:family="text" style:name="T218">
      <style:text-properties fo:font-size="1.5pt" fo:letter-spacing="-0.15pt"/>
    </style:style>
    <style:style style:family="text" style:name="T219">
      <style:text-properties fo:font-size="1.5pt" fo:letter-spacing="-0.15pt"/>
    </style:style>
    <style:style style:family="graphic" style:name="gr322">
      <style:graphic-properties fo:margin-left="0cm" fo:margin-right="0cm" fo:margin-top="0cm" fo:margin-bottom="0cm" style:vertical-pos="middle" style:vertical-rel="baseline"/>
    </style:style>
    <style:style style:family="graphic" style:name="gr323">
      <style:graphic-properties draw:fill-color="#000000" draw:fill="solid" fo:margin-left="0cm" fo:margin-right="0cm" fo:margin-top="0cm" fo:margin-bottom="0cm" style:vertical-pos="middle" style:vertical-rel="baseline"/>
    </style:style>
    <style:style style:family="text" style:name="T220">
      <style:text-properties fo:font-size="1.5pt" fo:letter-spacing="-0.15pt"/>
    </style:style>
    <style:style style:family="text" style:name="T221">
      <style:text-properties fo:font-size="8pt" fo:letter-spacing="-1.9pt"/>
    </style:style>
    <style:style style:family="text" style:name="T222">
      <style:text-properties fo:font-size="8pt" fo:letter-spacing="-1.9pt"/>
    </style:style>
    <style:style style:family="graphic" style:name="gr324">
      <style:graphic-properties fo:margin-left="0cm" fo:margin-right="0cm" fo:margin-top="0cm" fo:margin-bottom="0cm" style:vertical-pos="middle" style:vertical-rel="baseline"/>
    </style:style>
    <style:style style:family="graphic" style:name="gr325">
      <style:graphic-properties draw:fill-color="#000000" draw:fill="solid" fo:margin-left="0cm" fo:margin-right="0cm" fo:margin-top="0cm" fo:margin-bottom="0cm" style:vertical-pos="middle" style:vertical-rel="baseline"/>
    </style:style>
    <style:style style:family="text" style:name="T223">
      <style:text-properties fo:font-size="8pt" fo:letter-spacing="-1.9pt"/>
    </style:style>
    <style:style style:family="text" style:name="T224">
      <style:text-properties fo:font-size="3.5pt" fo:letter-spacing="-1.9pt"/>
    </style:style>
    <style:style style:family="graphic" style:name="gr326">
      <style:graphic-properties fo:margin-left="0cm" fo:margin-right="0cm" fo:margin-top="0cm" fo:margin-bottom="0cm" style:vertical-pos="middle" style:vertical-rel="baseline"/>
    </style:style>
    <style:style style:family="graphic" style:name="gr327">
      <style:graphic-properties draw:fill-color="#000000" draw:fill="solid" fo:margin-left="0cm" fo:margin-right="0cm" fo:margin-top="0cm" fo:margin-bottom="0cm" style:vertical-pos="middle" style:vertical-rel="baseline"/>
    </style:style>
    <style:style style:family="text" style:name="T225">
      <style:text-properties fo:font-size="3.5pt" fo:letter-spacing="-1.9pt"/>
    </style:style>
    <style:style style:family="text" style:name="T226">
      <style:text-properties fo:font-size="8pt" fo:letter-spacing="-1.9pt"/>
    </style:style>
    <style:style style:family="graphic" style:name="gr328">
      <style:graphic-properties fo:margin-left="0cm" fo:margin-right="0cm" fo:margin-top="0cm" fo:margin-bottom="0cm" style:vertical-pos="middle" style:vertical-rel="baseline"/>
    </style:style>
    <style:style style:family="graphic" style:name="gr329">
      <style:graphic-properties draw:fill-color="#000000" draw:fill="solid" fo:margin-left="0cm" fo:margin-right="0cm" fo:margin-top="0cm" fo:margin-bottom="0cm" style:vertical-pos="middle" style:vertical-rel="baseline"/>
    </style:style>
    <style:style style:family="text" style:name="T227">
      <style:text-properties fo:font-size="8pt" fo:letter-spacing="-1.9pt"/>
    </style:style>
    <style:style style:family="paragraph" style:name="P199">
      <style:paragraph-properties fo:line-height="100%" fo:margin-top="0pt"/>
      <style:text-properties fo:font-family="Times New Roman" fo:font-size="10pt"/>
    </style:style>
    <style:style style:family="paragraph" style:name="P200">
      <style:paragraph-properties fo:line-height="100%" fo:margin-top="0pt"/>
      <style:text-properties fo:font-family="Times New Roman" fo:font-size="10pt"/>
    </style:style>
    <style:style style:family="paragraph" style:name="P201">
      <style:paragraph-properties fo:line-height="100%" fo:margin-top="0.55pt" fo:margin-bottom="0pt"/>
      <style:text-properties fo:font-family="Times New Roman" fo:font-size="10pt"/>
    </style:style>
    <style:style style:family="table" style:name="ta6">
      <style:table-properties style:width="17.11cm" fo:margin-left="1.254cm" table:align="left" style:use-optimal-column-width="true"/>
    </style:style>
    <style:style style:family="table-column" style:name="co13">
      <style:table-column-properties style:column-width="14.67cm" style:use-optimal-column-width="true"/>
    </style:style>
    <style:style style:family="table-column" style:name="co14">
      <style:table-column-properties style:column-width="2.434cm" style:use-optimal-column-width="true"/>
    </style:style>
    <style:style style:family="table-row" style:name="ro30">
      <style:table-row-properties style:min-row-height="0.4798cm"/>
    </style:style>
    <style:style style:family="table-cell" style:name="ce7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2">
      <style:paragraph-properties fo:margin-top="0.05pt"/>
      <style:text-properties fo:font-family="Times New Roman" style:font-family-asian="Times New Roman" style:font-family-complex="Times New Roman" fo:font-size="2.5pt"/>
    </style:style>
    <style:style style:parent-style-name="TableParagraph" style:family="paragraph" style:name="P203">
      <style:paragraph-properties fo:line-height="8pt" fo:margin-left="7.673cm"/>
      <style:text-properties fo:font-family="Times New Roman" style:font-family-asian="Times New Roman" style:font-family-complex="Times New Roman" fo:font-size="8pt"/>
    </style:style>
    <style:style style:family="text" style:name="T228">
      <style:text-properties fo:font-size="8pt"/>
    </style:style>
    <style:style style:family="graphic" style:name="gr330">
      <style:graphic-properties fo:margin-left="0cm" fo:margin-right="0cm" fo:margin-top="0cm" fo:margin-bottom="0cm" style:vertical-pos="middle" style:vertical-rel="baseline"/>
    </style:style>
    <style:style style:family="graphic" style:name="gr331">
      <style:graphic-properties draw:fill-color="#000000" draw:fill="solid" fo:margin-left="0cm" fo:margin-right="0cm" fo:margin-top="0cm" fo:margin-bottom="0cm" style:vertical-pos="middle" style:vertical-rel="baseline"/>
    </style:style>
    <style:style style:family="text" style:name="T229">
      <style:text-properties fo:font-size="8pt"/>
    </style:style>
    <style:style style:family="table-row" style:name="ro31">
      <style:table-row-properties style:min-row-height="0.4798cm"/>
    </style:style>
    <style:style style:family="table-cell" style:name="ce7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4">
      <style:paragraph-properties/>
      <style:text-properties fo:font-family="Times New Roman" style:font-family-asian="Times New Roman" style:font-family-complex="Times New Roman" fo:font-size="1pt"/>
    </style:style>
    <style:style style:family="table-cell" style:name="ce7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5">
      <style:paragraph-properties/>
      <style:text-properties fo:font-family="Times New Roman" style:font-family-asian="Times New Roman" style:font-family-complex="Times New Roman" fo:font-size="1pt"/>
    </style:style>
    <style:style style:family="table-row" style:name="ro32">
      <style:table-row-properties style:min-row-height="0.4798cm"/>
    </style:style>
    <style:style style:family="table-cell" style:name="ce7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6">
      <style:paragraph-properties/>
      <style:text-properties fo:font-family="Times New Roman" style:font-family-asian="Times New Roman" style:font-family-complex="Times New Roman" fo:font-size="1pt"/>
    </style:style>
    <style:style style:family="table-cell" style:name="ce7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7">
      <style:paragraph-properties/>
      <style:text-properties fo:font-family="Times New Roman" style:font-family-asian="Times New Roman" style:font-family-complex="Times New Roman" fo:font-size="1pt"/>
    </style:style>
    <style:style style:family="table-row" style:name="ro33">
      <style:table-row-properties style:min-row-height="0.4851cm"/>
    </style:style>
    <style:style style:family="table-cell" style:name="ce7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8">
      <style:paragraph-properties/>
      <style:text-properties fo:font-family="Times New Roman" style:font-family-asian="Times New Roman" style:font-family-complex="Times New Roman" fo:font-size="1pt"/>
    </style:style>
    <style:style style:family="table-cell" style:name="ce7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09">
      <style:paragraph-properties/>
      <style:text-properties fo:font-family="Times New Roman" style:font-family-asian="Times New Roman" style:font-family-complex="Times New Roman" fo:font-size="1pt"/>
    </style:style>
    <style:style style:family="table-row" style:name="ro34">
      <style:table-row-properties style:min-row-height="0.4798cm"/>
    </style:style>
    <style:style style:family="table-cell" style:name="ce7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10">
      <style:paragraph-properties/>
      <style:text-properties fo:font-family="Times New Roman" style:font-family-asian="Times New Roman" style:font-family-complex="Times New Roman" fo:font-size="1pt"/>
    </style:style>
    <style:style style:family="table-cell" style:name="ce8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11">
      <style:paragraph-properties/>
      <style:text-properties fo:font-family="Times New Roman" style:font-family-asian="Times New Roman" style:font-family-complex="Times New Roman" fo:font-size="2.5pt"/>
    </style:style>
    <style:style style:parent-style-name="TableParagraph" style:family="paragraph" style:name="P212">
      <style:paragraph-properties fo:line-height="9.95pt" fo:margin-left="0.8555cm"/>
      <style:text-properties fo:font-family="Times New Roman" style:font-family-asian="Times New Roman" style:font-family-complex="Times New Roman" fo:font-size="8pt"/>
    </style:style>
    <style:style style:family="text" style:name="T230">
      <style:text-properties fo:font-size="8pt"/>
    </style:style>
    <style:style style:family="graphic" style:name="gr332">
      <style:graphic-properties fo:margin-left="0cm" fo:margin-right="0cm" fo:margin-top="0cm" fo:margin-bottom="0cm" style:vertical-pos="middle" style:vertical-rel="baseline"/>
    </style:style>
    <style:style style:family="graphic" style:name="gr333">
      <style:graphic-properties draw:fill-color="#000000" draw:fill="solid" fo:margin-left="0cm" fo:margin-right="0cm" fo:margin-top="0cm" fo:margin-bottom="0cm" style:vertical-pos="middle" style:vertical-rel="baseline"/>
    </style:style>
    <style:style style:family="text" style:name="T231">
      <style:text-properties fo:font-size="8pt"/>
    </style:style>
    <style:style style:family="text" style:name="T232">
      <style:text-properties fo:font-size="3.5pt" fo:letter-spacing="-0.55pt"/>
    </style:style>
    <style:style style:family="text" style:name="T233">
      <style:text-properties fo:font-size="3.5pt" fo:letter-spacing="-0.55pt"/>
    </style:style>
    <style:style style:family="graphic" style:name="gr334">
      <style:graphic-properties fo:margin-left="0cm" fo:margin-right="0cm" fo:margin-top="0cm" fo:margin-bottom="0cm" style:vertical-pos="middle" style:vertical-rel="baseline"/>
    </style:style>
    <style:style style:family="graphic" style:name="gr335">
      <style:graphic-properties draw:fill-color="#000000" draw:fill="solid" fo:margin-left="0cm" fo:margin-right="0cm" fo:margin-top="0cm" fo:margin-bottom="0cm" style:vertical-pos="middle" style:vertical-rel="baseline"/>
    </style:style>
    <style:style style:family="text" style:name="T234">
      <style:text-properties fo:font-size="3.5pt" fo:letter-spacing="-0.55pt"/>
    </style:style>
    <style:style style:family="text" style:name="T235">
      <style:text-properties fo:font-size="8pt" fo:letter-spacing="-1.9pt"/>
    </style:style>
    <style:style style:family="text" style:name="T236">
      <style:text-properties fo:font-size="8pt" fo:letter-spacing="-1.9pt"/>
    </style:style>
    <style:style style:family="graphic" style:name="gr336">
      <style:graphic-properties fo:margin-left="0cm" fo:margin-right="0cm" fo:margin-top="0cm" fo:margin-bottom="0cm" style:vertical-pos="middle" style:vertical-rel="baseline"/>
    </style:style>
    <style:style style:family="graphic" style:name="gr337">
      <style:graphic-properties draw:fill-color="#000000" draw:fill="solid" fo:margin-left="0cm" fo:margin-right="0cm" fo:margin-top="0cm" fo:margin-bottom="0cm" style:vertical-pos="middle" style:vertical-rel="baseline"/>
    </style:style>
    <style:style style:family="text" style:name="T237">
      <style:text-properties fo:font-size="8pt" fo:letter-spacing="-1.9pt"/>
    </style:style>
    <style:style style:parent-style-name="TableParagraph" style:family="paragraph" style:name="P213">
      <style:paragraph-properties fo:line-height="9.95pt" fo:margin-bottom="0pt"/>
      <style:text-properties fo:font-family="Times New Roman" style:font-family-asian="Times New Roman" style:font-family-complex="Times New Roman" fo:font-size="8pt"/>
    </style:style>
    <style:style style:master-page-name="MasterPage6" style:family="paragraph" style:name="P214">
      <style:paragraph-properties fo:line-height="100%" fo:margin-top="0pt"/>
      <style:text-properties fo:font-family="Times New Roman" fo:font-size="10pt"/>
    </style:style>
    <style:style style:family="text" style:name="T246">
      <style:text-properties fo:font-family="Times New Roman" fo:font-size="10pt"/>
    </style:style>
    <style:style style:family="graphic" style:name="gr355">
      <style:graphic-properties draw:fill-color="#000000" draw:fill="solid" fo:margin-left="0cm" fo:margin-right="0cm" fo:margin-top="0cm" fo:margin-bottom="0cm" style:horizontal-pos="from-left" style:horizontal-rel="page" style:vertical-pos="from-top" style:vertical-rel="page"/>
    </style:style>
    <style:style style:family="text" style:name="T247">
      <style:text-properties fo:font-family="Times New Roman" fo:font-size="10pt"/>
    </style:style>
    <style:style style:parent-style-name="Graphics" style:family="graphic" style:name="gr356">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48">
      <style:text-properties fo:font-family="Times New Roman" fo:font-size="10pt"/>
    </style:style>
    <style:style style:parent-style-name="Graphics" style:family="graphic" style:name="gr35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49">
      <style:text-properties fo:font-family="Times New Roman" fo:font-size="10pt"/>
    </style:style>
    <style:style style:parent-style-name="Graphics" style:family="graphic" style:name="gr358">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0">
      <style:text-properties fo:font-family="Times New Roman" fo:font-size="10pt"/>
    </style:style>
    <style:style style:parent-style-name="Graphics" style:family="graphic" style:name="gr359">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1">
      <style:text-properties fo:font-family="Times New Roman" fo:font-size="10pt"/>
    </style:style>
    <style:style style:parent-style-name="Graphics" style:family="graphic" style:name="gr360">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2">
      <style:text-properties fo:font-family="Times New Roman" fo:font-size="10pt"/>
    </style:style>
    <style:style style:parent-style-name="Graphics" style:family="graphic" style:name="gr361">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3">
      <style:text-properties fo:font-family="Times New Roman" fo:font-size="10pt"/>
    </style:style>
    <style:style style:parent-style-name="Graphics" style:family="graphic" style:name="gr362">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4">
      <style:text-properties fo:font-family="Times New Roman" fo:font-size="10pt"/>
    </style:style>
    <style:style style:parent-style-name="Graphics" style:family="graphic" style:name="gr363">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5">
      <style:text-properties fo:font-family="Times New Roman" fo:font-size="10pt"/>
    </style:style>
    <style:style style:parent-style-name="Graphics" style:family="graphic" style:name="gr36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6">
      <style:text-properties fo:font-family="Times New Roman" fo:font-size="10pt"/>
    </style:style>
    <style:style style:parent-style-name="Graphics" style:family="graphic" style:name="gr36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7">
      <style:text-properties fo:font-family="Times New Roman" fo:font-size="10pt"/>
    </style:style>
    <style:style style:parent-style-name="Graphics" style:family="graphic" style:name="gr366">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217">
      <style:paragraph-properties fo:line-height="100%" fo:margin-top="5.25pt" fo:margin-bottom="0.05pt"/>
      <style:text-properties fo:font-family="Times New Roman" fo:font-size="10pt"/>
    </style:style>
    <style:style style:family="table" style:name="ta7">
      <style:table-properties style:width="17.24cm" fo:margin-left="0.6562cm" table:align="left" style:use-optimal-column-width="true"/>
    </style:style>
    <style:style style:family="table-column" style:name="co15">
      <style:table-column-properties style:column-width="14.67cm" style:use-optimal-column-width="true"/>
    </style:style>
    <style:style style:family="table-column" style:name="co16">
      <style:table-column-properties style:column-width="2.565cm" style:use-optimal-column-width="true"/>
    </style:style>
    <style:style style:family="table-row" style:name="ro35">
      <style:table-row-properties style:min-row-height="0.5345cm"/>
    </style:style>
    <style:style style:family="table-cell" style:name="ce8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18">
      <style:paragraph-properties fo:margin-top="0.1pt"/>
      <style:text-properties fo:font-family="Times New Roman" style:font-family-asian="Times New Roman" style:font-family-complex="Times New Roman" fo:font-size="3pt"/>
    </style:style>
    <style:style style:parent-style-name="TableParagraph" style:family="paragraph" style:name="P219">
      <style:paragraph-properties fo:line-height="10.5pt" fo:margin-left="0.1482cm"/>
      <style:text-properties fo:font-family="Times New Roman" style:font-family-asian="Times New Roman" style:font-family-complex="Times New Roman" fo:font-size="10pt"/>
    </style:style>
    <style:style style:family="text" style:name="T258">
      <style:text-properties fo:font-size="10pt"/>
    </style:style>
    <style:style style:parent-style-name="Graphics" style:family="graphic" style:name="gr367">
      <style:graphic-properties style:repeat="stretch" fo:margin-left="0cm" fo:margin-right="0cm" fo:margin-top="0cm" fo:margin-bottom="0cm" style:vertical-pos="middle" style:vertical-rel="baseline" fo:background-color="transparent"/>
    </style:style>
    <style:style style:family="text" style:name="T259">
      <style:text-properties fo:font-size="10pt"/>
    </style:style>
    <style:style style:family="table-cell" style:name="ce8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20">
      <style:paragraph-properties fo:margin-top="0.25pt"/>
      <style:text-properties fo:font-family="Times New Roman" style:font-family-asian="Times New Roman" style:font-family-complex="Times New Roman" fo:font-size="3pt"/>
    </style:style>
    <style:style style:parent-style-name="TableParagraph" style:family="paragraph" style:name="P221">
      <style:paragraph-properties fo:line-height="9.95pt" fo:margin-left="0.658cm"/>
      <style:text-properties fo:font-family="Times New Roman" style:font-family-asian="Times New Roman" style:font-family-complex="Times New Roman" fo:font-size="8pt"/>
    </style:style>
    <style:style style:family="text" style:name="T260">
      <style:text-properties fo:font-size="8pt"/>
    </style:style>
    <style:style style:family="graphic" style:name="gr368">
      <style:graphic-properties fo:margin-left="0cm" fo:margin-right="0cm" fo:margin-top="0cm" fo:margin-bottom="0cm" style:vertical-pos="middle" style:vertical-rel="baseline"/>
    </style:style>
    <style:style style:family="graphic" style:name="gr369">
      <style:graphic-properties draw:fill-color="#000000" draw:fill="solid" fo:margin-left="0cm" fo:margin-right="0cm" fo:margin-top="0cm" fo:margin-bottom="0cm" style:vertical-pos="middle" style:vertical-rel="baseline"/>
    </style:style>
    <style:style style:family="text" style:name="T261">
      <style:text-properties fo:font-size="8pt"/>
    </style:style>
    <style:style style:family="text" style:name="T262">
      <style:text-properties fo:font-size="1.5pt" fo:letter-spacing="-0.15pt"/>
    </style:style>
    <style:style style:family="text" style:name="T263">
      <style:text-properties fo:font-size="1.5pt" fo:letter-spacing="-0.15pt"/>
    </style:style>
    <style:style style:family="graphic" style:name="gr370">
      <style:graphic-properties fo:margin-left="0cm" fo:margin-right="0cm" fo:margin-top="0cm" fo:margin-bottom="0cm" style:vertical-pos="middle" style:vertical-rel="baseline"/>
    </style:style>
    <style:style style:family="graphic" style:name="gr371">
      <style:graphic-properties draw:fill-color="#000000" draw:fill="solid" fo:margin-left="0cm" fo:margin-right="0cm" fo:margin-top="0cm" fo:margin-bottom="0cm" style:vertical-pos="middle" style:vertical-rel="baseline"/>
    </style:style>
    <style:style style:family="text" style:name="T264">
      <style:text-properties fo:font-size="1.5pt" fo:letter-spacing="-0.15pt"/>
    </style:style>
    <style:style style:family="text" style:name="T265">
      <style:text-properties fo:font-size="8pt" fo:letter-spacing="-1.9pt"/>
    </style:style>
    <style:style style:family="text" style:name="T266">
      <style:text-properties fo:font-size="8pt" fo:letter-spacing="-1.9pt"/>
    </style:style>
    <style:style style:family="graphic" style:name="gr372">
      <style:graphic-properties fo:margin-left="0cm" fo:margin-right="0cm" fo:margin-top="0cm" fo:margin-bottom="0cm" style:vertical-pos="middle" style:vertical-rel="baseline"/>
    </style:style>
    <style:style style:family="graphic" style:name="gr373">
      <style:graphic-properties draw:fill-color="#000000" draw:fill="solid" fo:margin-left="0cm" fo:margin-right="0cm" fo:margin-top="0cm" fo:margin-bottom="0cm" style:vertical-pos="middle" style:vertical-rel="baseline"/>
    </style:style>
    <style:style style:family="text" style:name="T267">
      <style:text-properties fo:font-size="8pt" fo:letter-spacing="-1.9pt"/>
    </style:style>
    <style:style style:family="text" style:name="T268">
      <style:text-properties fo:font-size="3.5pt" fo:letter-spacing="-1.9pt"/>
    </style:style>
    <style:style style:family="graphic" style:name="gr374">
      <style:graphic-properties fo:margin-left="0cm" fo:margin-right="0cm" fo:margin-top="0cm" fo:margin-bottom="0cm" style:vertical-pos="middle" style:vertical-rel="baseline"/>
    </style:style>
    <style:style style:family="graphic" style:name="gr375">
      <style:graphic-properties draw:fill-color="#000000" draw:fill="solid" fo:margin-left="0cm" fo:margin-right="0cm" fo:margin-top="0cm" fo:margin-bottom="0cm" style:vertical-pos="middle" style:vertical-rel="baseline"/>
    </style:style>
    <style:style style:family="text" style:name="T269">
      <style:text-properties fo:font-size="3.5pt" fo:letter-spacing="-1.9pt"/>
    </style:style>
    <style:style style:family="text" style:name="T270">
      <style:text-properties fo:font-size="8pt" fo:letter-spacing="-1.9pt"/>
    </style:style>
    <style:style style:family="graphic" style:name="gr376">
      <style:graphic-properties fo:margin-left="0cm" fo:margin-right="0cm" fo:margin-top="0cm" fo:margin-bottom="0cm" style:vertical-pos="middle" style:vertical-rel="baseline"/>
    </style:style>
    <style:style style:family="graphic" style:name="gr377">
      <style:graphic-properties draw:fill-color="#000000" draw:fill="solid" fo:margin-left="0cm" fo:margin-right="0cm" fo:margin-top="0cm" fo:margin-bottom="0cm" style:vertical-pos="middle" style:vertical-rel="baseline"/>
    </style:style>
    <style:style style:family="text" style:name="T271">
      <style:text-properties fo:font-size="8pt" fo:letter-spacing="-1.9pt"/>
    </style:style>
    <style:style style:family="paragraph" style:name="P222">
      <style:paragraph-properties fo:line-height="100%" fo:margin-top="0pt"/>
      <style:text-properties fo:font-family="Times New Roman" fo:font-size="10pt"/>
    </style:style>
    <style:style style:family="paragraph" style:name="P223">
      <style:paragraph-properties fo:line-height="100%" fo:margin-top="8.65pt"/>
      <style:text-properties fo:font-family="Times New Roman" fo:font-size="10pt"/>
    </style:style>
    <style:style style:family="text" style:name="T272">
      <style:text-properties fo:font-family="Times New Roman" fo:font-size="10pt"/>
    </style:style>
    <style:style style:parent-style-name="Graphics" style:family="graphic" style:name="gr378">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224">
      <style:paragraph-properties fo:line-height="100%" fo:margin-top="0.15pt" fo:margin-bottom="0pt"/>
      <style:text-properties fo:font-family="Times New Roman" fo:font-size="9pt"/>
    </style:style>
    <style:style style:family="table" style:name="ta8">
      <style:table-properties style:width="16.85cm" fo:margin-left="1.385cm" table:align="left" style:use-optimal-column-width="true"/>
    </style:style>
    <style:style style:family="table-column" style:name="co17">
      <style:table-column-properties style:column-width="14.47cm" style:use-optimal-column-width="true"/>
    </style:style>
    <style:style style:family="table-column" style:name="co18">
      <style:table-column-properties style:column-width="2.38cm" style:use-optimal-column-width="true"/>
    </style:style>
    <style:style style:family="table-row" style:name="ro36">
      <style:table-row-properties style:min-row-height="0.4798cm"/>
    </style:style>
    <style:style style:family="table-cell" style:name="ce8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25">
      <style:paragraph-properties/>
      <style:text-properties fo:font-family="Times New Roman" style:font-family-asian="Times New Roman" style:font-family-complex="Times New Roman" fo:font-size="1pt"/>
    </style:style>
    <style:style style:family="table-row" style:name="ro37">
      <style:table-row-properties style:min-row-height="0.4798cm"/>
    </style:style>
    <style:style style:family="table-cell" style:name="ce8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26">
      <style:paragraph-properties/>
      <style:text-properties fo:font-family="Times New Roman" style:font-family-asian="Times New Roman" style:font-family-complex="Times New Roman" fo:font-size="1pt"/>
    </style:style>
    <style:style style:family="table-cell" style:name="ce8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27">
      <style:paragraph-properties/>
      <style:text-properties fo:font-family="Times New Roman" style:font-family-asian="Times New Roman" style:font-family-complex="Times New Roman" fo:font-size="1pt"/>
    </style:style>
    <style:style style:family="table-row" style:name="ro38">
      <style:table-row-properties style:min-row-height="0.4886cm"/>
    </style:style>
    <style:style style:family="table-cell" style:name="ce8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28">
      <style:paragraph-properties fo:margin-top="0.55pt"/>
      <style:text-properties fo:font-family="Times New Roman" style:font-family-asian="Times New Roman" style:font-family-complex="Times New Roman" fo:font-size="2pt"/>
    </style:style>
    <style:style style:parent-style-name="TableParagraph" style:family="paragraph" style:name="P229">
      <style:paragraph-properties fo:line-height="8.25pt" fo:margin-left="0.1835cm"/>
      <style:text-properties fo:font-family="Times New Roman" style:font-family-asian="Times New Roman" style:font-family-complex="Times New Roman" fo:font-size="8pt"/>
    </style:style>
    <style:style style:family="text" style:name="T273">
      <style:text-properties fo:font-size="8pt"/>
    </style:style>
    <style:style style:parent-style-name="Graphics" style:family="graphic" style:name="gr379">
      <style:graphic-properties style:repeat="stretch" fo:margin-left="0cm" fo:margin-right="0cm" fo:margin-top="0cm" fo:margin-bottom="0cm" style:vertical-pos="middle" style:vertical-rel="baseline" fo:background-color="transparent"/>
    </style:style>
    <style:style style:family="text" style:name="T274">
      <style:text-properties fo:font-size="8pt"/>
    </style:style>
    <style:style style:family="table-cell" style:name="ce8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0">
      <style:paragraph-properties/>
      <style:text-properties fo:font-family="Times New Roman" style:font-family-asian="Times New Roman" style:font-family-complex="Times New Roman" fo:font-size="1pt"/>
    </style:style>
    <style:style style:family="table-row" style:name="ro39">
      <style:table-row-properties style:min-row-height="0.4798cm"/>
    </style:style>
    <style:style style:family="table-cell" style:name="ce9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1">
      <style:paragraph-properties fo:margin-top="0.3pt"/>
      <style:text-properties fo:font-family="Times New Roman" style:font-family-asian="Times New Roman" style:font-family-complex="Times New Roman" fo:font-size="2pt"/>
    </style:style>
    <style:style style:parent-style-name="TableParagraph" style:family="paragraph" style:name="P232">
      <style:paragraph-properties fo:line-height="8.25pt" fo:margin-left="0.1446cm"/>
      <style:text-properties fo:font-family="Times New Roman" style:font-family-asian="Times New Roman" style:font-family-complex="Times New Roman" fo:font-size="8pt"/>
    </style:style>
    <style:style style:family="text" style:name="T275">
      <style:text-properties fo:font-size="8pt"/>
    </style:style>
    <style:style style:parent-style-name="Graphics" style:family="graphic" style:name="gr380">
      <style:graphic-properties style:repeat="stretch" fo:margin-left="0cm" fo:margin-right="0cm" fo:margin-top="0cm" fo:margin-bottom="0cm" style:vertical-pos="middle" style:vertical-rel="baseline" fo:background-color="transparent"/>
    </style:style>
    <style:style style:family="text" style:name="T276">
      <style:text-properties fo:font-size="8pt"/>
    </style:style>
    <style:style style:family="table-cell" style:name="ce9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3">
      <style:paragraph-properties/>
      <style:text-properties fo:font-family="Times New Roman" style:font-family-asian="Times New Roman" style:font-family-complex="Times New Roman" fo:font-size="1pt"/>
    </style:style>
    <style:style style:family="table-row" style:name="ro40">
      <style:table-row-properties style:min-row-height="0.4798cm"/>
    </style:style>
    <style:style style:family="table-cell" style:name="ce9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4">
      <style:paragraph-properties/>
      <style:text-properties fo:font-family="Times New Roman" style:font-family-asian="Times New Roman" style:font-family-complex="Times New Roman" fo:font-size="1pt"/>
    </style:style>
    <style:style style:family="table-cell" style:name="ce9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5">
      <style:paragraph-properties/>
      <style:text-properties fo:font-family="Times New Roman" style:font-family-asian="Times New Roman" style:font-family-complex="Times New Roman" fo:font-size="1pt"/>
    </style:style>
    <style:style style:family="table-row" style:name="ro41">
      <style:table-row-properties style:min-row-height="0.4798cm"/>
    </style:style>
    <style:style style:family="table-cell" style:name="ce9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6">
      <style:paragraph-properties/>
      <style:text-properties fo:font-family="Times New Roman" style:font-family-asian="Times New Roman" style:font-family-complex="Times New Roman" fo:font-size="1pt"/>
    </style:style>
    <style:style style:family="table-cell" style:name="ce9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7">
      <style:paragraph-properties/>
      <style:text-properties fo:font-family="Times New Roman" style:font-family-asian="Times New Roman" style:font-family-complex="Times New Roman" fo:font-size="1pt"/>
    </style:style>
    <style:style style:family="table-row" style:name="ro42">
      <style:table-row-properties style:min-row-height="0.9173cm"/>
    </style:style>
    <style:style style:family="table-cell" style:name="ce9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8">
      <style:paragraph-properties/>
      <style:text-properties fo:font-family="Times New Roman" style:font-family-asian="Times New Roman" style:font-family-complex="Times New Roman" fo:font-size="1pt"/>
    </style:style>
    <style:style style:family="table-cell" style:name="ce9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39">
      <style:paragraph-properties fo:margin-top="3.9pt"/>
      <style:text-properties fo:font-family="Times New Roman" style:font-family-asian="Times New Roman" style:font-family-complex="Times New Roman" fo:font-size="10pt"/>
    </style:style>
    <style:style style:parent-style-name="TableParagraph" style:family="paragraph" style:name="P240">
      <style:paragraph-properties fo:line-height="9.9pt" fo:margin-left="1.531cm"/>
      <style:text-properties fo:font-family="Times New Roman" style:font-family-asian="Times New Roman" style:font-family-complex="Times New Roman" fo:font-size="9.5pt"/>
    </style:style>
    <style:style style:family="text" style:name="T277">
      <style:text-properties fo:font-size="9.5pt"/>
    </style:style>
    <style:style style:parent-style-name="Graphics" style:family="graphic" style:name="gr381">
      <style:graphic-properties style:repeat="stretch" fo:margin-left="0cm" fo:margin-right="0cm" fo:margin-top="0cm" fo:margin-bottom="0cm" style:vertical-pos="middle" style:vertical-rel="baseline" fo:background-color="transparent"/>
    </style:style>
    <style:style style:family="text" style:name="T278">
      <style:text-properties fo:font-size="9.5pt"/>
    </style:style>
    <style:style style:family="table-row" style:name="ro43">
      <style:table-row-properties style:min-row-height="0.4851cm"/>
    </style:style>
    <style:style style:family="table-cell" style:name="ce9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41">
      <style:paragraph-properties fo:margin-top="0.5pt"/>
      <style:text-properties fo:font-family="Times New Roman" style:font-family-asian="Times New Roman" style:font-family-complex="Times New Roman" fo:font-size="2pt"/>
    </style:style>
    <style:style style:parent-style-name="TableParagraph" style:family="paragraph" style:name="P242">
      <style:paragraph-properties fo:line-height="8.25pt" fo:margin-left="0.157cm"/>
      <style:text-properties fo:font-family="Times New Roman" style:font-family-asian="Times New Roman" style:font-family-complex="Times New Roman" fo:font-size="8pt"/>
    </style:style>
    <style:style style:family="text" style:name="T279">
      <style:text-properties fo:font-size="8pt"/>
    </style:style>
    <style:style style:parent-style-name="Graphics" style:family="graphic" style:name="gr382">
      <style:graphic-properties style:repeat="stretch" fo:margin-left="0cm" fo:margin-right="0cm" fo:margin-top="0cm" fo:margin-bottom="0cm" style:vertical-pos="middle" style:vertical-rel="baseline" fo:background-color="transparent"/>
    </style:style>
    <style:style style:family="text" style:name="T280">
      <style:text-properties fo:font-size="8pt"/>
    </style:style>
    <style:style style:family="table-cell" style:name="ce9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43">
      <style:paragraph-properties fo:margin-top="0.15pt"/>
      <style:text-properties fo:font-family="Times New Roman" style:font-family-asian="Times New Roman" style:font-family-complex="Times New Roman" fo:font-size="2.5pt"/>
    </style:style>
    <style:style style:parent-style-name="TableParagraph" style:family="paragraph" style:name="P244">
      <style:paragraph-properties fo:line-height="9.9pt" fo:margin-left="1.325cm"/>
      <style:text-properties fo:font-family="Times New Roman" style:font-family-asian="Times New Roman" style:font-family-complex="Times New Roman" fo:font-size="9.5pt"/>
    </style:style>
    <style:style style:family="text" style:name="T281">
      <style:text-properties fo:font-size="8pt"/>
    </style:style>
    <style:style style:family="graphic" style:name="gr383">
      <style:graphic-properties fo:margin-left="0cm" fo:margin-right="0cm" fo:margin-top="0cm" fo:margin-bottom="0cm" style:vertical-pos="middle" style:vertical-rel="baseline"/>
    </style:style>
    <style:style style:family="graphic" style:name="gr384">
      <style:graphic-properties draw:fill-color="#000000" draw:fill="solid" fo:margin-left="0cm" fo:margin-right="0cm" fo:margin-top="0cm" fo:margin-bottom="0cm" style:vertical-pos="middle" style:vertical-rel="baseline"/>
    </style:style>
    <style:style style:family="text" style:name="T282">
      <style:text-properties fo:font-size="8pt"/>
    </style:style>
    <style:style style:family="text" style:name="T283">
      <style:text-properties fo:font-size="9.5pt" fo:letter-spacing="-1.5pt"/>
    </style:style>
    <style:style style:family="text" style:name="T284">
      <style:text-properties fo:font-size="9.5pt" fo:letter-spacing="-1.5pt"/>
    </style:style>
    <style:style style:parent-style-name="Graphics" style:family="graphic" style:name="gr385">
      <style:graphic-properties style:repeat="stretch" fo:margin-left="0cm" fo:margin-right="0cm" fo:margin-top="0cm" fo:margin-bottom="0cm" style:vertical-pos="middle" style:vertical-rel="baseline" fo:background-color="transparent"/>
    </style:style>
    <style:style style:family="text" style:name="T285">
      <style:text-properties fo:font-size="9.5pt" fo:letter-spacing="-1.5pt"/>
    </style:style>
    <style:style style:family="paragraph" style:name="P245">
      <style:paragraph-properties fo:line-height="100%" fo:margin-top="0pt"/>
      <style:text-properties fo:font-family="Times New Roman" fo:font-size="10pt"/>
    </style:style>
    <style:style style:family="paragraph" style:name="P246">
      <style:paragraph-properties fo:line-height="100%" fo:margin-top="0pt"/>
      <style:text-properties fo:font-family="Times New Roman" fo:font-size="10pt"/>
    </style:style>
    <style:style style:family="paragraph" style:name="P247">
      <style:paragraph-properties fo:line-height="100%" fo:margin-top="0.7pt" fo:margin-bottom="0.05pt"/>
      <style:text-properties fo:font-family="Times New Roman" fo:font-size="10pt"/>
    </style:style>
    <style:style style:family="table" style:name="ta9">
      <style:table-properties style:width="16.84cm" fo:margin-left="1.385cm" table:align="left" style:use-optimal-column-width="true"/>
    </style:style>
    <style:style style:family="table-column" style:name="co19">
      <style:table-column-properties style:column-width="14.44cm" style:use-optimal-column-width="true"/>
    </style:style>
    <style:style style:family="table-column" style:name="co20">
      <style:table-column-properties style:column-width="2.404cm" style:use-optimal-column-width="true"/>
    </style:style>
    <style:style style:family="table-row" style:name="ro44">
      <style:table-row-properties style:min-row-height="0.4798cm"/>
    </style:style>
    <style:style style:family="table-cell" style:name="ce10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48">
      <style:paragraph-properties/>
      <style:text-properties fo:font-family="Times New Roman" style:font-family-asian="Times New Roman" style:font-family-complex="Times New Roman" fo:font-size="2.5pt"/>
    </style:style>
    <style:style style:parent-style-name="TableParagraph" style:family="paragraph" style:name="P249">
      <style:paragraph-properties fo:line-height="8.05pt" fo:margin-left="7.359cm"/>
      <style:text-properties fo:font-family="Times New Roman" style:font-family-asian="Times New Roman" style:font-family-complex="Times New Roman" fo:font-size="8pt"/>
    </style:style>
    <style:style style:family="text" style:name="T286">
      <style:text-properties fo:font-size="8pt"/>
    </style:style>
    <style:style style:parent-style-name="Graphics" style:family="graphic" style:name="gr386">
      <style:graphic-properties style:repeat="stretch" fo:margin-left="0cm" fo:margin-right="0cm" fo:margin-top="0cm" fo:margin-bottom="0cm" style:vertical-pos="middle" style:vertical-rel="baseline" fo:background-color="transparent"/>
    </style:style>
    <style:style style:family="text" style:name="T287">
      <style:text-properties fo:font-size="8pt"/>
    </style:style>
    <style:style style:family="table-row" style:name="ro45">
      <style:table-row-properties style:min-row-height="0.4798cm"/>
    </style:style>
    <style:style style:family="table-cell" style:name="ce10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0">
      <style:paragraph-properties/>
      <style:text-properties fo:font-family="Times New Roman" style:font-family-asian="Times New Roman" style:font-family-complex="Times New Roman" fo:font-size="1pt"/>
    </style:style>
    <style:style style:family="table-cell" style:name="ce10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1">
      <style:paragraph-properties/>
      <style:text-properties fo:font-family="Times New Roman" style:font-family-asian="Times New Roman" style:font-family-complex="Times New Roman" fo:font-size="1pt"/>
    </style:style>
    <style:style style:family="table-row" style:name="ro46">
      <style:table-row-properties style:min-row-height="0.4798cm"/>
    </style:style>
    <style:style style:family="table-cell" style:name="ce10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2">
      <style:paragraph-properties/>
      <style:text-properties fo:font-family="Times New Roman" style:font-family-asian="Times New Roman" style:font-family-complex="Times New Roman" fo:font-size="1pt"/>
    </style:style>
    <style:style style:family="table-cell" style:name="ce10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3">
      <style:paragraph-properties/>
      <style:text-properties fo:font-family="Times New Roman" style:font-family-asian="Times New Roman" style:font-family-complex="Times New Roman" fo:font-size="1pt"/>
    </style:style>
    <style:style style:family="table-row" style:name="ro47">
      <style:table-row-properties style:min-row-height="0.4798cm"/>
    </style:style>
    <style:style style:family="table-cell" style:name="ce10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4">
      <style:paragraph-properties/>
      <style:text-properties fo:font-family="Times New Roman" style:font-family-asian="Times New Roman" style:font-family-complex="Times New Roman" fo:font-size="1pt"/>
    </style:style>
    <style:style style:family="table-cell" style:name="ce10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5">
      <style:paragraph-properties/>
      <style:text-properties fo:font-family="Times New Roman" style:font-family-asian="Times New Roman" style:font-family-complex="Times New Roman" fo:font-size="1pt"/>
    </style:style>
    <style:style style:family="table-row" style:name="ro48">
      <style:table-row-properties style:min-row-height="0.4851cm"/>
    </style:style>
    <style:style style:family="table-cell" style:name="ce10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6">
      <style:paragraph-properties/>
      <style:text-properties fo:font-family="Times New Roman" style:font-family-asian="Times New Roman" style:font-family-complex="Times New Roman" fo:font-size="1pt"/>
    </style:style>
    <style:style style:family="table-cell" style:name="ce10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57">
      <style:paragraph-properties fo:margin-top="0.05pt"/>
      <style:text-properties fo:font-family="Times New Roman" style:font-family-asian="Times New Roman" style:font-family-complex="Times New Roman" fo:font-size="2.5pt"/>
    </style:style>
    <style:style style:parent-style-name="TableParagraph" style:family="paragraph" style:name="P258">
      <style:paragraph-properties fo:line-height="9.95pt" fo:margin-left="0.8256cm"/>
      <style:text-properties fo:font-family="Times New Roman" style:font-family-asian="Times New Roman" style:font-family-complex="Times New Roman" fo:font-size="8pt"/>
    </style:style>
    <style:style style:family="text" style:name="T288">
      <style:text-properties fo:font-size="7.5pt"/>
    </style:style>
    <style:style style:family="graphic" style:name="gr387">
      <style:graphic-properties fo:margin-left="0cm" fo:margin-right="0cm" fo:margin-top="0cm" fo:margin-bottom="0cm" style:vertical-pos="middle" style:vertical-rel="baseline"/>
    </style:style>
    <style:style style:family="graphic" style:name="gr388">
      <style:graphic-properties draw:fill-color="#000000" draw:fill="solid" fo:margin-left="0cm" fo:margin-right="0cm" fo:margin-top="0cm" fo:margin-bottom="0cm" style:vertical-pos="middle" style:vertical-rel="baseline"/>
    </style:style>
    <style:style style:family="text" style:name="T289">
      <style:text-properties fo:font-size="7.5pt"/>
    </style:style>
    <style:style style:family="text" style:name="T290">
      <style:text-properties fo:font-size="1.5pt"/>
    </style:style>
    <style:style style:family="text" style:name="T291">
      <style:text-properties fo:font-size="1.5pt"/>
    </style:style>
    <style:style style:family="graphic" style:name="gr389">
      <style:graphic-properties fo:margin-left="0cm" fo:margin-right="0cm" fo:margin-top="0cm" fo:margin-bottom="0cm" style:vertical-pos="middle" style:vertical-rel="baseline"/>
    </style:style>
    <style:style style:family="graphic" style:name="gr390">
      <style:graphic-properties draw:fill-color="#000000" draw:fill="solid" fo:margin-left="0cm" fo:margin-right="0cm" fo:margin-top="0cm" fo:margin-bottom="0cm" style:vertical-pos="middle" style:vertical-rel="baseline"/>
    </style:style>
    <style:style style:family="text" style:name="T292">
      <style:text-properties fo:font-size="1.5pt"/>
    </style:style>
    <style:style style:family="text" style:name="T293">
      <style:text-properties fo:font-size="8pt" fo:letter-spacing="-1.9pt"/>
    </style:style>
    <style:style style:family="text" style:name="T294">
      <style:text-properties fo:font-size="8pt" fo:letter-spacing="-1.9pt"/>
    </style:style>
    <style:style style:family="graphic" style:name="gr391">
      <style:graphic-properties fo:margin-left="0cm" fo:margin-right="0cm" fo:margin-top="0cm" fo:margin-bottom="0cm" style:vertical-pos="middle" style:vertical-rel="baseline"/>
    </style:style>
    <style:style style:family="graphic" style:name="gr392">
      <style:graphic-properties draw:fill-color="#000000" draw:fill="solid" fo:margin-left="0cm" fo:margin-right="0cm" fo:margin-top="0cm" fo:margin-bottom="0cm" style:vertical-pos="middle" style:vertical-rel="baseline"/>
    </style:style>
    <style:style style:family="text" style:name="T295">
      <style:text-properties fo:font-size="8pt" fo:letter-spacing="-1.9pt"/>
    </style:style>
    <style:style style:family="text" style:name="T296">
      <style:text-properties fo:font-size="3.5pt" fo:letter-spacing="-1.9pt"/>
    </style:style>
    <style:style style:family="graphic" style:name="gr393">
      <style:graphic-properties fo:margin-left="0cm" fo:margin-right="0cm" fo:margin-top="0cm" fo:margin-bottom="0cm" style:vertical-pos="middle" style:vertical-rel="baseline"/>
    </style:style>
    <style:style style:family="graphic" style:name="gr394">
      <style:graphic-properties draw:fill-color="#000000" draw:fill="solid" fo:margin-left="0cm" fo:margin-right="0cm" fo:margin-top="0cm" fo:margin-bottom="0cm" style:vertical-pos="middle" style:vertical-rel="baseline"/>
    </style:style>
    <style:style style:family="text" style:name="T297">
      <style:text-properties fo:font-size="3.5pt" fo:letter-spacing="-1.9pt"/>
    </style:style>
    <style:style style:family="text" style:name="T298">
      <style:text-properties fo:font-size="8pt" fo:letter-spacing="-1.9pt"/>
    </style:style>
    <style:style style:family="graphic" style:name="gr395">
      <style:graphic-properties fo:margin-left="0cm" fo:margin-right="0cm" fo:margin-top="0cm" fo:margin-bottom="0cm" style:vertical-pos="middle" style:vertical-rel="baseline"/>
    </style:style>
    <style:style style:family="graphic" style:name="gr396">
      <style:graphic-properties draw:fill-color="#000000" draw:fill="solid" fo:margin-left="0cm" fo:margin-right="0cm" fo:margin-top="0cm" fo:margin-bottom="0cm" style:vertical-pos="middle" style:vertical-rel="baseline"/>
    </style:style>
    <style:style style:family="text" style:name="T299">
      <style:text-properties fo:font-size="8pt" fo:letter-spacing="-1.9pt"/>
    </style:style>
    <style:style style:family="paragraph" style:name="P259">
      <style:paragraph-properties fo:line-height="100%" fo:margin-top="0pt"/>
      <style:text-properties fo:font-family="Times New Roman" fo:font-size="10pt"/>
    </style:style>
    <style:style style:family="paragraph" style:name="P260">
      <style:paragraph-properties fo:line-height="100%" fo:margin-top="10.6pt" fo:margin-bottom="0pt"/>
      <style:text-properties fo:font-family="Times New Roman" fo:font-size="10pt"/>
    </style:style>
    <style:style style:family="table" style:name="ta10">
      <style:table-properties style:width="16.85cm" fo:margin-left="1.385cm" table:align="left" style:use-optimal-column-width="true"/>
    </style:style>
    <style:style style:family="table-column" style:name="co21">
      <style:table-column-properties style:column-width="14.52cm" style:use-optimal-column-width="true"/>
    </style:style>
    <style:style style:family="table-column" style:name="co22">
      <style:table-column-properties style:column-width="2.328cm" style:use-optimal-column-width="true"/>
    </style:style>
    <style:style style:family="table-row" style:name="ro49">
      <style:table-row-properties style:min-row-height="0.4798cm"/>
    </style:style>
    <style:style style:family="table-cell" style:name="ce11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1">
      <style:paragraph-properties/>
      <style:text-properties fo:font-family="Times New Roman" style:font-family-asian="Times New Roman" style:font-family-complex="Times New Roman" fo:font-size="2.5pt"/>
    </style:style>
    <style:style style:parent-style-name="TableParagraph" style:family="paragraph" style:name="P262">
      <style:paragraph-properties fo:line-height="8pt" fo:margin-left="7.269cm"/>
      <style:text-properties fo:font-family="Times New Roman" style:font-family-asian="Times New Roman" style:font-family-complex="Times New Roman" fo:font-size="8pt"/>
    </style:style>
    <style:style style:family="text" style:name="T300">
      <style:text-properties fo:font-size="8pt"/>
    </style:style>
    <style:style style:parent-style-name="Graphics" style:family="graphic" style:name="gr397">
      <style:graphic-properties style:repeat="stretch" fo:margin-left="0cm" fo:margin-right="0cm" fo:margin-top="0cm" fo:margin-bottom="0cm" style:vertical-pos="middle" style:vertical-rel="baseline" fo:background-color="transparent"/>
    </style:style>
    <style:style style:family="text" style:name="T301">
      <style:text-properties fo:font-size="8pt"/>
    </style:style>
    <style:style style:family="table-row" style:name="ro50">
      <style:table-row-properties style:min-row-height="0.4798cm"/>
    </style:style>
    <style:style style:family="table-cell" style:name="ce11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3">
      <style:paragraph-properties/>
      <style:text-properties fo:font-family="Times New Roman" style:font-family-asian="Times New Roman" style:font-family-complex="Times New Roman" fo:font-size="1pt"/>
    </style:style>
    <style:style style:family="table-cell" style:name="ce11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4">
      <style:paragraph-properties/>
      <style:text-properties fo:font-family="Times New Roman" style:font-family-asian="Times New Roman" style:font-family-complex="Times New Roman" fo:font-size="1pt"/>
    </style:style>
    <style:style style:family="table-row" style:name="ro51">
      <style:table-row-properties style:min-row-height="0.4798cm"/>
    </style:style>
    <style:style style:family="table-cell" style:name="ce11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5">
      <style:paragraph-properties/>
      <style:text-properties fo:font-family="Times New Roman" style:font-family-asian="Times New Roman" style:font-family-complex="Times New Roman" fo:font-size="1pt"/>
    </style:style>
    <style:style style:family="table-cell" style:name="ce11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6">
      <style:paragraph-properties/>
      <style:text-properties fo:font-family="Times New Roman" style:font-family-asian="Times New Roman" style:font-family-complex="Times New Roman" fo:font-size="1pt"/>
    </style:style>
    <style:style style:family="table-row" style:name="ro52">
      <style:table-row-properties style:min-row-height="0.4798cm"/>
    </style:style>
    <style:style style:family="table-cell" style:name="ce11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7">
      <style:paragraph-properties/>
      <style:text-properties fo:font-family="Times New Roman" style:font-family-asian="Times New Roman" style:font-family-complex="Times New Roman" fo:font-size="1pt"/>
    </style:style>
    <style:style style:family="table-cell" style:name="ce11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8">
      <style:paragraph-properties/>
      <style:text-properties fo:font-family="Times New Roman" style:font-family-asian="Times New Roman" style:font-family-complex="Times New Roman" fo:font-size="1pt"/>
    </style:style>
    <style:style style:family="table-row" style:name="ro53">
      <style:table-row-properties style:min-row-height="0.4851cm"/>
    </style:style>
    <style:style style:family="table-cell" style:name="ce11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69">
      <style:paragraph-properties/>
      <style:text-properties fo:font-family="Times New Roman" style:font-family-asian="Times New Roman" style:font-family-complex="Times New Roman" fo:font-size="1pt"/>
    </style:style>
    <style:style style:family="table-cell" style:name="ce11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0">
      <style:paragraph-properties fo:margin-top="0.05pt"/>
      <style:text-properties fo:font-family="Times New Roman" style:font-family-asian="Times New Roman" style:font-family-complex="Times New Roman" fo:font-size="2.5pt"/>
    </style:style>
    <style:style style:parent-style-name="TableParagraph" style:family="paragraph" style:name="P271">
      <style:paragraph-properties fo:line-height="9.9pt" fo:margin-left="0.7691cm"/>
      <style:text-properties fo:font-family="Times New Roman" style:font-family-asian="Times New Roman" style:font-family-complex="Times New Roman" fo:font-size="9.5pt"/>
    </style:style>
    <style:style style:family="text" style:name="T302">
      <style:text-properties fo:font-size="9.5pt"/>
    </style:style>
    <style:style style:parent-style-name="Graphics" style:family="graphic" style:name="gr398">
      <style:graphic-properties style:repeat="stretch" fo:margin-left="0cm" fo:margin-right="0cm" fo:margin-top="0cm" fo:margin-bottom="0cm" style:vertical-pos="middle" style:vertical-rel="baseline" fo:background-color="transparent"/>
    </style:style>
    <style:style style:family="text" style:name="T303">
      <style:text-properties fo:font-size="9.5pt"/>
    </style:style>
    <style:style style:family="paragraph" style:name="P272">
      <style:paragraph-properties fo:line-height="100%" fo:margin-top="0pt"/>
      <style:text-properties fo:font-family="Times New Roman" fo:font-size="10pt"/>
    </style:style>
    <style:style style:family="paragraph" style:name="P273">
      <style:paragraph-properties fo:line-height="100%" fo:margin-top="11.3pt" fo:margin-bottom="0.05pt"/>
      <style:text-properties fo:font-family="Times New Roman" fo:font-size="10pt"/>
    </style:style>
    <style:style style:family="table" style:name="ta11">
      <style:table-properties style:width="16.84cm" fo:margin-left="1.385cm" table:align="left" style:use-optimal-column-width="true"/>
    </style:style>
    <style:style style:family="table-column" style:name="co23">
      <style:table-column-properties style:column-width="14.44cm" style:use-optimal-column-width="true"/>
    </style:style>
    <style:style style:family="table-column" style:name="co24">
      <style:table-column-properties style:column-width="2.404cm" style:use-optimal-column-width="true"/>
    </style:style>
    <style:style style:family="table-row" style:name="ro54">
      <style:table-row-properties style:min-row-height="0.4798cm"/>
    </style:style>
    <style:style style:family="table-cell" style:name="ce12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4">
      <style:paragraph-properties fo:line-height="10.65pt" fo:margin-left="7.499cm"/>
      <style:text-properties fo:font-family="Times New Roman" style:font-family-asian="Times New Roman" style:font-family-complex="Times New Roman" fo:font-size="8pt"/>
    </style:style>
    <style:style style:family="text" style:name="T304">
      <style:text-properties fo:font-size="10pt"/>
    </style:style>
    <style:style style:family="graphic" style:name="gr399">
      <style:graphic-properties fo:margin-left="0cm" fo:margin-right="0cm" fo:margin-top="0cm" fo:margin-bottom="0cm" style:vertical-pos="middle" style:vertical-rel="baseline"/>
    </style:style>
    <style:style style:family="graphic" style:name="gr400">
      <style:graphic-properties draw:fill-color="#000000" draw:fill="solid" fo:margin-left="0cm" fo:margin-right="0cm" fo:margin-top="0cm" fo:margin-bottom="0cm" style:vertical-pos="middle" style:vertical-rel="baseline"/>
    </style:style>
    <style:style style:family="text" style:name="T305">
      <style:text-properties fo:font-size="10pt"/>
    </style:style>
    <style:style style:family="text" style:name="T306">
      <style:text-properties fo:font-size="7.5pt"/>
    </style:style>
    <style:style style:family="graphic" style:name="gr401">
      <style:graphic-properties fo:margin-left="0cm" fo:margin-right="0cm" fo:margin-top="0cm" fo:margin-bottom="0cm" style:vertical-pos="middle" style:vertical-rel="baseline"/>
    </style:style>
    <style:style style:family="graphic" style:name="gr402">
      <style:graphic-properties draw:fill-color="#000000" draw:fill="solid" fo:margin-left="0cm" fo:margin-right="0cm" fo:margin-top="0cm" fo:margin-bottom="0cm" style:vertical-pos="middle" style:vertical-rel="baseline"/>
    </style:style>
    <style:style style:family="text" style:name="T307">
      <style:text-properties fo:font-size="7.5pt"/>
    </style:style>
    <style:style style:family="text" style:name="T308">
      <style:text-properties fo:font-size="8pt"/>
    </style:style>
    <style:style style:family="graphic" style:name="gr403">
      <style:graphic-properties fo:margin-left="0cm" fo:margin-right="0cm" fo:margin-top="0cm" fo:margin-bottom="0cm" style:vertical-pos="middle" style:vertical-rel="baseline"/>
    </style:style>
    <style:style style:family="graphic" style:name="gr404">
      <style:graphic-properties draw:fill-color="#000000" draw:fill="solid" fo:margin-left="0cm" fo:margin-right="0cm" fo:margin-top="0cm" fo:margin-bottom="0cm" style:vertical-pos="middle" style:vertical-rel="baseline"/>
    </style:style>
    <style:style style:family="text" style:name="T309">
      <style:text-properties fo:font-size="8pt"/>
    </style:style>
    <style:style style:family="table-row" style:name="ro55">
      <style:table-row-properties style:min-row-height="0.4798cm"/>
    </style:style>
    <style:style style:family="table-cell" style:name="ce12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5">
      <style:paragraph-properties/>
      <style:text-properties fo:font-family="Times New Roman" style:font-family-asian="Times New Roman" style:font-family-complex="Times New Roman" fo:font-size="1pt"/>
    </style:style>
    <style:style style:family="table-cell" style:name="ce12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6">
      <style:paragraph-properties/>
      <style:text-properties fo:font-family="Times New Roman" style:font-family-asian="Times New Roman" style:font-family-complex="Times New Roman" fo:font-size="1pt"/>
    </style:style>
    <style:style style:family="table-row" style:name="ro56">
      <style:table-row-properties style:min-row-height="0.4798cm"/>
    </style:style>
    <style:style style:family="table-cell" style:name="ce12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7">
      <style:paragraph-properties/>
      <style:text-properties fo:font-family="Times New Roman" style:font-family-asian="Times New Roman" style:font-family-complex="Times New Roman" fo:font-size="1pt"/>
    </style:style>
    <style:style style:family="table-cell" style:name="ce12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8">
      <style:paragraph-properties/>
      <style:text-properties fo:font-family="Times New Roman" style:font-family-asian="Times New Roman" style:font-family-complex="Times New Roman" fo:font-size="1pt"/>
    </style:style>
    <style:style style:family="table-row" style:name="ro57">
      <style:table-row-properties style:min-row-height="0.4551cm"/>
    </style:style>
    <style:style style:family="table-cell" style:name="ce12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79">
      <style:paragraph-properties/>
      <style:text-properties fo:font-family="Times New Roman" style:font-family-asian="Times New Roman" style:font-family-complex="Times New Roman" fo:font-size="1pt"/>
    </style:style>
    <style:style style:family="table-cell" style:name="ce12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80">
      <style:paragraph-properties/>
      <style:text-properties fo:font-family="Times New Roman" style:font-family-asian="Times New Roman" style:font-family-complex="Times New Roman" fo:font-size="1pt"/>
    </style:style>
    <style:style style:family="table-row" style:name="ro58">
      <style:table-row-properties style:min-row-height="0.4851cm"/>
    </style:style>
    <style:style style:family="table-cell" style:name="ce12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81">
      <style:paragraph-properties/>
      <style:text-properties fo:font-family="Times New Roman" style:font-family-asian="Times New Roman" style:font-family-complex="Times New Roman" fo:font-size="1pt"/>
    </style:style>
    <style:style style:family="table-cell" style:name="ce12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82">
      <style:paragraph-properties fo:margin-top="0.05pt"/>
      <style:text-properties fo:font-family="Times New Roman" style:font-family-asian="Times New Roman" style:font-family-complex="Times New Roman" fo:font-size="2.5pt"/>
    </style:style>
    <style:style style:parent-style-name="TableParagraph" style:family="paragraph" style:name="P283">
      <style:paragraph-properties fo:line-height="9.9pt" fo:margin-left="0.8291cm"/>
      <style:text-properties fo:font-family="Times New Roman" style:font-family-asian="Times New Roman" style:font-family-complex="Times New Roman" fo:font-size="9.5pt"/>
    </style:style>
    <style:style style:family="text" style:name="T310">
      <style:text-properties fo:font-size="9.5pt"/>
    </style:style>
    <style:style style:parent-style-name="Graphics" style:family="graphic" style:name="gr405">
      <style:graphic-properties style:repeat="stretch" fo:margin-left="0cm" fo:margin-right="0cm" fo:margin-top="0cm" fo:margin-bottom="0cm" style:vertical-pos="middle" style:vertical-rel="baseline" fo:background-color="transparent"/>
    </style:style>
    <style:style style:family="text" style:name="T311">
      <style:text-properties fo:font-size="9.5pt"/>
    </style:style>
    <style:style style:family="paragraph" style:name="P284">
      <style:paragraph-properties fo:line-height="100%" fo:margin-top="0pt"/>
      <style:text-properties fo:font-family="Times New Roman" fo:font-size="10pt"/>
    </style:style>
    <style:style style:family="paragraph" style:name="P285">
      <style:paragraph-properties fo:line-height="100%" fo:margin-top="0pt"/>
      <style:text-properties fo:font-family="Times New Roman" fo:font-size="10pt"/>
    </style:style>
    <style:style style:family="paragraph" style:name="P286">
      <style:paragraph-properties fo:line-height="100%" fo:margin-top="1.25pt" fo:margin-bottom="0pt"/>
      <style:text-properties fo:font-family="Times New Roman" fo:font-size="10pt"/>
    </style:style>
    <style:style style:family="table" style:name="ta12">
      <style:table-properties style:width="17.11cm" fo:margin-left="1.254cm" table:align="left" style:use-optimal-column-width="true"/>
    </style:style>
    <style:style style:family="table-column" style:name="co25">
      <style:table-column-properties style:column-width="14.67cm" style:use-optimal-column-width="true"/>
    </style:style>
    <style:style style:family="table-column" style:name="co26">
      <style:table-column-properties style:column-width="2.434cm" style:use-optimal-column-width="true"/>
    </style:style>
    <style:style style:family="table-row" style:name="ro59">
      <style:table-row-properties style:min-row-height="0.4798cm"/>
    </style:style>
    <style:style style:family="table-cell" style:name="ce13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87">
      <style:paragraph-properties/>
      <style:text-properties fo:font-family="Times New Roman" style:font-family-asian="Times New Roman" style:font-family-complex="Times New Roman" fo:font-size="2.5pt"/>
    </style:style>
    <style:style style:parent-style-name="TableParagraph" style:family="paragraph" style:name="P288">
      <style:paragraph-properties fo:line-height="8.15pt" fo:margin-left="7.673cm"/>
      <style:text-properties fo:font-family="Times New Roman" style:font-family-asian="Times New Roman" style:font-family-complex="Times New Roman" fo:font-size="8pt"/>
    </style:style>
    <style:style style:family="text" style:name="T312">
      <style:text-properties fo:font-size="8pt"/>
    </style:style>
    <style:style style:family="graphic" style:name="gr406">
      <style:graphic-properties fo:margin-left="0cm" fo:margin-right="0cm" fo:margin-top="0cm" fo:margin-bottom="0cm" style:vertical-pos="middle" style:vertical-rel="baseline"/>
    </style:style>
    <style:style style:family="graphic" style:name="gr407">
      <style:graphic-properties draw:fill-color="#000000" draw:fill="solid" fo:margin-left="0cm" fo:margin-right="0cm" fo:margin-top="0cm" fo:margin-bottom="0cm" style:vertical-pos="middle" style:vertical-rel="baseline"/>
    </style:style>
    <style:style style:family="text" style:name="T313">
      <style:text-properties fo:font-size="8pt"/>
    </style:style>
    <style:style style:family="table-row" style:name="ro60">
      <style:table-row-properties style:min-row-height="0.4798cm"/>
    </style:style>
    <style:style style:family="table-cell" style:name="ce13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89">
      <style:paragraph-properties/>
      <style:text-properties fo:font-family="Times New Roman" style:font-family-asian="Times New Roman" style:font-family-complex="Times New Roman" fo:font-size="1pt"/>
    </style:style>
    <style:style style:family="table-cell" style:name="ce13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0">
      <style:paragraph-properties/>
      <style:text-properties fo:font-family="Times New Roman" style:font-family-asian="Times New Roman" style:font-family-complex="Times New Roman" fo:font-size="1pt"/>
    </style:style>
    <style:style style:family="table-row" style:name="ro61">
      <style:table-row-properties style:min-row-height="0.4798cm"/>
    </style:style>
    <style:style style:family="table-cell" style:name="ce13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1">
      <style:paragraph-properties/>
      <style:text-properties fo:font-family="Times New Roman" style:font-family-asian="Times New Roman" style:font-family-complex="Times New Roman" fo:font-size="1pt"/>
    </style:style>
    <style:style style:family="table-cell" style:name="ce13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2">
      <style:paragraph-properties/>
      <style:text-properties fo:font-family="Times New Roman" style:font-family-asian="Times New Roman" style:font-family-complex="Times New Roman" fo:font-size="1pt"/>
    </style:style>
    <style:style style:family="table-row" style:name="ro62">
      <style:table-row-properties style:min-row-height="0.4551cm"/>
    </style:style>
    <style:style style:family="table-cell" style:name="ce13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3">
      <style:paragraph-properties/>
      <style:text-properties fo:font-family="Times New Roman" style:font-family-asian="Times New Roman" style:font-family-complex="Times New Roman" fo:font-size="1pt"/>
    </style:style>
    <style:style style:family="table-cell" style:name="ce13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4">
      <style:paragraph-properties/>
      <style:text-properties fo:font-family="Times New Roman" style:font-family-asian="Times New Roman" style:font-family-complex="Times New Roman" fo:font-size="1pt"/>
    </style:style>
    <style:style style:family="table-row" style:name="ro63">
      <style:table-row-properties style:min-row-height="0.4851cm"/>
    </style:style>
    <style:style style:family="table-cell" style:name="ce13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5">
      <style:paragraph-properties/>
      <style:text-properties fo:font-family="Times New Roman" style:font-family-asian="Times New Roman" style:font-family-complex="Times New Roman" fo:font-size="1pt"/>
    </style:style>
    <style:style style:family="table-cell" style:name="ce13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296">
      <style:paragraph-properties fo:margin-top="0.2pt"/>
      <style:text-properties fo:font-family="Times New Roman" style:font-family-asian="Times New Roman" style:font-family-complex="Times New Roman" fo:font-size="2.5pt"/>
    </style:style>
    <style:style style:parent-style-name="TableParagraph" style:family="paragraph" style:name="P297">
      <style:paragraph-properties fo:line-height="9.95pt" fo:margin-left="0.8555cm"/>
      <style:text-properties fo:font-family="Times New Roman" style:font-family-asian="Times New Roman" style:font-family-complex="Times New Roman" fo:font-size="8pt"/>
    </style:style>
    <style:style style:family="text" style:name="T314">
      <style:text-properties fo:font-size="7.5pt"/>
    </style:style>
    <style:style style:family="graphic" style:name="gr408">
      <style:graphic-properties fo:margin-left="0cm" fo:margin-right="0cm" fo:margin-top="0cm" fo:margin-bottom="0cm" style:vertical-pos="middle" style:vertical-rel="baseline"/>
    </style:style>
    <style:style style:family="graphic" style:name="gr409">
      <style:graphic-properties draw:fill-color="#000000" draw:fill="solid" fo:margin-left="0cm" fo:margin-right="0cm" fo:margin-top="0cm" fo:margin-bottom="0cm" style:vertical-pos="middle" style:vertical-rel="baseline"/>
    </style:style>
    <style:style style:family="text" style:name="T315">
      <style:text-properties fo:font-size="7.5pt"/>
    </style:style>
    <style:style style:family="text" style:name="T316">
      <style:text-properties fo:font-size="1.5pt" fo:letter-spacing="-0.15pt"/>
    </style:style>
    <style:style style:family="text" style:name="T317">
      <style:text-properties fo:font-size="1.5pt" fo:letter-spacing="-0.15pt"/>
    </style:style>
    <style:style style:family="graphic" style:name="gr410">
      <style:graphic-properties fo:margin-left="0cm" fo:margin-right="0cm" fo:margin-top="0cm" fo:margin-bottom="0cm" style:vertical-pos="middle" style:vertical-rel="baseline"/>
    </style:style>
    <style:style style:family="graphic" style:name="gr411">
      <style:graphic-properties draw:fill-color="#000000" draw:fill="solid" fo:margin-left="0cm" fo:margin-right="0cm" fo:margin-top="0cm" fo:margin-bottom="0cm" style:vertical-pos="middle" style:vertical-rel="baseline"/>
    </style:style>
    <style:style style:family="text" style:name="T318">
      <style:text-properties fo:font-size="1.5pt" fo:letter-spacing="-0.15pt"/>
    </style:style>
    <style:style style:family="text" style:name="T319">
      <style:text-properties fo:font-size="8pt" fo:letter-spacing="-2pt"/>
    </style:style>
    <style:style style:family="text" style:name="T320">
      <style:text-properties fo:font-size="8pt" fo:letter-spacing="-2pt"/>
    </style:style>
    <style:style style:family="graphic" style:name="gr412">
      <style:graphic-properties fo:margin-left="0cm" fo:margin-right="0cm" fo:margin-top="0cm" fo:margin-bottom="0cm" style:vertical-pos="middle" style:vertical-rel="baseline"/>
    </style:style>
    <style:style style:family="graphic" style:name="gr413">
      <style:graphic-properties draw:fill-color="#000000" draw:fill="solid" fo:margin-left="0cm" fo:margin-right="0cm" fo:margin-top="0cm" fo:margin-bottom="0cm" style:vertical-pos="middle" style:vertical-rel="baseline"/>
    </style:style>
    <style:style style:family="text" style:name="T321">
      <style:text-properties fo:font-size="8pt" fo:letter-spacing="-2pt"/>
    </style:style>
    <style:style style:family="text" style:name="T322">
      <style:text-properties fo:font-size="3.5pt" fo:letter-spacing="-2pt"/>
    </style:style>
    <style:style style:family="graphic" style:name="gr414">
      <style:graphic-properties fo:margin-left="0cm" fo:margin-right="0cm" fo:margin-top="0cm" fo:margin-bottom="0cm" style:vertical-pos="middle" style:vertical-rel="baseline"/>
    </style:style>
    <style:style style:family="graphic" style:name="gr415">
      <style:graphic-properties draw:fill-color="#000000" draw:fill="solid" fo:margin-left="0cm" fo:margin-right="0cm" fo:margin-top="0cm" fo:margin-bottom="0cm" style:vertical-pos="middle" style:vertical-rel="baseline"/>
    </style:style>
    <style:style style:family="text" style:name="T323">
      <style:text-properties fo:font-size="3.5pt" fo:letter-spacing="-2pt"/>
    </style:style>
    <style:style style:family="text" style:name="T324">
      <style:text-properties fo:font-size="8pt" fo:letter-spacing="-2pt"/>
    </style:style>
    <style:style style:family="graphic" style:name="gr416">
      <style:graphic-properties fo:margin-left="0cm" fo:margin-right="0cm" fo:margin-top="0cm" fo:margin-bottom="0cm" style:vertical-pos="middle" style:vertical-rel="baseline"/>
    </style:style>
    <style:style style:family="graphic" style:name="gr417">
      <style:graphic-properties draw:fill-color="#000000" draw:fill="solid" fo:margin-left="0cm" fo:margin-right="0cm" fo:margin-top="0cm" fo:margin-bottom="0cm" style:vertical-pos="middle" style:vertical-rel="baseline"/>
    </style:style>
    <style:style style:family="text" style:name="T325">
      <style:text-properties fo:font-size="8pt" fo:letter-spacing="-2pt"/>
    </style:style>
    <style:style style:family="paragraph" style:name="P298">
      <style:paragraph-properties fo:line-height="100%" fo:margin-top="0pt"/>
      <style:text-properties fo:font-family="Times New Roman" fo:font-size="10pt"/>
    </style:style>
    <style:style style:family="paragraph" style:name="P299">
      <style:paragraph-properties fo:line-height="100%" fo:margin-top="0pt"/>
      <style:text-properties fo:font-family="Times New Roman" fo:font-size="10pt"/>
    </style:style>
    <style:style style:family="paragraph" style:name="P300">
      <style:paragraph-properties fo:line-height="100%" fo:margin-top="1.35pt" fo:margin-bottom="0pt"/>
      <style:text-properties fo:font-family="Times New Roman" fo:font-size="10pt"/>
    </style:style>
    <style:style style:family="table" style:name="ta13">
      <style:table-properties style:width="17.24cm" fo:margin-left="0.6562cm" table:align="left" style:use-optimal-column-width="true"/>
    </style:style>
    <style:style style:family="table-column" style:name="co27">
      <style:table-column-properties style:column-width="14.67cm" style:use-optimal-column-width="true"/>
    </style:style>
    <style:style style:family="table-column" style:name="co28">
      <style:table-column-properties style:column-width="2.565cm" style:use-optimal-column-width="true"/>
    </style:style>
    <style:style style:family="table-row" style:name="ro64">
      <style:table-row-properties style:min-row-height="0.5063cm"/>
    </style:style>
    <style:style style:family="table-cell" style:name="ce14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01">
      <style:paragraph-properties/>
      <style:text-properties fo:font-family="Times New Roman" style:font-family-asian="Times New Roman" style:font-family-complex="Times New Roman" fo:font-size="2.5pt"/>
    </style:style>
    <style:style style:parent-style-name="TableParagraph" style:family="paragraph" style:name="P302">
      <style:paragraph-properties fo:line-height="10.5pt" fo:margin-left="0.1482cm"/>
      <style:text-properties fo:font-family="Times New Roman" style:font-family-asian="Times New Roman" style:font-family-complex="Times New Roman" fo:font-size="10pt"/>
    </style:style>
    <style:style style:family="text" style:name="T326">
      <style:text-properties fo:font-size="10pt"/>
    </style:style>
    <style:style style:parent-style-name="Graphics" style:family="graphic" style:name="gr418">
      <style:graphic-properties style:repeat="stretch" fo:margin-left="0cm" fo:margin-right="0cm" fo:margin-top="0cm" fo:margin-bottom="0cm" style:vertical-pos="middle" style:vertical-rel="baseline" fo:background-color="transparent"/>
    </style:style>
    <style:style style:family="text" style:name="T327">
      <style:text-properties fo:font-size="10pt"/>
    </style:style>
    <style:style style:family="table-cell" style:name="ce14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03">
      <style:paragraph-properties/>
      <style:text-properties fo:font-family="Times New Roman" style:font-family-asian="Times New Roman" style:font-family-complex="Times New Roman" fo:font-size="2.5pt"/>
    </style:style>
    <style:style style:parent-style-name="TableParagraph" style:family="paragraph" style:name="P304">
      <style:paragraph-properties fo:line-height="9.95pt" fo:margin-left="0.658cm"/>
      <style:text-properties fo:font-family="Times New Roman" style:font-family-asian="Times New Roman" style:font-family-complex="Times New Roman" fo:font-size="8pt"/>
    </style:style>
    <style:style style:family="text" style:name="T328">
      <style:text-properties fo:font-size="8pt"/>
    </style:style>
    <style:style style:family="graphic" style:name="gr419">
      <style:graphic-properties fo:margin-left="0cm" fo:margin-right="0cm" fo:margin-top="0cm" fo:margin-bottom="0cm" style:vertical-pos="middle" style:vertical-rel="baseline"/>
    </style:style>
    <style:style style:family="graphic" style:name="gr420">
      <style:graphic-properties draw:fill-color="#000000" draw:fill="solid" fo:margin-left="0cm" fo:margin-right="0cm" fo:margin-top="0cm" fo:margin-bottom="0cm" style:vertical-pos="middle" style:vertical-rel="baseline"/>
    </style:style>
    <style:style style:family="text" style:name="T329">
      <style:text-properties fo:font-size="8pt"/>
    </style:style>
    <style:style style:family="text" style:name="T330">
      <style:text-properties fo:font-size="1.5pt" fo:letter-spacing="-0.15pt"/>
    </style:style>
    <style:style style:family="text" style:name="T331">
      <style:text-properties fo:font-size="1.5pt" fo:letter-spacing="-0.15pt"/>
    </style:style>
    <style:style style:family="graphic" style:name="gr421">
      <style:graphic-properties fo:margin-left="0cm" fo:margin-right="0cm" fo:margin-top="0cm" fo:margin-bottom="0cm" style:vertical-pos="middle" style:vertical-rel="baseline"/>
    </style:style>
    <style:style style:family="graphic" style:name="gr422">
      <style:graphic-properties draw:fill-color="#000000" draw:fill="solid" fo:margin-left="0cm" fo:margin-right="0cm" fo:margin-top="0cm" fo:margin-bottom="0cm" style:vertical-pos="middle" style:vertical-rel="baseline"/>
    </style:style>
    <style:style style:family="text" style:name="T332">
      <style:text-properties fo:font-size="1.5pt" fo:letter-spacing="-0.15pt"/>
    </style:style>
    <style:style style:family="text" style:name="T333">
      <style:text-properties fo:font-size="8pt" fo:letter-spacing="-2pt"/>
    </style:style>
    <style:style style:family="text" style:name="T334">
      <style:text-properties fo:font-size="8pt" fo:letter-spacing="-2pt"/>
    </style:style>
    <style:style style:family="graphic" style:name="gr423">
      <style:graphic-properties fo:margin-left="0cm" fo:margin-right="0cm" fo:margin-top="0cm" fo:margin-bottom="0cm" style:vertical-pos="middle" style:vertical-rel="baseline"/>
    </style:style>
    <style:style style:family="graphic" style:name="gr424">
      <style:graphic-properties draw:fill-color="#000000" draw:fill="solid" fo:margin-left="0cm" fo:margin-right="0cm" fo:margin-top="0cm" fo:margin-bottom="0cm" style:vertical-pos="middle" style:vertical-rel="baseline"/>
    </style:style>
    <style:style style:family="text" style:name="T335">
      <style:text-properties fo:font-size="8pt" fo:letter-spacing="-2pt"/>
    </style:style>
    <style:style style:family="text" style:name="T336">
      <style:text-properties fo:font-size="3.5pt" fo:letter-spacing="-2pt"/>
    </style:style>
    <style:style style:family="graphic" style:name="gr425">
      <style:graphic-properties fo:margin-left="0cm" fo:margin-right="0cm" fo:margin-top="0cm" fo:margin-bottom="0cm" style:vertical-pos="middle" style:vertical-rel="baseline"/>
    </style:style>
    <style:style style:family="graphic" style:name="gr426">
      <style:graphic-properties draw:fill-color="#000000" draw:fill="solid" fo:margin-left="0cm" fo:margin-right="0cm" fo:margin-top="0cm" fo:margin-bottom="0cm" style:vertical-pos="middle" style:vertical-rel="baseline"/>
    </style:style>
    <style:style style:family="text" style:name="T337">
      <style:text-properties fo:font-size="3.5pt" fo:letter-spacing="-2pt"/>
    </style:style>
    <style:style style:family="text" style:name="T338">
      <style:text-properties fo:font-size="8pt" fo:letter-spacing="-2pt"/>
    </style:style>
    <style:style style:family="graphic" style:name="gr427">
      <style:graphic-properties fo:margin-left="0cm" fo:margin-right="0cm" fo:margin-top="0cm" fo:margin-bottom="0cm" style:vertical-pos="middle" style:vertical-rel="baseline"/>
    </style:style>
    <style:style style:family="graphic" style:name="gr428">
      <style:graphic-properties draw:fill-color="#000000" draw:fill="solid" fo:margin-left="0cm" fo:margin-right="0cm" fo:margin-top="0cm" fo:margin-bottom="0cm" style:vertical-pos="middle" style:vertical-rel="baseline"/>
    </style:style>
    <style:style style:family="text" style:name="T339">
      <style:text-properties fo:font-size="8pt" fo:letter-spacing="-2pt"/>
    </style:style>
    <style:style style:family="paragraph" style:name="P305">
      <style:paragraph-properties fo:line-height="100%" fo:margin-top="0pt"/>
      <style:text-properties fo:font-family="Times New Roman" fo:font-size="10pt"/>
    </style:style>
    <style:style style:family="paragraph" style:name="P306">
      <style:paragraph-properties fo:line-height="100%" fo:margin-top="0pt"/>
      <style:text-properties fo:font-family="Times New Roman" fo:font-size="10pt"/>
    </style:style>
    <style:style style:family="paragraph" style:name="P307">
      <style:paragraph-properties fo:line-height="100%" fo:margin-top="3.05pt"/>
      <style:text-properties fo:font-family="Times New Roman" fo:font-size="10pt"/>
    </style:style>
    <style:style style:family="text" style:name="T340">
      <style:text-properties fo:font-family="Times New Roman" fo:font-size="10pt"/>
    </style:style>
    <style:style style:parent-style-name="Graphics" style:family="graphic" style:name="gr429">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341">
      <style:text-properties fo:font-family="Times New Roman" fo:font-size="10pt"/>
    </style:style>
    <style:style style:parent-style-name="Graphics" style:family="graphic" style:name="gr430">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308">
      <style:paragraph-properties fo:line-height="100%" fo:margin-top="2.6pt"/>
      <style:text-properties fo:font-family="Times New Roman" fo:font-size="10pt"/>
    </style:style>
    <style:style style:family="paragraph" style:name="P309">
      <style:paragraph-properties fo:line-height="100%" fo:margin-bottom="0pt"/>
      <style:text-properties fo:font-family="Times New Roman" fo:font-size="10pt"/>
    </style:style>
    <style:style style:master-page-name="MasterPage7" style:family="paragraph" style:name="P310">
      <style:paragraph-properties fo:line-height="100%" fo:margin-top="0pt"/>
      <style:text-properties fo:font-family="Times New Roman" fo:font-size="10pt"/>
    </style:style>
    <style:style style:family="text" style:name="T350">
      <style:text-properties fo:font-family="Times New Roman" fo:font-size="10pt"/>
    </style:style>
    <style:style style:family="graphic" style:name="gr448">
      <style:graphic-properties style:wrap="run-through" fo:margin-left="0cm" fo:margin-right="0cm" fo:margin-top="0cm" fo:margin-bottom="0cm" style:horizontal-pos="from-left" style:horizontal-rel="page" style:vertical-pos="from-top" style:vertical-rel="page"/>
    </style:style>
    <style:style style:parent-style-name="Graphics" style:family="graphic" style:name="gr449">
      <style:graphic-properties style:repeat="stretch" style:wrap="run-through" fo:margin-left="0cm" fo:margin-right="0cm" fo:margin-top="0cm" fo:margin-bottom="0cm" style:horizontal-pos="from-left" style:horizontal-rel="page" style:vertical-pos="from-top" style:vertical-rel="page" fo:background-color="transparent"/>
    </style:style>
    <style:style style:parent-style-name="Graphics" style:family="graphic" style:name="gr450">
      <style:graphic-properties style:repeat="stretch" style:wrap="run-through" fo:margin-left="0cm" fo:margin-right="0cm" fo:margin-top="0cm" fo:margin-bottom="0cm" style:horizontal-pos="from-left" style:horizontal-rel="page" style:vertical-pos="from-top" style:vertical-rel="page" fo:background-color="transparent"/>
    </style:style>
    <style:style style:family="graphic" style:name="gr451">
      <style:graphic-properties draw:fill-color="#000000" draw:fill="solid" style:wrap="run-through" fo:margin-left="0cm" fo:margin-right="0cm" fo:margin-top="0cm" fo:margin-bottom="0cm" style:horizontal-pos="from-left" style:horizontal-rel="page" style:vertical-pos="from-top" style:vertical-rel="page"/>
    </style:style>
    <style:style style:parent-style-name="Graphics" style:family="graphic" style:name="gr452">
      <style:graphic-properties style:repeat="stretch" style:wrap="run-through" fo:margin-left="0cm" fo:margin-right="0cm" fo:margin-top="0cm" fo:margin-bottom="0cm" style:horizontal-pos="from-left" style:horizontal-rel="page" style:vertical-pos="from-top" style:vertical-rel="page" fo:background-color="transparent"/>
    </style:style>
    <style:style style:family="graphic" style:name="gr453">
      <style:graphic-properties draw:fill-color="#000000" draw:fill="solid" style:wrap="run-through" fo:margin-left="0cm" fo:margin-right="0cm" fo:margin-top="0cm" fo:margin-bottom="0cm" style:horizontal-pos="from-left" style:horizontal-rel="page" style:vertical-pos="from-top" style:vertical-rel="page"/>
    </style:style>
    <style:style style:parent-style-name="Graphics" style:family="graphic" style:name="gr454">
      <style:graphic-properties style:repeat="stretch" style:wrap="run-through" fo:margin-left="0cm" fo:margin-right="0cm" fo:margin-top="0cm" fo:margin-bottom="0cm" style:horizontal-pos="from-left" style:horizontal-rel="page" style:vertical-pos="from-top" style:vertical-rel="page" fo:background-color="transparent"/>
    </style:style>
    <style:style style:parent-style-name="Graphics" style:family="graphic" style:name="gr455">
      <style:graphic-properties style:repeat="stretch" style:wrap="run-through" fo:margin-left="0cm" fo:margin-right="0cm" fo:margin-top="0cm" fo:margin-bottom="0cm" style:horizontal-pos="from-left" style:horizontal-rel="page" style:vertical-pos="from-top" style:vertical-rel="page" fo:background-color="transparent"/>
    </style:style>
    <style:style style:family="paragraph" style:name="P313">
      <style:paragraph-properties fo:line-height="100%" fo:margin-top="5.25pt" fo:margin-bottom="0.05pt"/>
      <style:text-properties fo:font-family="Times New Roman" fo:font-size="10pt"/>
    </style:style>
    <style:style style:family="table" style:name="ta14">
      <style:table-properties style:width="18.31cm" fo:margin-left="0.6315cm" table:align="left" style:use-optimal-column-width="true"/>
    </style:style>
    <style:style style:family="table-column" style:name="co29">
      <style:table-column-properties style:column-width="1.478cm" style:use-optimal-column-width="true"/>
    </style:style>
    <style:style style:family="table-column" style:name="co30">
      <style:table-column-properties style:column-width="5.149cm" style:use-optimal-column-width="true"/>
    </style:style>
    <style:style style:family="table-column" style:name="co31">
      <style:table-column-properties style:column-width="2.203cm" style:use-optimal-column-width="true"/>
    </style:style>
    <style:style style:family="table-column" style:name="co32">
      <style:table-column-properties style:column-width="3.313cm" style:use-optimal-column-width="true"/>
    </style:style>
    <style:style style:family="table-column" style:name="co33">
      <style:table-column-properties style:column-width="3.034cm" style:use-optimal-column-width="true"/>
    </style:style>
    <style:style style:family="table-column" style:name="co34">
      <style:table-column-properties style:column-width="3.131cm" style:use-optimal-column-width="true"/>
    </style:style>
    <style:style style:family="table-row" style:name="ro65">
      <style:table-row-properties style:min-row-height="0.9208cm"/>
    </style:style>
    <style:style style:family="table-cell" style:name="ce14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14">
      <style:paragraph-properties/>
      <style:text-properties fo:font-family="Times New Roman" style:font-family-asian="Times New Roman" style:font-family-complex="Times New Roman" fo:font-size="1pt"/>
    </style:style>
    <style:style style:family="table-cell" style:name="ce14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15">
      <style:paragraph-properties fo:margin-top="3.85pt"/>
      <style:text-properties fo:font-family="Times New Roman" style:font-family-asian="Times New Roman" style:font-family-complex="Times New Roman" fo:font-size="10pt"/>
    </style:style>
    <style:style style:parent-style-name="TableParagraph" style:family="paragraph" style:name="P316">
      <style:paragraph-properties fo:line-height="9.95pt" fo:margin-left="0.9314cm">
        <style:tab-stops>
          <style:tab-stop style:position="4.795cm" style:type="left"/>
          <style:tab-stop style:position="5.516cm" style:type="left"/>
        </style:tab-stops>
      </style:paragraph-properties>
      <style:text-properties fo:font-family="Times New Roman" style:font-family-asian="Times New Roman" style:font-family-complex="Times New Roman" fo:font-size="3.5pt"/>
    </style:style>
    <style:style style:family="text" style:name="T351">
      <style:text-properties fo:font-size="8pt"/>
    </style:style>
    <style:style style:family="graphic" style:name="gr456">
      <style:graphic-properties fo:margin-left="0cm" fo:margin-right="0cm" fo:margin-top="0cm" fo:margin-bottom="0cm" style:vertical-pos="middle" style:vertical-rel="baseline"/>
    </style:style>
    <style:style style:family="graphic" style:name="gr457">
      <style:graphic-properties draw:fill-color="#000000" draw:fill="solid" fo:margin-left="0cm" fo:margin-right="0cm" fo:margin-top="0cm" fo:margin-bottom="0cm" style:vertical-pos="middle" style:vertical-rel="baseline"/>
    </style:style>
    <style:style style:family="text" style:name="T352">
      <style:text-properties fo:font-size="8pt"/>
    </style:style>
    <style:style style:family="text" style:name="T353">
      <style:text-properties fo:font-size="5.5pt" fo:letter-spacing="4.35pt"/>
    </style:style>
    <style:style style:family="text" style:name="T354">
      <style:text-properties fo:font-size="5.5pt" fo:letter-spacing="4.35pt"/>
    </style:style>
    <style:style style:family="graphic" style:name="gr458">
      <style:graphic-properties fo:margin-left="0cm" fo:margin-right="0cm" fo:margin-top="0cm" fo:margin-bottom="0cm" style:vertical-pos="middle" style:vertical-rel="baseline"/>
    </style:style>
    <style:style style:family="graphic" style:name="gr459">
      <style:graphic-properties draw:fill-color="#000000" draw:fill="solid" fo:margin-left="0cm" fo:margin-right="0cm" fo:margin-top="0cm" fo:margin-bottom="0cm" style:vertical-pos="middle" style:vertical-rel="baseline"/>
    </style:style>
    <style:style style:family="text" style:name="T355">
      <style:text-properties fo:font-size="5.5pt" fo:letter-spacing="4.35pt"/>
    </style:style>
    <style:style style:family="text" style:name="T356">
      <style:text-properties fo:font-size="5.5pt" fo:letter-spacing="4.35pt"/>
    </style:style>
    <style:style style:family="text" style:name="T357">
      <style:text-properties fo:font-size="1.5pt" fo:letter-spacing="4.35pt"/>
    </style:style>
    <style:style style:family="graphic" style:name="gr460">
      <style:graphic-properties fo:margin-left="0cm" fo:margin-right="0cm" fo:margin-top="0cm" fo:margin-bottom="0cm" style:vertical-pos="middle" style:vertical-rel="baseline"/>
    </style:style>
    <style:style style:family="graphic" style:name="gr461">
      <style:graphic-properties draw:fill-color="#000000" draw:fill="solid" fo:margin-left="0cm" fo:margin-right="0cm" fo:margin-top="0cm" fo:margin-bottom="0cm" style:vertical-pos="middle" style:vertical-rel="baseline"/>
    </style:style>
    <style:style style:family="text" style:name="T358">
      <style:text-properties fo:font-size="1.5pt" fo:letter-spacing="4.35pt"/>
    </style:style>
    <style:style style:family="text" style:name="T359">
      <style:text-properties fo:font-size="1.5pt" fo:letter-spacing="4.35pt"/>
    </style:style>
    <style:style style:family="text" style:name="T360">
      <style:text-properties fo:font-size="3.5pt" fo:letter-spacing="4.35pt"/>
    </style:style>
    <style:style style:family="graphic" style:name="gr462">
      <style:graphic-properties fo:margin-left="0cm" fo:margin-right="0cm" fo:margin-top="0cm" fo:margin-bottom="0cm" style:vertical-pos="middle" style:vertical-rel="baseline"/>
    </style:style>
    <style:style style:family="graphic" style:name="gr463">
      <style:graphic-properties draw:fill-color="#000000" draw:fill="solid" fo:margin-left="0cm" fo:margin-right="0cm" fo:margin-top="0cm" fo:margin-bottom="0cm" style:vertical-pos="middle" style:vertical-rel="baseline"/>
    </style:style>
    <style:style style:family="text" style:name="T361">
      <style:text-properties fo:font-size="3.5pt" fo:letter-spacing="4.35pt"/>
    </style:style>
    <style:style style:family="table-row" style:name="ro66">
      <style:table-row-properties style:min-row-height="0.9208cm"/>
    </style:style>
    <style:style style:family="table-cell" style:name="ce14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17">
      <style:paragraph-properties/>
      <style:text-properties fo:font-family="Times New Roman" style:font-family-asian="Times New Roman" style:font-family-complex="Times New Roman" fo:font-size="1pt"/>
    </style:style>
    <style:style style:family="table-cell" style:name="ce14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18">
      <style:paragraph-properties/>
      <style:text-properties fo:font-family="Times New Roman" style:font-family-asian="Times New Roman" style:font-family-complex="Times New Roman" fo:font-size="1pt"/>
    </style:style>
    <style:style style:family="table-cell" style:name="ce14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19">
      <style:paragraph-properties/>
      <style:text-properties fo:font-family="Times New Roman" style:font-family-asian="Times New Roman" style:font-family-complex="Times New Roman" fo:font-size="1pt"/>
    </style:style>
    <style:style style:family="table-cell" style:name="ce149">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20">
      <style:paragraph-properties/>
      <style:text-properties fo:font-family="Times New Roman" style:font-family-asian="Times New Roman" style:font-family-complex="Times New Roman" fo:font-size="1pt"/>
    </style:style>
    <style:style style:family="table-cell" style:name="ce150">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21">
      <style:paragraph-properties/>
      <style:text-properties fo:font-family="Times New Roman" style:font-family-asian="Times New Roman" style:font-family-complex="Times New Roman" fo:font-size="1pt"/>
    </style:style>
    <style:style style:family="table-cell" style:name="ce151">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22">
      <style:paragraph-properties/>
      <style:text-properties fo:font-family="Times New Roman" style:font-family-asian="Times New Roman" style:font-family-complex="Times New Roman" fo:font-size="1pt"/>
    </style:style>
    <style:style style:family="table-row" style:name="ro67">
      <style:table-row-properties style:min-row-height="1.415cm"/>
    </style:style>
    <style:style style:family="table-cell" style:name="ce152">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23">
      <style:paragraph-properties/>
      <style:text-properties fo:font-family="Times New Roman" style:font-family-asian="Times New Roman" style:font-family-complex="Times New Roman" fo:font-size="1pt"/>
    </style:style>
    <style:style style:family="table-cell" style:name="ce153">
      <style:table-cell-properties fo:border-top="none" fo:border-bottom="none" fo:border-left="0.03528cm solid #000000" fo:border-right="none" fo:padding-top="0cm" fo:padding-bottom="0cm" fo:padding-left="0cm" fo:padding-right="0cm"/>
    </style:style>
    <style:style style:parent-style-name="TableParagraph" style:family="paragraph" style:name="P324">
      <style:paragraph-properties/>
      <style:text-properties fo:font-family="Times New Roman" style:font-family-asian="Times New Roman" style:font-family-complex="Times New Roman" fo:font-size="1pt"/>
    </style:style>
    <style:style style:parent-style-name="TableParagraph" style:family="paragraph" style:name="P325">
      <style:paragraph-properties fo:margin-bottom="0pt"/>
      <style:text-properties fo:font-family="Times New Roman" style:font-family-asian="Times New Roman" style:font-family-complex="Times New Roman" fo:font-size="1pt"/>
    </style:style>
    <style:style style:master-page-name="MasterPage8" style:family="paragraph" style:name="P326">
      <style:paragraph-properties fo:line-height="100%" fo:margin-top="0.15pt" fo:margin-bottom="0pt"/>
      <style:text-properties fo:font-family="Times New Roman" fo:font-size="4pt"/>
    </style:style>
    <style:style style:family="text" style:name="T370">
      <style:text-properties fo:font-family="Times New Roman" fo:font-size="4pt"/>
    </style:style>
    <style:style style:parent-style-name="Graphics" style:family="graphic" style:name="gr481">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71">
      <style:text-properties fo:font-family="Times New Roman" fo:font-size="4pt"/>
    </style:style>
    <style:style style:parent-style-name="Graphics" style:family="graphic" style:name="gr482">
      <style:graphic-properties style:repeat="stretch" fo:margin-left="0cm" fo:margin-right="0cm" fo:margin-top="0cm" fo:margin-bottom="0cm" style:horizontal-pos="from-left" style:horizontal-rel="page" style:vertical-pos="from-top" style:vertical-rel="page" fo:background-color="transparent"/>
    </style:style>
    <style:style style:family="table" style:name="ta15">
      <style:table-properties style:width="18.31cm" fo:margin-left="0.6315cm" table:align="left" style:use-optimal-column-width="true"/>
    </style:style>
    <style:style style:family="table-column" style:name="co35">
      <style:table-column-properties style:column-width="1.478cm" style:use-optimal-column-width="true"/>
    </style:style>
    <style:style style:family="table-column" style:name="co36">
      <style:table-column-properties style:column-width="5.149cm" style:use-optimal-column-width="true"/>
    </style:style>
    <style:style style:family="table-column" style:name="co37">
      <style:table-column-properties style:column-width="2.203cm" style:use-optimal-column-width="true"/>
    </style:style>
    <style:style style:family="table-column" style:name="co38">
      <style:table-column-properties style:column-width="3.313cm" style:use-optimal-column-width="true"/>
    </style:style>
    <style:style style:family="table-column" style:name="co39">
      <style:table-column-properties style:column-width="3.034cm" style:use-optimal-column-width="true"/>
    </style:style>
    <style:style style:family="table-column" style:name="co40">
      <style:table-column-properties style:column-width="3.131cm" style:use-optimal-column-width="true"/>
    </style:style>
    <style:style style:family="table-row" style:name="ro68">
      <style:table-row-properties style:min-row-height="1.859cm"/>
    </style:style>
    <style:style style:family="table-cell" style:name="ce155">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29">
      <style:paragraph-properties/>
      <style:text-properties fo:font-family="Times New Roman" style:font-family-asian="Times New Roman" style:font-family-complex="Times New Roman" fo:font-size="1pt"/>
    </style:style>
    <style:style style:family="table-cell" style:name="ce156">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30">
      <style:paragraph-properties fo:margin-top="0.1pt"/>
      <style:text-properties fo:font-family="Times New Roman" style:font-family-asian="Times New Roman" style:font-family-complex="Times New Roman" fo:font-size="2pt"/>
    </style:style>
    <style:style style:parent-style-name="TableParagraph" style:family="paragraph" style:name="P331">
      <style:paragraph-properties fo:margin-left="0.1235cm"/>
      <style:text-properties fo:font-family="Times New Roman" style:font-family-asian="Times New Roman" style:font-family-complex="Times New Roman" fo:font-size="10pt"/>
    </style:style>
    <style:style style:family="text" style:name="T372">
      <style:text-properties fo:font-size="10pt"/>
    </style:style>
    <style:style style:parent-style-name="Graphics" style:family="graphic" style:name="gr483">
      <style:graphic-properties style:repeat="stretch" fo:margin-left="0cm" fo:margin-right="0cm" fo:margin-top="0cm" fo:margin-bottom="0cm" style:vertical-pos="middle" style:vertical-rel="baseline" fo:background-color="transparent"/>
    </style:style>
    <style:style style:family="text" style:name="T373">
      <style:text-properties fo:font-size="10pt"/>
    </style:style>
    <style:style style:family="table-cell" style:name="ce157">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32">
      <style:paragraph-properties/>
      <style:text-properties fo:font-family="Times New Roman" style:font-family-asian="Times New Roman" style:font-family-complex="Times New Roman" fo:font-size="1pt"/>
    </style:style>
    <style:style style:family="table-cell" style:name="ce158">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33">
      <style:paragraph-properties/>
      <style:text-properties fo:font-family="Times New Roman" style:font-family-asian="Times New Roman" style:font-family-complex="Times New Roman" fo:font-size="1pt"/>
    </style:style>
    <style:style style:family="table-cell" style:name="ce159">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34">
      <style:paragraph-properties/>
      <style:text-properties fo:font-family="Times New Roman" style:font-family-asian="Times New Roman" style:font-family-complex="Times New Roman" fo:font-size="1pt"/>
    </style:style>
    <style:style style:family="table-cell" style:name="ce160">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35">
      <style:paragraph-properties/>
      <style:text-properties fo:font-family="Times New Roman" style:font-family-asian="Times New Roman" style:font-family-complex="Times New Roman" fo:font-size="1pt"/>
    </style:style>
    <style:style style:family="table-row" style:name="ro69">
      <style:table-row-properties style:min-row-height="5.112cm"/>
    </style:style>
    <style:style style:family="table-cell" style:name="ce16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36">
      <style:paragraph-properties/>
      <style:text-properties fo:font-family="Times New Roman" style:font-family-asian="Times New Roman" style:font-family-complex="Times New Roman" fo:font-size="10pt"/>
    </style:style>
    <style:style style:parent-style-name="TableParagraph" style:family="paragraph" style:name="P337">
      <style:paragraph-properties/>
      <style:text-properties fo:font-family="Times New Roman" style:font-family-asian="Times New Roman" style:font-family-complex="Times New Roman" fo:font-size="10pt"/>
    </style:style>
    <style:style style:parent-style-name="TableParagraph" style:family="paragraph" style:name="P338">
      <style:paragraph-properties/>
      <style:text-properties fo:font-family="Times New Roman" style:font-family-asian="Times New Roman" style:font-family-complex="Times New Roman" fo:font-size="10pt"/>
    </style:style>
    <style:style style:parent-style-name="TableParagraph" style:family="paragraph" style:name="P339">
      <style:paragraph-properties/>
      <style:text-properties fo:font-family="Times New Roman" style:font-family-asian="Times New Roman" style:font-family-complex="Times New Roman" fo:font-size="10pt"/>
    </style:style>
    <style:style style:parent-style-name="TableParagraph" style:family="paragraph" style:name="P340">
      <style:paragraph-properties fo:margin-top="10.75pt"/>
      <style:text-properties fo:font-family="Times New Roman" style:font-family-asian="Times New Roman" style:font-family-complex="Times New Roman" fo:font-size="10pt"/>
    </style:style>
    <style:style style:parent-style-name="TableParagraph" style:family="paragraph" style:name="P341">
      <style:paragraph-properties fo:line-height="8pt" fo:margin-left="0.5169cm"/>
      <style:text-properties fo:font-family="Times New Roman" style:font-family-asian="Times New Roman" style:font-family-complex="Times New Roman" fo:font-size="8pt"/>
    </style:style>
    <style:style style:family="text" style:name="T374">
      <style:text-properties fo:font-size="7.5pt"/>
    </style:style>
    <style:style style:family="graphic" style:name="gr484">
      <style:graphic-properties fo:margin-left="0cm" fo:margin-right="0cm" fo:margin-top="0cm" fo:margin-bottom="0cm" style:vertical-pos="middle" style:vertical-rel="baseline"/>
    </style:style>
    <style:style style:family="graphic" style:name="gr485">
      <style:graphic-properties draw:fill-color="#000000" draw:fill="solid" fo:margin-left="0cm" fo:margin-right="0cm" fo:margin-top="0cm" fo:margin-bottom="0cm" style:vertical-pos="middle" style:vertical-rel="baseline"/>
    </style:style>
    <style:style style:family="text" style:name="T375">
      <style:text-properties fo:font-size="7.5pt"/>
    </style:style>
    <style:style style:family="text" style:name="T376">
      <style:text-properties fo:font-size="8pt" fo:letter-spacing="-1pt"/>
    </style:style>
    <style:style style:family="text" style:name="T377">
      <style:text-properties fo:font-size="8pt" fo:letter-spacing="-1pt"/>
    </style:style>
    <style:style style:parent-style-name="Graphics" style:family="graphic" style:name="gr486">
      <style:graphic-properties style:repeat="stretch" fo:margin-left="0cm" fo:margin-right="0cm" fo:margin-top="0cm" fo:margin-bottom="0cm" style:vertical-pos="middle" style:vertical-rel="baseline" fo:background-color="transparent"/>
    </style:style>
    <style:style style:family="text" style:name="T378">
      <style:text-properties fo:font-size="8pt" fo:letter-spacing="-1pt"/>
    </style:style>
    <style:style style:family="table-cell" style:name="ce16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42">
      <style:paragraph-properties/>
      <style:text-properties fo:font-family="Times New Roman" style:font-family-asian="Times New Roman" style:font-family-complex="Times New Roman" fo:font-size="10pt"/>
    </style:style>
    <style:style style:parent-style-name="TableParagraph" style:family="paragraph" style:name="P343">
      <style:paragraph-properties/>
      <style:text-properties fo:font-family="Times New Roman" style:font-family-asian="Times New Roman" style:font-family-complex="Times New Roman" fo:font-size="10pt"/>
    </style:style>
    <style:style style:parent-style-name="TableParagraph" style:family="paragraph" style:name="P344">
      <style:paragraph-properties/>
      <style:text-properties fo:font-family="Times New Roman" style:font-family-asian="Times New Roman" style:font-family-complex="Times New Roman" fo:font-size="10pt"/>
    </style:style>
    <style:style style:parent-style-name="TableParagraph" style:family="paragraph" style:name="P345">
      <style:paragraph-properties/>
      <style:text-properties fo:font-family="Times New Roman" style:font-family-asian="Times New Roman" style:font-family-complex="Times New Roman" fo:font-size="10pt"/>
    </style:style>
    <style:style style:parent-style-name="TableParagraph" style:family="paragraph" style:name="P346">
      <style:paragraph-properties fo:margin-top="10.75pt"/>
      <style:text-properties fo:font-family="Times New Roman" style:font-family-asian="Times New Roman" style:font-family-complex="Times New Roman" fo:font-size="10pt"/>
    </style:style>
    <style:style style:parent-style-name="TableParagraph" style:family="paragraph" style:name="P347">
      <style:paragraph-properties fo:margin-left="0.1288cm"/>
      <style:text-properties fo:font-family="Times New Roman" style:font-family-asian="Times New Roman" style:font-family-complex="Times New Roman" fo:font-size="10pt"/>
    </style:style>
    <style:style style:family="text" style:name="T379">
      <style:text-properties fo:font-size="10pt"/>
    </style:style>
    <style:style style:parent-style-name="Graphics" style:family="graphic" style:name="gr487">
      <style:graphic-properties style:repeat="stretch" fo:margin-left="0cm" fo:margin-right="0cm" fo:margin-top="0cm" fo:margin-bottom="0cm" style:vertical-pos="middle" style:vertical-rel="baseline" fo:background-color="transparent"/>
    </style:style>
    <style:style style:family="text" style:name="T380">
      <style:text-properties fo:font-size="10pt"/>
    </style:style>
    <style:style style:parent-style-name="TableParagraph" style:family="paragraph" style:name="P348">
      <style:paragraph-properties fo:margin-top="0.3pt"/>
      <style:text-properties fo:font-family="Times New Roman" style:font-family-asian="Times New Roman" style:font-family-complex="Times New Roman" fo:font-size="4pt"/>
    </style:style>
    <style:style style:parent-style-name="TableParagraph" style:family="paragraph" style:name="P349">
      <style:paragraph-properties fo:margin-left="0.1235cm"/>
      <style:text-properties fo:font-family="Times New Roman" style:font-family-asian="Times New Roman" style:font-family-complex="Times New Roman" fo:font-size="10pt"/>
    </style:style>
    <style:style style:family="text" style:name="T381">
      <style:text-properties fo:font-size="10pt"/>
    </style:style>
    <style:style style:parent-style-name="Graphics" style:family="graphic" style:name="gr488">
      <style:graphic-properties style:repeat="stretch" fo:margin-left="0cm" fo:margin-right="0cm" fo:margin-top="0cm" fo:margin-bottom="0cm" style:vertical-pos="middle" style:vertical-rel="baseline" fo:background-color="transparent"/>
    </style:style>
    <style:style style:family="text" style:name="T382">
      <style:text-properties fo:font-size="10pt"/>
    </style:style>
    <style:style style:family="table-cell" style:name="ce16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50">
      <style:paragraph-properties/>
      <style:text-properties fo:font-family="Times New Roman" style:font-family-asian="Times New Roman" style:font-family-complex="Times New Roman" fo:font-size="10pt"/>
    </style:style>
    <style:style style:parent-style-name="TableParagraph" style:family="paragraph" style:name="P351">
      <style:paragraph-properties/>
      <style:text-properties fo:font-family="Times New Roman" style:font-family-asian="Times New Roman" style:font-family-complex="Times New Roman" fo:font-size="10pt"/>
    </style:style>
    <style:style style:parent-style-name="TableParagraph" style:family="paragraph" style:name="P352">
      <style:paragraph-properties/>
      <style:text-properties fo:font-family="Times New Roman" style:font-family-asian="Times New Roman" style:font-family-complex="Times New Roman" fo:font-size="10pt"/>
    </style:style>
    <style:style style:parent-style-name="TableParagraph" style:family="paragraph" style:name="P353">
      <style:paragraph-properties/>
      <style:text-properties fo:font-family="Times New Roman" style:font-family-asian="Times New Roman" style:font-family-complex="Times New Roman" fo:font-size="10pt"/>
    </style:style>
    <style:style style:parent-style-name="TableParagraph" style:family="paragraph" style:name="P354">
      <style:paragraph-properties fo:margin-top="10.5pt"/>
      <style:text-properties fo:font-family="Times New Roman" style:font-family-asian="Times New Roman" style:font-family-complex="Times New Roman" fo:font-size="10pt"/>
    </style:style>
    <style:style style:parent-style-name="TableParagraph" style:family="paragraph" style:name="P355">
      <style:paragraph-properties fo:line-height="8.25pt" fo:margin-left="0.6209cm"/>
      <style:text-properties fo:font-family="Times New Roman" style:font-family-asian="Times New Roman" style:font-family-complex="Times New Roman" fo:font-size="8pt"/>
    </style:style>
    <style:style style:family="text" style:name="T383">
      <style:text-properties fo:font-size="8pt"/>
    </style:style>
    <style:style style:parent-style-name="Graphics" style:family="graphic" style:name="gr489">
      <style:graphic-properties style:repeat="stretch" fo:margin-left="0cm" fo:margin-right="0cm" fo:margin-top="0cm" fo:margin-bottom="0cm" style:vertical-pos="middle" style:vertical-rel="baseline" fo:background-color="transparent"/>
    </style:style>
    <style:style style:family="text" style:name="T384">
      <style:text-properties fo:font-size="8pt"/>
    </style:style>
    <style:style style:family="table-cell" style:name="ce164">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56">
      <style:paragraph-properties/>
      <style:text-properties fo:font-family="Times New Roman" style:font-family-asian="Times New Roman" style:font-family-complex="Times New Roman" fo:font-size="10pt"/>
    </style:style>
    <style:style style:parent-style-name="TableParagraph" style:family="paragraph" style:name="P357">
      <style:paragraph-properties/>
      <style:text-properties fo:font-family="Times New Roman" style:font-family-asian="Times New Roman" style:font-family-complex="Times New Roman" fo:font-size="10pt"/>
    </style:style>
    <style:style style:parent-style-name="TableParagraph" style:family="paragraph" style:name="P358">
      <style:paragraph-properties/>
      <style:text-properties fo:font-family="Times New Roman" style:font-family-asian="Times New Roman" style:font-family-complex="Times New Roman" fo:font-size="10pt"/>
    </style:style>
    <style:style style:parent-style-name="TableParagraph" style:family="paragraph" style:name="P359">
      <style:paragraph-properties/>
      <style:text-properties fo:font-family="Times New Roman" style:font-family-asian="Times New Roman" style:font-family-complex="Times New Roman" fo:font-size="10pt"/>
    </style:style>
    <style:style style:parent-style-name="TableParagraph" style:family="paragraph" style:name="P360">
      <style:paragraph-properties fo:margin-top="10.75pt"/>
      <style:text-properties fo:font-family="Times New Roman" style:font-family-asian="Times New Roman" style:font-family-complex="Times New Roman" fo:font-size="10pt"/>
    </style:style>
    <style:style style:parent-style-name="TableParagraph" style:family="paragraph" style:name="P361">
      <style:paragraph-properties fo:line-height="7.9pt" fo:margin-left="1.589cm"/>
      <style:text-properties fo:font-family="Times New Roman" style:font-family-asian="Times New Roman" style:font-family-complex="Times New Roman" fo:font-size="7.5pt"/>
    </style:style>
    <style:style style:family="text" style:name="T385">
      <style:text-properties fo:font-size="7.5pt"/>
    </style:style>
    <style:style style:family="graphic" style:name="gr490">
      <style:graphic-properties fo:margin-left="0cm" fo:margin-right="0cm" fo:margin-top="0cm" fo:margin-bottom="0cm" style:vertical-pos="middle" style:vertical-rel="baseline"/>
    </style:style>
    <style:style style:family="graphic" style:name="gr491">
      <style:graphic-properties draw:fill-color="#000000" draw:fill="solid" fo:margin-left="0cm" fo:margin-right="0cm" fo:margin-top="0cm" fo:margin-bottom="0cm" style:vertical-pos="middle" style:vertical-rel="baseline"/>
    </style:style>
    <style:style style:family="text" style:name="T386">
      <style:text-properties fo:font-size="7.5pt"/>
    </style:style>
    <style:style style:family="table-cell" style:name="ce165">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62">
      <style:paragraph-properties/>
      <style:text-properties fo:font-family="Times New Roman" style:font-family-asian="Times New Roman" style:font-family-complex="Times New Roman" fo:font-size="10pt"/>
    </style:style>
    <style:style style:parent-style-name="TableParagraph" style:family="paragraph" style:name="P363">
      <style:paragraph-properties/>
      <style:text-properties fo:font-family="Times New Roman" style:font-family-asian="Times New Roman" style:font-family-complex="Times New Roman" fo:font-size="10pt"/>
    </style:style>
    <style:style style:parent-style-name="TableParagraph" style:family="paragraph" style:name="P364">
      <style:paragraph-properties/>
      <style:text-properties fo:font-family="Times New Roman" style:font-family-asian="Times New Roman" style:font-family-complex="Times New Roman" fo:font-size="10pt"/>
    </style:style>
    <style:style style:parent-style-name="TableParagraph" style:family="paragraph" style:name="P365">
      <style:paragraph-properties/>
      <style:text-properties fo:font-family="Times New Roman" style:font-family-asian="Times New Roman" style:font-family-complex="Times New Roman" fo:font-size="10pt"/>
    </style:style>
    <style:style style:parent-style-name="TableParagraph" style:family="paragraph" style:name="P366">
      <style:paragraph-properties fo:margin-top="3.65pt"/>
      <style:text-properties fo:font-family="Times New Roman" style:font-family-asian="Times New Roman" style:font-family-complex="Times New Roman" fo:font-size="10pt"/>
    </style:style>
    <style:style style:parent-style-name="TableParagraph" style:family="paragraph" style:name="P367">
      <style:paragraph-properties fo:margin-left="0.8555cm"/>
      <style:text-properties fo:font-family="Times New Roman" style:font-family-asian="Times New Roman" style:font-family-complex="Times New Roman" fo:font-size="10pt"/>
    </style:style>
    <style:style style:family="text" style:name="T387">
      <style:text-properties fo:font-size="10pt"/>
    </style:style>
    <style:style style:parent-style-name="Graphics" style:family="graphic" style:name="gr492">
      <style:graphic-properties style:repeat="stretch" fo:margin-left="0cm" fo:margin-right="0cm" fo:margin-top="0cm" fo:margin-bottom="0cm" style:vertical-pos="middle" style:vertical-rel="baseline" fo:background-color="transparent"/>
    </style:style>
    <style:style style:family="text" style:name="T388">
      <style:text-properties fo:font-size="10pt"/>
    </style:style>
    <style:style style:family="table-cell" style:name="ce166">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68">
      <style:paragraph-properties/>
      <style:text-properties fo:font-family="Times New Roman" style:font-family-asian="Times New Roman" style:font-family-complex="Times New Roman" fo:font-size="10pt"/>
    </style:style>
    <style:style style:parent-style-name="TableParagraph" style:family="paragraph" style:name="P369">
      <style:paragraph-properties/>
      <style:text-properties fo:font-family="Times New Roman" style:font-family-asian="Times New Roman" style:font-family-complex="Times New Roman" fo:font-size="10pt"/>
    </style:style>
    <style:style style:parent-style-name="TableParagraph" style:family="paragraph" style:name="P370">
      <style:paragraph-properties/>
      <style:text-properties fo:font-family="Times New Roman" style:font-family-asian="Times New Roman" style:font-family-complex="Times New Roman" fo:font-size="10pt"/>
    </style:style>
    <style:style style:parent-style-name="TableParagraph" style:family="paragraph" style:name="P371">
      <style:paragraph-properties/>
      <style:text-properties fo:font-family="Times New Roman" style:font-family-asian="Times New Roman" style:font-family-complex="Times New Roman" fo:font-size="10pt"/>
    </style:style>
    <style:style style:parent-style-name="TableParagraph" style:family="paragraph" style:name="P372">
      <style:paragraph-properties fo:margin-top="3.65pt"/>
      <style:text-properties fo:font-family="Times New Roman" style:font-family-asian="Times New Roman" style:font-family-complex="Times New Roman" fo:font-size="10pt"/>
    </style:style>
    <style:style style:parent-style-name="TableParagraph" style:family="paragraph" style:name="P373">
      <style:paragraph-properties fo:margin-left="0.9596cm"/>
      <style:text-properties fo:font-family="Times New Roman" style:font-family-asian="Times New Roman" style:font-family-complex="Times New Roman" fo:font-size="10pt"/>
    </style:style>
    <style:style style:family="text" style:name="T389">
      <style:text-properties fo:font-size="10pt"/>
    </style:style>
    <style:style style:parent-style-name="Graphics" style:family="graphic" style:name="gr493">
      <style:graphic-properties style:repeat="stretch" fo:margin-left="0cm" fo:margin-right="0cm" fo:margin-top="0cm" fo:margin-bottom="0cm" style:vertical-pos="middle" style:vertical-rel="baseline" fo:background-color="transparent"/>
    </style:style>
    <style:style style:family="text" style:name="T390">
      <style:text-properties fo:font-size="10pt"/>
    </style:style>
    <style:style style:family="table-row" style:name="ro70">
      <style:table-row-properties style:min-row-height="1.418cm"/>
    </style:style>
    <style:style style:family="table-cell" style:name="ce167">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374">
      <style:paragraph-properties/>
      <style:text-properties fo:font-family="Times New Roman" style:font-family-asian="Times New Roman" style:font-family-complex="Times New Roman" fo:font-size="1pt"/>
    </style:style>
    <style:style style:family="table-cell" style:name="ce168">
      <style:table-cell-properties fo:border-top="none" fo:border-bottom="none" fo:border-left="0.03528cm solid #000000" fo:border-right="none" fo:padding-top="0cm" fo:padding-bottom="0cm" fo:padding-left="0cm" fo:padding-right="0cm"/>
    </style:style>
    <style:style style:parent-style-name="TableParagraph" style:family="paragraph" style:name="P375">
      <style:paragraph-properties/>
      <style:text-properties fo:font-family="Times New Roman" style:font-family-asian="Times New Roman" style:font-family-complex="Times New Roman" fo:font-size="1pt"/>
    </style:style>
    <style:style style:parent-style-name="TableParagraph" style:family="paragraph" style:name="P376">
      <style:paragraph-properties fo:margin-bottom="0pt"/>
      <style:text-properties fo:font-family="Times New Roman" style:font-family-asian="Times New Roman" style:font-family-complex="Times New Roman" fo:font-size="1pt"/>
    </style:style>
    <style:style style:master-page-name="MasterPage9" style:family="table" style:name="ta16">
      <style:table-properties style:width="18.31cm" fo:margin-left="0.6315cm" table:align="left" style:use-optimal-column-width="true"/>
    </style:style>
    <style:style style:family="table-column" style:name="co41">
      <style:table-column-properties style:column-width="1.478cm" style:use-optimal-column-width="true"/>
    </style:style>
    <style:style style:family="table-column" style:name="co42">
      <style:table-column-properties style:column-width="5.149cm" style:use-optimal-column-width="true"/>
    </style:style>
    <style:style style:family="table-column" style:name="co43">
      <style:table-column-properties style:column-width="2.203cm" style:use-optimal-column-width="true"/>
    </style:style>
    <style:style style:family="table-column" style:name="co44">
      <style:table-column-properties style:column-width="0.9843cm" style:use-optimal-column-width="true"/>
    </style:style>
    <style:style style:family="table-column" style:name="co45">
      <style:table-column-properties style:column-width="2.33cm" style:use-optimal-column-width="true"/>
    </style:style>
    <style:style style:family="table-column" style:name="co46">
      <style:table-column-properties style:column-width="3.032cm" style:use-optimal-column-width="true"/>
    </style:style>
    <style:style style:family="table-column" style:name="co47">
      <style:table-column-properties style:column-width="3.129cm" style:use-optimal-column-width="true"/>
    </style:style>
    <style:style style:family="table-row" style:name="ro71">
      <style:table-row-properties style:min-row-height="0.9314cm"/>
    </style:style>
    <style:style style:family="table-cell" style:name="ce170">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77">
      <style:paragraph-properties/>
      <style:text-properties fo:font-family="Times New Roman" style:font-family-asian="Times New Roman" style:font-family-complex="Times New Roman" fo:font-size="1pt"/>
    </style:style>
    <style:style style:family="table-cell" style:name="ce171">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80">
      <style:paragraph-properties fo:margin-top="0.1pt"/>
      <style:text-properties fo:font-family="Times New Roman" style:font-family-asian="Times New Roman" style:font-family-complex="Times New Roman" fo:font-size="2pt"/>
    </style:style>
    <style:style style:parent-style-name="TableParagraph" style:family="paragraph" style:name="P381">
      <style:paragraph-properties fo:line-height="8.05pt" fo:margin-left="0.1235cm"/>
      <style:text-properties fo:font-family="Times New Roman" style:font-family-asian="Times New Roman" style:font-family-complex="Times New Roman" fo:font-size="8pt"/>
    </style:style>
    <style:style style:family="text" style:name="T399">
      <style:text-properties fo:font-size="8pt"/>
    </style:style>
    <style:style style:parent-style-name="Graphics" style:family="graphic" style:name="gr511">
      <style:graphic-properties style:repeat="stretch" fo:margin-left="0cm" fo:margin-right="0cm" fo:margin-top="0cm" fo:margin-bottom="0cm" style:vertical-pos="middle" style:vertical-rel="baseline" fo:background-color="transparent"/>
    </style:style>
    <style:style style:family="text" style:name="T400">
      <style:text-properties fo:font-size="8pt"/>
    </style:style>
    <style:style style:family="table-cell" style:name="ce172">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82">
      <style:paragraph-properties/>
      <style:text-properties fo:font-family="Times New Roman" style:font-family-asian="Times New Roman" style:font-family-complex="Times New Roman" fo:font-size="1pt"/>
    </style:style>
    <style:style style:family="table-cell" style:name="ce173">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83">
      <style:paragraph-properties/>
      <style:text-properties fo:font-family="Times New Roman" style:font-family-asian="Times New Roman" style:font-family-complex="Times New Roman" fo:font-size="1pt"/>
    </style:style>
    <style:style style:family="table-cell" style:name="ce174">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84">
      <style:paragraph-properties/>
      <style:text-properties fo:font-family="Times New Roman" style:font-family-asian="Times New Roman" style:font-family-complex="Times New Roman" fo:font-size="1pt"/>
    </style:style>
    <style:style style:family="table-cell" style:name="ce175">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385">
      <style:paragraph-properties/>
      <style:text-properties fo:font-family="Times New Roman" style:font-family-asian="Times New Roman" style:font-family-complex="Times New Roman" fo:font-size="1pt"/>
    </style:style>
    <style:style style:family="table-row" style:name="ro72">
      <style:table-row-properties style:min-row-height="5.107cm"/>
    </style:style>
    <style:style style:family="table-cell" style:name="ce17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86">
      <style:paragraph-properties/>
      <style:text-properties fo:font-family="Times New Roman" style:font-family-asian="Times New Roman" style:font-family-complex="Times New Roman" fo:font-size="10pt"/>
    </style:style>
    <style:style style:parent-style-name="TableParagraph" style:family="paragraph" style:name="P387">
      <style:paragraph-properties/>
      <style:text-properties fo:font-family="Times New Roman" style:font-family-asian="Times New Roman" style:font-family-complex="Times New Roman" fo:font-size="10pt"/>
    </style:style>
    <style:style style:parent-style-name="TableParagraph" style:family="paragraph" style:name="P388">
      <style:paragraph-properties/>
      <style:text-properties fo:font-family="Times New Roman" style:font-family-asian="Times New Roman" style:font-family-complex="Times New Roman" fo:font-size="10pt"/>
    </style:style>
    <style:style style:parent-style-name="TableParagraph" style:family="paragraph" style:name="P389">
      <style:paragraph-properties/>
      <style:text-properties fo:font-family="Times New Roman" style:font-family-asian="Times New Roman" style:font-family-complex="Times New Roman" fo:font-size="10pt"/>
    </style:style>
    <style:style style:parent-style-name="TableParagraph" style:family="paragraph" style:name="P390">
      <style:paragraph-properties fo:margin-top="10.6pt"/>
      <style:text-properties fo:font-family="Times New Roman" style:font-family-asian="Times New Roman" style:font-family-complex="Times New Roman" fo:font-size="10pt"/>
    </style:style>
    <style:style style:parent-style-name="TableParagraph" style:family="paragraph" style:name="P391">
      <style:paragraph-properties fo:line-height="8.05pt" fo:margin-left="0.478cm"/>
      <style:text-properties fo:font-family="Times New Roman" style:font-family-asian="Times New Roman" style:font-family-complex="Times New Roman" fo:font-size="8pt"/>
    </style:style>
    <style:style style:family="text" style:name="T401">
      <style:text-properties fo:font-size="8pt"/>
    </style:style>
    <style:style style:parent-style-name="Graphics" style:family="graphic" style:name="gr512">
      <style:graphic-properties style:repeat="stretch" fo:margin-left="0cm" fo:margin-right="0cm" fo:margin-top="0cm" fo:margin-bottom="0cm" style:vertical-pos="middle" style:vertical-rel="baseline" fo:background-color="transparent"/>
    </style:style>
    <style:style style:family="text" style:name="T402">
      <style:text-properties fo:font-size="8pt"/>
    </style:style>
    <style:style style:family="table-cell" style:name="ce17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92">
      <style:paragraph-properties/>
      <style:text-properties fo:font-family="Times New Roman" style:font-family-asian="Times New Roman" style:font-family-complex="Times New Roman" fo:font-size="1pt"/>
    </style:style>
    <style:style style:family="table-cell" style:name="ce17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93">
      <style:paragraph-properties/>
      <style:text-properties fo:font-family="Times New Roman" style:font-family-asian="Times New Roman" style:font-family-complex="Times New Roman" fo:font-size="10pt"/>
    </style:style>
    <style:style style:parent-style-name="TableParagraph" style:family="paragraph" style:name="P394">
      <style:paragraph-properties/>
      <style:text-properties fo:font-family="Times New Roman" style:font-family-asian="Times New Roman" style:font-family-complex="Times New Roman" fo:font-size="10pt"/>
    </style:style>
    <style:style style:parent-style-name="TableParagraph" style:family="paragraph" style:name="P395">
      <style:paragraph-properties/>
      <style:text-properties fo:font-family="Times New Roman" style:font-family-asian="Times New Roman" style:font-family-complex="Times New Roman" fo:font-size="10pt"/>
    </style:style>
    <style:style style:parent-style-name="TableParagraph" style:family="paragraph" style:name="P396">
      <style:paragraph-properties/>
      <style:text-properties fo:font-family="Times New Roman" style:font-family-asian="Times New Roman" style:font-family-complex="Times New Roman" fo:font-size="10pt"/>
    </style:style>
    <style:style style:parent-style-name="TableParagraph" style:family="paragraph" style:name="P397">
      <style:paragraph-properties fo:margin-top="10.6pt"/>
      <style:text-properties fo:font-family="Times New Roman" style:font-family-asian="Times New Roman" style:font-family-complex="Times New Roman" fo:font-size="10pt"/>
    </style:style>
    <style:style style:parent-style-name="TableParagraph" style:family="paragraph" style:name="P398">
      <style:paragraph-properties fo:line-height="8.15pt" fo:margin-left="0.1446cm"/>
      <style:text-properties fo:font-family="Times New Roman" style:font-family-asian="Times New Roman" style:font-family-complex="Times New Roman" fo:font-size="7.5pt"/>
    </style:style>
    <style:style style:family="text" style:name="T403">
      <style:text-properties fo:font-size="8pt"/>
    </style:style>
    <style:style style:family="graphic" style:name="gr513">
      <style:graphic-properties fo:margin-left="0cm" fo:margin-right="0cm" fo:margin-top="0cm" fo:margin-bottom="0cm" style:vertical-pos="middle" style:vertical-rel="baseline"/>
    </style:style>
    <style:style style:family="graphic" style:name="gr514">
      <style:graphic-properties draw:fill-color="#000000" draw:fill="solid" fo:margin-left="0cm" fo:margin-right="0cm" fo:margin-top="0cm" fo:margin-bottom="0cm" style:vertical-pos="middle" style:vertical-rel="baseline"/>
    </style:style>
    <style:style style:family="text" style:name="T404">
      <style:text-properties fo:font-size="8pt"/>
    </style:style>
    <style:style style:family="text" style:name="T405">
      <style:text-properties fo:font-size="7.5pt"/>
    </style:style>
    <style:style style:family="graphic" style:name="gr515">
      <style:graphic-properties fo:margin-left="0cm" fo:margin-right="0cm" fo:margin-top="0cm" fo:margin-bottom="0cm" style:vertical-pos="middle" style:vertical-rel="baseline"/>
    </style:style>
    <style:style style:family="graphic" style:name="gr516">
      <style:graphic-properties draw:fill-color="#000000" draw:fill="solid" fo:margin-left="0cm" fo:margin-right="0cm" fo:margin-top="0cm" fo:margin-bottom="0cm" style:vertical-pos="middle" style:vertical-rel="baseline"/>
    </style:style>
    <style:style style:family="text" style:name="T406">
      <style:text-properties fo:font-size="7.5pt"/>
    </style:style>
    <style:style style:family="text" style:name="T407">
      <style:text-properties fo:font-size="7.5pt"/>
    </style:style>
    <style:style style:family="graphic" style:name="gr517">
      <style:graphic-properties fo:margin-left="0cm" fo:margin-right="0cm" fo:margin-top="0cm" fo:margin-bottom="0cm" style:vertical-pos="middle" style:vertical-rel="baseline"/>
    </style:style>
    <style:style style:family="graphic" style:name="gr518">
      <style:graphic-properties draw:fill-color="#000000" draw:fill="solid" fo:margin-left="0cm" fo:margin-right="0cm" fo:margin-top="0cm" fo:margin-bottom="0cm" style:vertical-pos="middle" style:vertical-rel="baseline"/>
    </style:style>
    <style:style style:family="text" style:name="T408">
      <style:text-properties fo:font-size="7.5pt"/>
    </style:style>
    <style:style style:family="table-cell" style:name="ce17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399">
      <style:paragraph-properties/>
      <style:text-properties fo:font-family="Times New Roman" style:font-family-asian="Times New Roman" style:font-family-complex="Times New Roman" fo:font-size="10pt"/>
    </style:style>
    <style:style style:parent-style-name="TableParagraph" style:family="paragraph" style:name="P400">
      <style:paragraph-properties/>
      <style:text-properties fo:font-family="Times New Roman" style:font-family-asian="Times New Roman" style:font-family-complex="Times New Roman" fo:font-size="10pt"/>
    </style:style>
    <style:style style:parent-style-name="TableParagraph" style:family="paragraph" style:name="P401">
      <style:paragraph-properties/>
      <style:text-properties fo:font-family="Times New Roman" style:font-family-asian="Times New Roman" style:font-family-complex="Times New Roman" fo:font-size="10pt"/>
    </style:style>
    <style:style style:parent-style-name="TableParagraph" style:family="paragraph" style:name="P402">
      <style:paragraph-properties/>
      <style:text-properties fo:font-family="Times New Roman" style:font-family-asian="Times New Roman" style:font-family-complex="Times New Roman" fo:font-size="10pt"/>
    </style:style>
    <style:style style:parent-style-name="TableParagraph" style:family="paragraph" style:name="P403">
      <style:paragraph-properties fo:margin-top="10.6pt"/>
      <style:text-properties fo:font-family="Times New Roman" style:font-family-asian="Times New Roman" style:font-family-complex="Times New Roman" fo:font-size="10pt"/>
    </style:style>
    <style:style style:parent-style-name="TableParagraph" style:family="paragraph" style:name="P404">
      <style:paragraph-properties fo:line-height="7.9pt" fo:margin-left="1.589cm"/>
      <style:text-properties fo:font-family="Times New Roman" style:font-family-asian="Times New Roman" style:font-family-complex="Times New Roman" fo:font-size="7.5pt"/>
    </style:style>
    <style:style style:family="text" style:name="T409">
      <style:text-properties fo:font-size="7.5pt"/>
    </style:style>
    <style:style style:family="graphic" style:name="gr519">
      <style:graphic-properties fo:margin-left="0cm" fo:margin-right="0cm" fo:margin-top="0cm" fo:margin-bottom="0cm" style:vertical-pos="middle" style:vertical-rel="baseline"/>
    </style:style>
    <style:style style:family="graphic" style:name="gr520">
      <style:graphic-properties draw:fill-color="#000000" draw:fill="solid" fo:margin-left="0cm" fo:margin-right="0cm" fo:margin-top="0cm" fo:margin-bottom="0cm" style:vertical-pos="middle" style:vertical-rel="baseline"/>
    </style:style>
    <style:style style:family="text" style:name="T410">
      <style:text-properties fo:font-size="7.5pt"/>
    </style:style>
    <style:style style:family="table-cell" style:name="ce18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05">
      <style:paragraph-properties/>
      <style:text-properties fo:font-family="Times New Roman" style:font-family-asian="Times New Roman" style:font-family-complex="Times New Roman" fo:font-size="10pt"/>
    </style:style>
    <style:style style:parent-style-name="TableParagraph" style:family="paragraph" style:name="P406">
      <style:paragraph-properties/>
      <style:text-properties fo:font-family="Times New Roman" style:font-family-asian="Times New Roman" style:font-family-complex="Times New Roman" fo:font-size="10pt"/>
    </style:style>
    <style:style style:parent-style-name="TableParagraph" style:family="paragraph" style:name="P407">
      <style:paragraph-properties/>
      <style:text-properties fo:font-family="Times New Roman" style:font-family-asian="Times New Roman" style:font-family-complex="Times New Roman" fo:font-size="10pt"/>
    </style:style>
    <style:style style:parent-style-name="TableParagraph" style:family="paragraph" style:name="P408">
      <style:paragraph-properties/>
      <style:text-properties fo:font-family="Times New Roman" style:font-family-asian="Times New Roman" style:font-family-complex="Times New Roman" fo:font-size="10pt"/>
    </style:style>
    <style:style style:parent-style-name="TableParagraph" style:family="paragraph" style:name="P409">
      <style:paragraph-properties fo:margin-top="3.5pt"/>
      <style:text-properties fo:font-family="Times New Roman" style:font-family-asian="Times New Roman" style:font-family-complex="Times New Roman" fo:font-size="10pt"/>
    </style:style>
    <style:style style:parent-style-name="TableParagraph" style:family="paragraph" style:name="P410">
      <style:paragraph-properties fo:margin-left="0.8538cm"/>
      <style:text-properties fo:font-family="Times New Roman" style:font-family-asian="Times New Roman" style:font-family-complex="Times New Roman" fo:font-size="10pt"/>
    </style:style>
    <style:style style:family="text" style:name="T411">
      <style:text-properties fo:font-size="10pt"/>
    </style:style>
    <style:style style:parent-style-name="Graphics" style:family="graphic" style:name="gr521">
      <style:graphic-properties style:repeat="stretch" fo:margin-left="0cm" fo:margin-right="0cm" fo:margin-top="0cm" fo:margin-bottom="0cm" style:vertical-pos="middle" style:vertical-rel="baseline" fo:background-color="transparent"/>
    </style:style>
    <style:style style:family="text" style:name="T412">
      <style:text-properties fo:font-size="10pt"/>
    </style:style>
    <style:style style:family="table-cell" style:name="ce18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11">
      <style:paragraph-properties/>
      <style:text-properties fo:font-family="Times New Roman" style:font-family-asian="Times New Roman" style:font-family-complex="Times New Roman" fo:font-size="10pt"/>
    </style:style>
    <style:style style:parent-style-name="TableParagraph" style:family="paragraph" style:name="P412">
      <style:paragraph-properties/>
      <style:text-properties fo:font-family="Times New Roman" style:font-family-asian="Times New Roman" style:font-family-complex="Times New Roman" fo:font-size="10pt"/>
    </style:style>
    <style:style style:parent-style-name="TableParagraph" style:family="paragraph" style:name="P413">
      <style:paragraph-properties/>
      <style:text-properties fo:font-family="Times New Roman" style:font-family-asian="Times New Roman" style:font-family-complex="Times New Roman" fo:font-size="10pt"/>
    </style:style>
    <style:style style:parent-style-name="TableParagraph" style:family="paragraph" style:name="P414">
      <style:paragraph-properties/>
      <style:text-properties fo:font-family="Times New Roman" style:font-family-asian="Times New Roman" style:font-family-complex="Times New Roman" fo:font-size="10pt"/>
    </style:style>
    <style:style style:parent-style-name="TableParagraph" style:family="paragraph" style:name="P415">
      <style:paragraph-properties fo:margin-top="3.5pt"/>
      <style:text-properties fo:font-family="Times New Roman" style:font-family-asian="Times New Roman" style:font-family-complex="Times New Roman" fo:font-size="10pt"/>
    </style:style>
    <style:style style:parent-style-name="TableParagraph" style:family="paragraph" style:name="P416">
      <style:paragraph-properties fo:margin-left="0.9596cm"/>
      <style:text-properties fo:font-family="Times New Roman" style:font-family-asian="Times New Roman" style:font-family-complex="Times New Roman" fo:font-size="10pt"/>
    </style:style>
    <style:style style:family="text" style:name="T413">
      <style:text-properties fo:font-size="10pt"/>
    </style:style>
    <style:style style:parent-style-name="Graphics" style:family="graphic" style:name="gr522">
      <style:graphic-properties style:repeat="stretch" fo:margin-left="0cm" fo:margin-right="0cm" fo:margin-top="0cm" fo:margin-bottom="0cm" style:vertical-pos="middle" style:vertical-rel="baseline" fo:background-color="transparent"/>
    </style:style>
    <style:style style:family="text" style:name="T414">
      <style:text-properties fo:font-size="10pt"/>
    </style:style>
    <style:style style:family="table-row" style:name="ro73">
      <style:table-row-properties style:min-row-height="5.112cm"/>
    </style:style>
    <style:style style:family="table-cell" style:name="ce18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17">
      <style:paragraph-properties/>
      <style:text-properties fo:font-family="Times New Roman" style:font-family-asian="Times New Roman" style:font-family-complex="Times New Roman" fo:font-size="10pt"/>
    </style:style>
    <style:style style:parent-style-name="TableParagraph" style:family="paragraph" style:name="P418">
      <style:paragraph-properties/>
      <style:text-properties fo:font-family="Times New Roman" style:font-family-asian="Times New Roman" style:font-family-complex="Times New Roman" fo:font-size="10pt"/>
    </style:style>
    <style:style style:parent-style-name="TableParagraph" style:family="paragraph" style:name="P419">
      <style:paragraph-properties/>
      <style:text-properties fo:font-family="Times New Roman" style:font-family-asian="Times New Roman" style:font-family-complex="Times New Roman" fo:font-size="10pt"/>
    </style:style>
    <style:style style:parent-style-name="TableParagraph" style:family="paragraph" style:name="P420">
      <style:paragraph-properties/>
      <style:text-properties fo:font-family="Times New Roman" style:font-family-asian="Times New Roman" style:font-family-complex="Times New Roman" fo:font-size="10pt"/>
    </style:style>
    <style:style style:parent-style-name="TableParagraph" style:family="paragraph" style:name="P421">
      <style:paragraph-properties fo:margin-top="10.75pt"/>
      <style:text-properties fo:font-family="Times New Roman" style:font-family-asian="Times New Roman" style:font-family-complex="Times New Roman" fo:font-size="10pt"/>
    </style:style>
    <style:style style:parent-style-name="TableParagraph" style:family="paragraph" style:name="P422">
      <style:paragraph-properties fo:line-height="8pt" fo:margin-left="0.478cm"/>
      <style:text-properties fo:font-family="Times New Roman" style:font-family-asian="Times New Roman" style:font-family-complex="Times New Roman" fo:font-size="8pt"/>
    </style:style>
    <style:style style:family="text" style:name="T415">
      <style:text-properties fo:font-size="8pt"/>
    </style:style>
    <style:style style:parent-style-name="Graphics" style:family="graphic" style:name="gr523">
      <style:graphic-properties style:repeat="stretch" fo:margin-left="0cm" fo:margin-right="0cm" fo:margin-top="0cm" fo:margin-bottom="0cm" style:vertical-pos="middle" style:vertical-rel="baseline" fo:background-color="transparent"/>
    </style:style>
    <style:style style:family="text" style:name="T416">
      <style:text-properties fo:font-size="8pt"/>
    </style:style>
    <style:style style:family="table-cell" style:name="ce18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23">
      <style:paragraph-properties/>
      <style:text-properties fo:font-family="Times New Roman" style:font-family-asian="Times New Roman" style:font-family-complex="Times New Roman" fo:font-size="10pt"/>
    </style:style>
    <style:style style:parent-style-name="TableParagraph" style:family="paragraph" style:name="P424">
      <style:paragraph-properties/>
      <style:text-properties fo:font-family="Times New Roman" style:font-family-asian="Times New Roman" style:font-family-complex="Times New Roman" fo:font-size="10pt"/>
    </style:style>
    <style:style style:parent-style-name="TableParagraph" style:family="paragraph" style:name="P425">
      <style:paragraph-properties/>
      <style:text-properties fo:font-family="Times New Roman" style:font-family-asian="Times New Roman" style:font-family-complex="Times New Roman" fo:font-size="10pt"/>
    </style:style>
    <style:style style:parent-style-name="TableParagraph" style:family="paragraph" style:name="P426">
      <style:paragraph-properties/>
      <style:text-properties fo:font-family="Times New Roman" style:font-family-asian="Times New Roman" style:font-family-complex="Times New Roman" fo:font-size="10pt"/>
    </style:style>
    <style:style style:parent-style-name="TableParagraph" style:family="paragraph" style:name="P427">
      <style:paragraph-properties/>
      <style:text-properties fo:font-family="Times New Roman" style:font-family-asian="Times New Roman" style:font-family-complex="Times New Roman" fo:font-size="10pt"/>
    </style:style>
    <style:style style:parent-style-name="TableParagraph" style:family="paragraph" style:name="P428">
      <style:paragraph-properties/>
      <style:text-properties fo:font-family="Times New Roman" style:font-family-asian="Times New Roman" style:font-family-complex="Times New Roman" fo:font-size="10pt"/>
    </style:style>
    <style:style style:parent-style-name="TableParagraph" style:family="paragraph" style:name="P429">
      <style:paragraph-properties/>
      <style:text-properties fo:font-family="Times New Roman" style:font-family-asian="Times New Roman" style:font-family-complex="Times New Roman" fo:font-size="10pt"/>
    </style:style>
    <style:style style:parent-style-name="TableParagraph" style:family="paragraph" style:name="P430">
      <style:paragraph-properties/>
      <style:text-properties fo:font-family="Times New Roman" style:font-family-asian="Times New Roman" style:font-family-complex="Times New Roman" fo:font-size="10pt"/>
    </style:style>
    <style:style style:parent-style-name="TableParagraph" style:family="paragraph" style:name="P431">
      <style:paragraph-properties/>
      <style:text-properties fo:font-family="Times New Roman" style:font-family-asian="Times New Roman" style:font-family-complex="Times New Roman" fo:font-size="10pt"/>
    </style:style>
    <style:style style:parent-style-name="TableParagraph" style:family="paragraph" style:name="P432">
      <style:paragraph-properties/>
      <style:text-properties fo:font-family="Times New Roman" style:font-family-asian="Times New Roman" style:font-family-complex="Times New Roman" fo:font-size="10pt"/>
    </style:style>
    <style:style style:parent-style-name="TableParagraph" style:family="paragraph" style:name="P433">
      <style:paragraph-properties fo:margin-top="7.7pt"/>
      <style:text-properties fo:font-family="Times New Roman" style:font-family-asian="Times New Roman" style:font-family-complex="Times New Roman" fo:font-size="10pt"/>
    </style:style>
    <style:style style:parent-style-name="TableParagraph" style:family="paragraph" style:name="P434">
      <style:paragraph-properties fo:line-height="10.1pt" fo:margin-left="0.1235cm"/>
      <style:text-properties fo:font-family="Times New Roman" style:font-family-asian="Times New Roman" style:font-family-complex="Times New Roman" fo:font-size="10pt"/>
    </style:style>
    <style:style style:family="text" style:name="T417">
      <style:text-properties fo:font-size="10pt"/>
    </style:style>
    <style:style style:parent-style-name="Graphics" style:family="graphic" style:name="gr524">
      <style:graphic-properties style:repeat="stretch" fo:margin-left="0cm" fo:margin-right="0cm" fo:margin-top="0cm" fo:margin-bottom="0cm" style:vertical-pos="middle" style:vertical-rel="baseline" fo:background-color="transparent"/>
    </style:style>
    <style:style style:family="text" style:name="T418">
      <style:text-properties fo:font-size="10pt"/>
    </style:style>
    <style:style style:family="table-cell" style:name="ce18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35">
      <style:paragraph-properties/>
      <style:text-properties fo:font-family="Times New Roman" style:font-family-asian="Times New Roman" style:font-family-complex="Times New Roman" fo:font-size="10pt"/>
    </style:style>
    <style:style style:parent-style-name="TableParagraph" style:family="paragraph" style:name="P436">
      <style:paragraph-properties/>
      <style:text-properties fo:font-family="Times New Roman" style:font-family-asian="Times New Roman" style:font-family-complex="Times New Roman" fo:font-size="10pt"/>
    </style:style>
    <style:style style:parent-style-name="TableParagraph" style:family="paragraph" style:name="P437">
      <style:paragraph-properties/>
      <style:text-properties fo:font-family="Times New Roman" style:font-family-asian="Times New Roman" style:font-family-complex="Times New Roman" fo:font-size="10pt"/>
    </style:style>
    <style:style style:parent-style-name="TableParagraph" style:family="paragraph" style:name="P438">
      <style:paragraph-properties/>
      <style:text-properties fo:font-family="Times New Roman" style:font-family-asian="Times New Roman" style:font-family-complex="Times New Roman" fo:font-size="10pt"/>
    </style:style>
    <style:style style:parent-style-name="TableParagraph" style:family="paragraph" style:name="P439">
      <style:paragraph-properties fo:margin-top="10.65pt"/>
      <style:text-properties fo:font-family="Times New Roman" style:font-family-asian="Times New Roman" style:font-family-complex="Times New Roman" fo:font-size="10pt"/>
    </style:style>
    <style:style style:parent-style-name="TableParagraph" style:family="paragraph" style:name="P440">
      <style:paragraph-properties fo:line-height="8.15pt" fo:margin-left="0.1446cm"/>
      <style:text-properties fo:font-family="Times New Roman" style:font-family-asian="Times New Roman" style:font-family-complex="Times New Roman" fo:font-size="7.5pt"/>
    </style:style>
    <style:style style:family="text" style:name="T419">
      <style:text-properties fo:font-size="7.5pt"/>
    </style:style>
    <style:style style:family="graphic" style:name="gr525">
      <style:graphic-properties fo:margin-left="0cm" fo:margin-right="0cm" fo:margin-top="0cm" fo:margin-bottom="0cm" style:vertical-pos="middle" style:vertical-rel="baseline"/>
    </style:style>
    <style:style style:family="graphic" style:name="gr526">
      <style:graphic-properties draw:fill-color="#000000" draw:fill="solid" fo:margin-left="0cm" fo:margin-right="0cm" fo:margin-top="0cm" fo:margin-bottom="0cm" style:vertical-pos="middle" style:vertical-rel="baseline"/>
    </style:style>
    <style:style style:family="text" style:name="T420">
      <style:text-properties fo:font-size="7.5pt"/>
    </style:style>
    <style:style style:family="text" style:name="T421">
      <style:text-properties fo:font-size="7.5pt"/>
    </style:style>
    <style:style style:family="graphic" style:name="gr527">
      <style:graphic-properties fo:margin-left="0cm" fo:margin-right="0cm" fo:margin-top="0cm" fo:margin-bottom="0cm" style:vertical-pos="middle" style:vertical-rel="baseline"/>
    </style:style>
    <style:style style:family="graphic" style:name="gr528">
      <style:graphic-properties draw:fill-color="#000000" draw:fill="solid" fo:margin-left="0cm" fo:margin-right="0cm" fo:margin-top="0cm" fo:margin-bottom="0cm" style:vertical-pos="middle" style:vertical-rel="baseline"/>
    </style:style>
    <style:style style:family="text" style:name="T422">
      <style:text-properties fo:font-size="7.5pt"/>
    </style:style>
    <style:style style:family="text" style:name="T423">
      <style:text-properties fo:font-size="7.5pt"/>
    </style:style>
    <style:style style:family="graphic" style:name="gr529">
      <style:graphic-properties fo:margin-left="0cm" fo:margin-right="0cm" fo:margin-top="0cm" fo:margin-bottom="0cm" style:vertical-pos="middle" style:vertical-rel="baseline"/>
    </style:style>
    <style:style style:family="graphic" style:name="gr530">
      <style:graphic-properties draw:fill-color="#000000" draw:fill="solid" fo:margin-left="0cm" fo:margin-right="0cm" fo:margin-top="0cm" fo:margin-bottom="0cm" style:vertical-pos="middle" style:vertical-rel="baseline"/>
    </style:style>
    <style:style style:family="text" style:name="T424">
      <style:text-properties fo:font-size="7.5pt"/>
    </style:style>
    <style:style style:family="table-cell" style:name="ce18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41">
      <style:paragraph-properties/>
      <style:text-properties fo:font-family="Times New Roman" style:font-family-asian="Times New Roman" style:font-family-complex="Times New Roman" fo:font-size="10pt"/>
    </style:style>
    <style:style style:parent-style-name="TableParagraph" style:family="paragraph" style:name="P442">
      <style:paragraph-properties/>
      <style:text-properties fo:font-family="Times New Roman" style:font-family-asian="Times New Roman" style:font-family-complex="Times New Roman" fo:font-size="10pt"/>
    </style:style>
    <style:style style:parent-style-name="TableParagraph" style:family="paragraph" style:name="P443">
      <style:paragraph-properties/>
      <style:text-properties fo:font-family="Times New Roman" style:font-family-asian="Times New Roman" style:font-family-complex="Times New Roman" fo:font-size="10pt"/>
    </style:style>
    <style:style style:parent-style-name="TableParagraph" style:family="paragraph" style:name="P444">
      <style:paragraph-properties/>
      <style:text-properties fo:font-family="Times New Roman" style:font-family-asian="Times New Roman" style:font-family-complex="Times New Roman" fo:font-size="10pt"/>
    </style:style>
    <style:style style:parent-style-name="TableParagraph" style:family="paragraph" style:name="P445">
      <style:paragraph-properties fo:margin-top="10.65pt"/>
      <style:text-properties fo:font-family="Times New Roman" style:font-family-asian="Times New Roman" style:font-family-complex="Times New Roman" fo:font-size="10pt"/>
    </style:style>
    <style:style style:parent-style-name="TableParagraph" style:family="paragraph" style:name="P446">
      <style:paragraph-properties fo:line-height="7.9pt" fo:margin-left="1.589cm"/>
      <style:text-properties fo:font-family="Times New Roman" style:font-family-asian="Times New Roman" style:font-family-complex="Times New Roman" fo:font-size="7.5pt"/>
    </style:style>
    <style:style style:family="text" style:name="T425">
      <style:text-properties fo:font-size="7.5pt"/>
    </style:style>
    <style:style style:family="graphic" style:name="gr531">
      <style:graphic-properties fo:margin-left="0cm" fo:margin-right="0cm" fo:margin-top="0cm" fo:margin-bottom="0cm" style:vertical-pos="middle" style:vertical-rel="baseline"/>
    </style:style>
    <style:style style:family="graphic" style:name="gr532">
      <style:graphic-properties draw:fill-color="#000000" draw:fill="solid" fo:margin-left="0cm" fo:margin-right="0cm" fo:margin-top="0cm" fo:margin-bottom="0cm" style:vertical-pos="middle" style:vertical-rel="baseline"/>
    </style:style>
    <style:style style:family="text" style:name="T426">
      <style:text-properties fo:font-size="7.5pt"/>
    </style:style>
    <style:style style:family="table-cell" style:name="ce18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47">
      <style:paragraph-properties/>
      <style:text-properties fo:font-family="Times New Roman" style:font-family-asian="Times New Roman" style:font-family-complex="Times New Roman" fo:font-size="10pt"/>
    </style:style>
    <style:style style:parent-style-name="TableParagraph" style:family="paragraph" style:name="P448">
      <style:paragraph-properties/>
      <style:text-properties fo:font-family="Times New Roman" style:font-family-asian="Times New Roman" style:font-family-complex="Times New Roman" fo:font-size="10pt"/>
    </style:style>
    <style:style style:parent-style-name="TableParagraph" style:family="paragraph" style:name="P449">
      <style:paragraph-properties/>
      <style:text-properties fo:font-family="Times New Roman" style:font-family-asian="Times New Roman" style:font-family-complex="Times New Roman" fo:font-size="10pt"/>
    </style:style>
    <style:style style:parent-style-name="TableParagraph" style:family="paragraph" style:name="P450">
      <style:paragraph-properties/>
      <style:text-properties fo:font-family="Times New Roman" style:font-family-asian="Times New Roman" style:font-family-complex="Times New Roman" fo:font-size="10pt"/>
    </style:style>
    <style:style style:parent-style-name="TableParagraph" style:family="paragraph" style:name="P451">
      <style:paragraph-properties fo:margin-top="3.55pt"/>
      <style:text-properties fo:font-family="Times New Roman" style:font-family-asian="Times New Roman" style:font-family-complex="Times New Roman" fo:font-size="10pt"/>
    </style:style>
    <style:style style:parent-style-name="TableParagraph" style:family="paragraph" style:name="P452">
      <style:paragraph-properties fo:line-height="9.35pt" fo:margin-left="0.8538cm"/>
      <style:text-properties fo:font-family="Times New Roman" style:font-family-asian="Times New Roman" style:font-family-complex="Times New Roman" fo:font-size="9pt"/>
    </style:style>
    <style:style style:family="text" style:name="T427">
      <style:text-properties fo:font-size="9pt"/>
    </style:style>
    <style:style style:parent-style-name="Graphics" style:family="graphic" style:name="gr533">
      <style:graphic-properties style:repeat="stretch" fo:margin-left="0cm" fo:margin-right="0cm" fo:margin-top="0cm" fo:margin-bottom="0cm" style:vertical-pos="middle" style:vertical-rel="baseline" fo:background-color="transparent"/>
    </style:style>
    <style:style style:family="text" style:name="T428">
      <style:text-properties fo:font-size="9pt"/>
    </style:style>
    <style:style style:parent-style-name="TableParagraph" style:family="paragraph" style:name="P453">
      <style:paragraph-properties fo:margin-top="0.3pt"/>
      <style:text-properties fo:font-family="Times New Roman" style:font-family-asian="Times New Roman" style:font-family-complex="Times New Roman" fo:font-size="3.5pt"/>
    </style:style>
    <style:style style:parent-style-name="TableParagraph" style:family="paragraph" style:name="P454">
      <style:paragraph-properties fo:line-height="9.95pt" fo:margin-left="1.439cm"/>
      <style:text-properties fo:font-family="Times New Roman" style:font-family-asian="Times New Roman" style:font-family-complex="Times New Roman" fo:font-size="8pt"/>
    </style:style>
    <style:style style:family="text" style:name="T429">
      <style:text-properties fo:font-size="7.5pt"/>
    </style:style>
    <style:style style:family="graphic" style:name="gr534">
      <style:graphic-properties fo:margin-left="0cm" fo:margin-right="0cm" fo:margin-top="0cm" fo:margin-bottom="0cm" style:vertical-pos="middle" style:vertical-rel="baseline"/>
    </style:style>
    <style:style style:family="graphic" style:name="gr535">
      <style:graphic-properties draw:fill-color="#000000" draw:fill="solid" fo:margin-left="0cm" fo:margin-right="0cm" fo:margin-top="0cm" fo:margin-bottom="0cm" style:vertical-pos="middle" style:vertical-rel="baseline"/>
    </style:style>
    <style:style style:family="text" style:name="T430">
      <style:text-properties fo:font-size="7.5pt"/>
    </style:style>
    <style:style style:family="text" style:name="T431">
      <style:text-properties fo:font-size="8pt" fo:letter-spacing="0.35pt"/>
    </style:style>
    <style:style style:family="text" style:name="T432">
      <style:text-properties fo:font-size="8pt" fo:letter-spacing="0.35pt"/>
    </style:style>
    <style:style style:family="graphic" style:name="gr536">
      <style:graphic-properties fo:margin-left="0cm" fo:margin-right="0cm" fo:margin-top="0cm" fo:margin-bottom="0cm" style:vertical-pos="middle" style:vertical-rel="baseline"/>
    </style:style>
    <style:style style:family="graphic" style:name="gr537">
      <style:graphic-properties draw:fill-color="#000000" draw:fill="solid" fo:margin-left="0cm" fo:margin-right="0cm" fo:margin-top="0cm" fo:margin-bottom="0cm" style:vertical-pos="middle" style:vertical-rel="baseline"/>
    </style:style>
    <style:style style:family="text" style:name="T433">
      <style:text-properties fo:font-size="8pt" fo:letter-spacing="0.35pt"/>
    </style:style>
    <style:style style:family="text" style:name="T434">
      <style:text-properties fo:font-size="9.5pt" fo:letter-spacing="-2.1pt"/>
    </style:style>
    <style:style style:family="text" style:name="T435">
      <style:text-properties fo:font-size="9.5pt" fo:letter-spacing="-2.1pt"/>
    </style:style>
    <style:style style:family="graphic" style:name="gr538">
      <style:graphic-properties fo:margin-left="0cm" fo:margin-right="0cm" fo:margin-top="0cm" fo:margin-bottom="0cm" style:vertical-pos="middle" style:vertical-rel="baseline"/>
    </style:style>
    <style:style style:family="graphic" style:name="gr539">
      <style:graphic-properties draw:fill-color="#000000" draw:fill="solid" fo:margin-left="0cm" fo:margin-right="0cm" fo:margin-top="0cm" fo:margin-bottom="0cm" style:vertical-pos="middle" style:vertical-rel="baseline"/>
    </style:style>
    <style:style style:family="text" style:name="T436">
      <style:text-properties fo:font-size="9.5pt" fo:letter-spacing="-2.1pt"/>
    </style:style>
    <style:style style:family="text" style:name="T437">
      <style:text-properties fo:font-size="8pt" fo:letter-spacing="-1.35pt"/>
    </style:style>
    <style:style style:family="text" style:name="T438">
      <style:text-properties fo:font-size="8pt" fo:letter-spacing="-1.35pt"/>
    </style:style>
    <style:style style:family="graphic" style:name="gr540">
      <style:graphic-properties fo:margin-left="0cm" fo:margin-right="0cm" fo:margin-top="0cm" fo:margin-bottom="0cm" style:vertical-pos="middle" style:vertical-rel="baseline"/>
    </style:style>
    <style:style style:family="graphic" style:name="gr541">
      <style:graphic-properties draw:fill-color="#000000" draw:fill="solid" fo:margin-left="0cm" fo:margin-right="0cm" fo:margin-top="0cm" fo:margin-bottom="0cm" style:vertical-pos="middle" style:vertical-rel="baseline"/>
    </style:style>
    <style:style style:family="text" style:name="T439">
      <style:text-properties fo:font-size="8pt" fo:letter-spacing="-1.35pt"/>
    </style:style>
    <style:style style:family="table-cell" style:name="ce18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55">
      <style:paragraph-properties/>
      <style:text-properties fo:font-family="Times New Roman" style:font-family-asian="Times New Roman" style:font-family-complex="Times New Roman" fo:font-size="10pt"/>
    </style:style>
    <style:style style:parent-style-name="TableParagraph" style:family="paragraph" style:name="P456">
      <style:paragraph-properties/>
      <style:text-properties fo:font-family="Times New Roman" style:font-family-asian="Times New Roman" style:font-family-complex="Times New Roman" fo:font-size="10pt"/>
    </style:style>
    <style:style style:parent-style-name="TableParagraph" style:family="paragraph" style:name="P457">
      <style:paragraph-properties/>
      <style:text-properties fo:font-family="Times New Roman" style:font-family-asian="Times New Roman" style:font-family-complex="Times New Roman" fo:font-size="10pt"/>
    </style:style>
    <style:style style:parent-style-name="TableParagraph" style:family="paragraph" style:name="P458">
      <style:paragraph-properties/>
      <style:text-properties fo:font-family="Times New Roman" style:font-family-asian="Times New Roman" style:font-family-complex="Times New Roman" fo:font-size="10pt"/>
    </style:style>
    <style:style style:parent-style-name="TableParagraph" style:family="paragraph" style:name="P459">
      <style:paragraph-properties fo:margin-top="3.55pt"/>
      <style:text-properties fo:font-family="Times New Roman" style:font-family-asian="Times New Roman" style:font-family-complex="Times New Roman" fo:font-size="10pt"/>
    </style:style>
    <style:style style:parent-style-name="TableParagraph" style:family="paragraph" style:name="P460">
      <style:paragraph-properties fo:margin-left="0.9596cm"/>
      <style:text-properties fo:font-family="Times New Roman" style:font-family-asian="Times New Roman" style:font-family-complex="Times New Roman" fo:font-size="10pt"/>
    </style:style>
    <style:style style:family="text" style:name="T440">
      <style:text-properties fo:font-size="10pt"/>
    </style:style>
    <style:style style:parent-style-name="Graphics" style:family="graphic" style:name="gr542">
      <style:graphic-properties style:repeat="stretch" fo:margin-left="0cm" fo:margin-right="0cm" fo:margin-top="0cm" fo:margin-bottom="0cm" style:vertical-pos="middle" style:vertical-rel="baseline" fo:background-color="transparent"/>
    </style:style>
    <style:style style:family="text" style:name="T441">
      <style:text-properties fo:font-size="10pt"/>
    </style:style>
    <style:style style:family="table-row" style:name="ro74">
      <style:table-row-properties style:min-row-height="1.387cm"/>
    </style:style>
    <style:style style:family="table-cell" style:name="ce18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61">
      <style:paragraph-properties fo:margin-top="3.95pt"/>
      <style:text-properties fo:font-family="Times New Roman" style:font-family-asian="Times New Roman" style:font-family-complex="Times New Roman" fo:font-size="10pt"/>
    </style:style>
    <style:style style:parent-style-name="TableParagraph" style:family="paragraph" style:name="P462">
      <style:paragraph-properties fo:line-height="8pt" fo:margin-left="0.6315cm"/>
      <style:text-properties fo:font-family="Times New Roman" style:font-family-asian="Times New Roman" style:font-family-complex="Times New Roman" fo:font-size="8pt"/>
    </style:style>
    <style:style style:family="text" style:name="T442">
      <style:text-properties fo:font-size="8pt"/>
    </style:style>
    <style:style style:family="graphic" style:name="gr543">
      <style:graphic-properties fo:margin-left="0cm" fo:margin-right="0cm" fo:margin-top="0cm" fo:margin-bottom="0cm" style:vertical-pos="middle" style:vertical-rel="baseline"/>
    </style:style>
    <style:style style:family="graphic" style:name="gr544">
      <style:graphic-properties draw:fill-color="#000000" draw:fill="solid" fo:margin-left="0cm" fo:margin-right="0cm" fo:margin-top="0cm" fo:margin-bottom="0cm" style:vertical-pos="middle" style:vertical-rel="baseline"/>
    </style:style>
    <style:style style:family="text" style:name="T443">
      <style:text-properties fo:font-size="8pt"/>
    </style:style>
    <style:style style:family="table-cell" style:name="ce18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63">
      <style:paragraph-properties fo:margin-top="3.8pt" fo:margin-bottom="0.05pt"/>
      <style:text-properties fo:font-family="Times New Roman" style:font-family-asian="Times New Roman" style:font-family-complex="Times New Roman" fo:font-size="10pt"/>
    </style:style>
    <style:style style:parent-style-name="TableParagraph" style:family="paragraph" style:name="P464">
      <style:paragraph-properties fo:line-height="10.1pt" fo:margin-left="1.596cm"/>
      <style:text-properties fo:font-family="Times New Roman" style:font-family-asian="Times New Roman" style:font-family-complex="Times New Roman" fo:font-size="10pt"/>
    </style:style>
    <style:style style:family="text" style:name="T444">
      <style:text-properties fo:font-size="10pt"/>
    </style:style>
    <style:style style:parent-style-name="Graphics" style:family="graphic" style:name="gr545">
      <style:graphic-properties style:repeat="stretch" fo:margin-left="0cm" fo:margin-right="0cm" fo:margin-top="0cm" fo:margin-bottom="0cm" style:vertical-pos="middle" style:vertical-rel="baseline" fo:background-color="transparent"/>
    </style:style>
    <style:style style:family="text" style:name="T445">
      <style:text-properties fo:font-size="10pt"/>
    </style:style>
    <style:style style:family="table-cell" style:name="ce19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65">
      <style:paragraph-properties fo:margin-top="0.5pt"/>
      <style:text-properties fo:font-family="Times New Roman" style:font-family-asian="Times New Roman" style:font-family-complex="Times New Roman" fo:font-size="1.5pt"/>
    </style:style>
    <style:style style:parent-style-name="TableParagraph" style:family="paragraph" style:name="P466">
      <style:paragraph-properties fo:margin-left="0.2787cm"/>
      <style:text-properties fo:font-family="Times New Roman" style:font-family-asian="Times New Roman" style:font-family-complex="Times New Roman" fo:font-size="10pt"/>
    </style:style>
    <style:style style:family="text" style:name="T446">
      <style:text-properties fo:font-size="10pt"/>
    </style:style>
    <style:style style:family="graphic" style:name="gr546">
      <style:graphic-properties style:wrap="run-through" fo:margin-left="0cm" fo:margin-right="0cm" fo:margin-top="0cm" fo:margin-bottom="0cm" style:vertical-pos="middle" style:vertical-rel="baseline"/>
    </style:style>
    <style:style style:parent-style-name="Graphics" style:family="graphic" style:name="gr547">
      <style:graphic-properties style:repeat="stretch" style:wrap="run-through" fo:margin-left="0cm" fo:margin-right="0cm" fo:margin-top="0cm" fo:margin-bottom="0cm" style:vertical-pos="middle" style:vertical-rel="baseline" fo:background-color="transparent"/>
    </style:style>
    <style:style style:family="graphic" style:name="gr548">
      <style:graphic-properties draw:fill-color="#000000" draw:fill="solid" style:wrap="run-through" fo:margin-left="0cm" fo:margin-right="0cm" fo:margin-top="0cm" fo:margin-bottom="0cm" style:vertical-pos="middle" style:vertical-rel="baseline"/>
    </style:style>
    <style:style style:family="text" style:name="T447">
      <style:text-properties fo:font-size="10pt"/>
    </style:style>
    <style:style style:parent-style-name="TableParagraph" style:family="paragraph" style:name="P467">
      <style:paragraph-properties fo:margin-top="0.45pt"/>
      <style:text-properties fo:font-family="Times New Roman" style:font-family-asian="Times New Roman" style:font-family-complex="Times New Roman" fo:font-size="2.5pt"/>
    </style:style>
    <style:style style:parent-style-name="TableParagraph" style:family="paragraph" style:name="P468">
      <style:paragraph-properties fo:line-height="8.15pt" fo:margin-left="0.1341cm" fo:margin-right="-0.02646cm"/>
      <style:text-properties fo:font-family="Times New Roman" style:font-family-asian="Times New Roman" style:font-family-complex="Times New Roman" fo:font-size="8pt"/>
    </style:style>
    <style:style style:family="text" style:name="T448">
      <style:text-properties fo:font-size="7.5pt"/>
    </style:style>
    <style:style style:family="graphic" style:name="gr549">
      <style:graphic-properties fo:margin-left="0cm" fo:margin-right="0cm" fo:margin-top="0cm" fo:margin-bottom="0cm" style:vertical-pos="middle" style:vertical-rel="baseline"/>
    </style:style>
    <style:style style:family="graphic" style:name="gr550">
      <style:graphic-properties draw:fill-color="#000000" draw:fill="solid" fo:margin-left="0cm" fo:margin-right="0cm" fo:margin-top="0cm" fo:margin-bottom="0cm" style:vertical-pos="middle" style:vertical-rel="baseline"/>
    </style:style>
    <style:style style:family="text" style:name="T449">
      <style:text-properties fo:font-size="7.5pt"/>
    </style:style>
    <style:style style:family="text" style:name="T450">
      <style:text-properties fo:font-size="7.5pt"/>
    </style:style>
    <style:style style:family="graphic" style:name="gr551">
      <style:graphic-properties fo:margin-left="0cm" fo:margin-right="0cm" fo:margin-top="0cm" fo:margin-bottom="0cm" style:vertical-pos="middle" style:vertical-rel="baseline"/>
    </style:style>
    <style:style style:family="graphic" style:name="gr552">
      <style:graphic-properties draw:fill-color="#000000" draw:fill="solid" fo:margin-left="0cm" fo:margin-right="0cm" fo:margin-top="0cm" fo:margin-bottom="0cm" style:vertical-pos="middle" style:vertical-rel="baseline"/>
    </style:style>
    <style:style style:family="text" style:name="T451">
      <style:text-properties fo:font-size="7.5pt"/>
    </style:style>
    <style:style style:family="text" style:name="T452">
      <style:text-properties fo:font-size="8pt"/>
    </style:style>
    <style:style style:family="graphic" style:name="gr553">
      <style:graphic-properties fo:margin-left="0cm" fo:margin-right="0cm" fo:margin-top="0cm" fo:margin-bottom="0cm" style:vertical-pos="middle" style:vertical-rel="baseline"/>
    </style:style>
    <style:style style:family="graphic" style:name="gr554">
      <style:graphic-properties draw:fill-color="#000000" draw:fill="solid" fo:margin-left="0cm" fo:margin-right="0cm" fo:margin-top="0cm" fo:margin-bottom="0cm" style:vertical-pos="middle" style:vertical-rel="baseline"/>
    </style:style>
    <style:style style:family="text" style:name="T453">
      <style:text-properties fo:font-size="8pt"/>
    </style:style>
    <style:style style:family="table-cell" style:name="ce19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69">
      <style:paragraph-properties/>
      <style:text-properties fo:font-family="Times New Roman" style:font-family-asian="Times New Roman" style:font-family-complex="Times New Roman" fo:font-size="1pt"/>
    </style:style>
    <style:style style:family="table-cell" style:name="ce19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70">
      <style:paragraph-properties/>
      <style:text-properties fo:font-family="Times New Roman" style:font-family-asian="Times New Roman" style:font-family-complex="Times New Roman" fo:font-size="1pt"/>
    </style:style>
    <style:style style:family="table-row" style:name="ro75">
      <style:table-row-properties style:min-row-height="5.578cm"/>
    </style:style>
    <style:style style:family="table-cell" style:name="ce19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71">
      <style:paragraph-properties/>
      <style:text-properties fo:font-family="Times New Roman" style:font-family-asian="Times New Roman" style:font-family-complex="Times New Roman" fo:font-size="10pt"/>
    </style:style>
    <style:style style:parent-style-name="TableParagraph" style:family="paragraph" style:name="P472">
      <style:paragraph-properties/>
      <style:text-properties fo:font-family="Times New Roman" style:font-family-asian="Times New Roman" style:font-family-complex="Times New Roman" fo:font-size="10pt"/>
    </style:style>
    <style:style style:parent-style-name="TableParagraph" style:family="paragraph" style:name="P473">
      <style:paragraph-properties/>
      <style:text-properties fo:font-family="Times New Roman" style:font-family-asian="Times New Roman" style:font-family-complex="Times New Roman" fo:font-size="10pt"/>
    </style:style>
    <style:style style:parent-style-name="TableParagraph" style:family="paragraph" style:name="P474">
      <style:paragraph-properties/>
      <style:text-properties fo:font-family="Times New Roman" style:font-family-asian="Times New Roman" style:font-family-complex="Times New Roman" fo:font-size="10pt"/>
    </style:style>
    <style:style style:parent-style-name="TableParagraph" style:family="paragraph" style:name="P475">
      <style:paragraph-properties/>
      <style:text-properties fo:font-family="Times New Roman" style:font-family-asian="Times New Roman" style:font-family-complex="Times New Roman" fo:font-size="10pt"/>
    </style:style>
    <style:style style:parent-style-name="TableParagraph" style:family="paragraph" style:name="P476">
      <style:paragraph-properties fo:margin-top="5.85pt"/>
      <style:text-properties fo:font-family="Times New Roman" style:font-family-asian="Times New Roman" style:font-family-complex="Times New Roman" fo:font-size="10pt"/>
    </style:style>
    <style:style style:parent-style-name="TableParagraph" style:family="paragraph" style:name="P477">
      <style:paragraph-properties fo:line-height="8pt" fo:margin-left="0.4833cm"/>
      <style:text-properties fo:font-family="Times New Roman" style:font-family-asian="Times New Roman" style:font-family-complex="Times New Roman" fo:font-size="8pt"/>
    </style:style>
    <style:style style:family="text" style:name="T454">
      <style:text-properties fo:font-size="8pt"/>
    </style:style>
    <style:style style:family="graphic" style:name="gr555">
      <style:graphic-properties fo:margin-left="0cm" fo:margin-right="0cm" fo:margin-top="0cm" fo:margin-bottom="0cm" style:vertical-pos="middle" style:vertical-rel="baseline"/>
    </style:style>
    <style:style style:family="graphic" style:name="gr556">
      <style:graphic-properties draw:fill-color="#000000" draw:fill="solid" fo:margin-left="0cm" fo:margin-right="0cm" fo:margin-top="0cm" fo:margin-bottom="0cm" style:vertical-pos="middle" style:vertical-rel="baseline"/>
    </style:style>
    <style:style style:family="text" style:name="T455">
      <style:text-properties fo:font-size="8pt"/>
    </style:style>
    <style:style style:family="table-cell" style:name="ce19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78">
      <style:paragraph-properties fo:margin-top="0.4pt"/>
      <style:text-properties fo:font-family="Times New Roman" style:font-family-asian="Times New Roman" style:font-family-complex="Times New Roman" fo:font-size="1.5pt"/>
    </style:style>
    <style:style style:parent-style-name="TableParagraph" style:family="paragraph" style:name="P479">
      <style:paragraph-properties fo:margin-left="0.12cm"/>
      <style:text-properties fo:font-family="Times New Roman" style:font-family-asian="Times New Roman" style:font-family-complex="Times New Roman" fo:font-size="10pt"/>
    </style:style>
    <style:style style:family="text" style:name="T456">
      <style:text-properties fo:font-size="10pt"/>
    </style:style>
    <style:style style:parent-style-name="Graphics" style:family="graphic" style:name="gr557">
      <style:graphic-properties style:repeat="stretch" fo:margin-left="0cm" fo:margin-right="0cm" fo:margin-top="0cm" fo:margin-bottom="0cm" style:vertical-pos="middle" style:vertical-rel="baseline" fo:background-color="transparent"/>
    </style:style>
    <style:style style:family="text" style:name="T457">
      <style:text-properties fo:font-size="10pt"/>
    </style:style>
    <style:style style:parent-style-name="TableParagraph" style:family="paragraph" style:name="P480">
      <style:paragraph-properties fo:margin-top="0.45pt"/>
      <style:text-properties fo:font-family="Times New Roman" style:font-family-asian="Times New Roman" style:font-family-complex="Times New Roman" fo:font-size="4pt"/>
    </style:style>
    <style:style style:parent-style-name="TableParagraph" style:family="paragraph" style:name="P481">
      <style:paragraph-properties fo:line-height="8.15pt" fo:margin-left="0.1323cm"/>
      <style:text-properties fo:font-family="Times New Roman" style:font-family-asian="Times New Roman" style:font-family-complex="Times New Roman" fo:font-size="8pt"/>
    </style:style>
    <style:style style:family="text" style:name="T458">
      <style:text-properties fo:font-size="8pt"/>
    </style:style>
    <style:style style:parent-style-name="Graphics" style:family="graphic" style:name="gr558">
      <style:graphic-properties style:repeat="stretch" fo:margin-left="0cm" fo:margin-right="0cm" fo:margin-top="0cm" fo:margin-bottom="0cm" style:vertical-pos="middle" style:vertical-rel="baseline" fo:background-color="transparent"/>
    </style:style>
    <style:style style:family="text" style:name="T459">
      <style:text-properties fo:font-size="8pt"/>
    </style:style>
    <style:style style:parent-style-name="TableParagraph" style:family="paragraph" style:name="P482">
      <style:paragraph-properties fo:margin-top="0.45pt"/>
      <style:text-properties fo:font-family="Times New Roman" style:font-family-asian="Times New Roman" style:font-family-complex="Times New Roman" fo:font-size="4pt"/>
    </style:style>
    <style:style style:parent-style-name="TableParagraph" style:family="paragraph" style:name="P483">
      <style:paragraph-properties fo:line-height="8pt" fo:margin-left="0.1288cm"/>
      <style:text-properties fo:font-family="Times New Roman" style:font-family-asian="Times New Roman" style:font-family-complex="Times New Roman" fo:font-size="8pt"/>
    </style:style>
    <style:style style:family="text" style:name="T460">
      <style:text-properties fo:font-size="8pt"/>
    </style:style>
    <style:style style:parent-style-name="Graphics" style:family="graphic" style:name="gr559">
      <style:graphic-properties style:repeat="stretch" fo:margin-left="0cm" fo:margin-right="0cm" fo:margin-top="0cm" fo:margin-bottom="0cm" style:vertical-pos="middle" style:vertical-rel="baseline" fo:background-color="transparent"/>
    </style:style>
    <style:style style:family="text" style:name="T461">
      <style:text-properties fo:font-size="8pt"/>
    </style:style>
    <style:style style:parent-style-name="TableParagraph" style:family="paragraph" style:name="P484">
      <style:paragraph-properties fo:margin-bottom="0.05pt"/>
      <style:text-properties fo:font-family="Times New Roman" style:font-family-asian="Times New Roman" style:font-family-complex="Times New Roman" fo:font-size="4.5pt"/>
    </style:style>
    <style:style style:parent-style-name="TableParagraph" style:family="paragraph" style:name="P485">
      <style:paragraph-properties fo:margin-left="0.1288cm"/>
      <style:text-properties fo:font-family="Times New Roman" style:font-family-asian="Times New Roman" style:font-family-complex="Times New Roman" fo:font-size="10pt"/>
    </style:style>
    <style:style style:family="text" style:name="T462">
      <style:text-properties fo:font-size="10pt"/>
    </style:style>
    <style:style style:parent-style-name="Graphics" style:family="graphic" style:name="gr560">
      <style:graphic-properties style:repeat="stretch" fo:margin-left="0cm" fo:margin-right="0cm" fo:margin-top="0cm" fo:margin-bottom="0cm" style:vertical-pos="middle" style:vertical-rel="baseline" fo:background-color="transparent"/>
    </style:style>
    <style:style style:family="text" style:name="T463">
      <style:text-properties fo:font-size="10pt"/>
    </style:style>
    <style:style style:parent-style-name="TableParagraph" style:family="paragraph" style:name="P486">
      <style:paragraph-properties fo:margin-top="0.4pt"/>
      <style:text-properties fo:font-family="Times New Roman" style:font-family-asian="Times New Roman" style:font-family-complex="Times New Roman" fo:font-size="4pt"/>
    </style:style>
    <style:style style:parent-style-name="TableParagraph" style:family="paragraph" style:name="P487">
      <style:paragraph-properties fo:margin-left="0.1235cm"/>
      <style:text-properties fo:font-family="Times New Roman" style:font-family-asian="Times New Roman" style:font-family-complex="Times New Roman" fo:font-size="10pt"/>
    </style:style>
    <style:style style:family="text" style:name="T464">
      <style:text-properties fo:font-size="10pt"/>
    </style:style>
    <style:style style:parent-style-name="Graphics" style:family="graphic" style:name="gr561">
      <style:graphic-properties style:repeat="stretch" fo:margin-left="0cm" fo:margin-right="0cm" fo:margin-top="0cm" fo:margin-bottom="0cm" style:vertical-pos="middle" style:vertical-rel="baseline" fo:background-color="transparent"/>
    </style:style>
    <style:style style:family="text" style:name="T465">
      <style:text-properties fo:font-size="10pt"/>
    </style:style>
    <style:style style:family="table-cell" style:name="ce19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88">
      <style:paragraph-properties/>
      <style:text-properties fo:font-family="Times New Roman" style:font-family-asian="Times New Roman" style:font-family-complex="Times New Roman" fo:font-size="10pt"/>
    </style:style>
    <style:style style:parent-style-name="TableParagraph" style:family="paragraph" style:name="P489">
      <style:paragraph-properties/>
      <style:text-properties fo:font-family="Times New Roman" style:font-family-asian="Times New Roman" style:font-family-complex="Times New Roman" fo:font-size="10pt"/>
    </style:style>
    <style:style style:parent-style-name="TableParagraph" style:family="paragraph" style:name="P490">
      <style:paragraph-properties/>
      <style:text-properties fo:font-family="Times New Roman" style:font-family-asian="Times New Roman" style:font-family-complex="Times New Roman" fo:font-size="10pt"/>
    </style:style>
    <style:style style:parent-style-name="TableParagraph" style:family="paragraph" style:name="P491">
      <style:paragraph-properties/>
      <style:text-properties fo:font-family="Times New Roman" style:font-family-asian="Times New Roman" style:font-family-complex="Times New Roman" fo:font-size="10pt"/>
    </style:style>
    <style:style style:parent-style-name="TableParagraph" style:family="paragraph" style:name="P492">
      <style:paragraph-properties/>
      <style:text-properties fo:font-family="Times New Roman" style:font-family-asian="Times New Roman" style:font-family-complex="Times New Roman" fo:font-size="10pt"/>
    </style:style>
    <style:style style:parent-style-name="TableParagraph" style:family="paragraph" style:name="P493">
      <style:paragraph-properties fo:margin-top="5.7pt"/>
      <style:text-properties fo:font-family="Times New Roman" style:font-family-asian="Times New Roman" style:font-family-complex="Times New Roman" fo:font-size="10pt"/>
    </style:style>
    <style:style style:parent-style-name="TableParagraph" style:family="paragraph" style:name="P494">
      <style:paragraph-properties fo:line-height="8.15pt" fo:margin-left="0.5063cm"/>
      <style:text-properties fo:font-family="Times New Roman" style:font-family-asian="Times New Roman" style:font-family-complex="Times New Roman" fo:font-size="8pt"/>
    </style:style>
    <style:style style:family="text" style:name="T466">
      <style:text-properties fo:font-size="8pt"/>
    </style:style>
    <style:style style:parent-style-name="Graphics" style:family="graphic" style:name="gr562">
      <style:graphic-properties style:repeat="stretch" fo:margin-left="0cm" fo:margin-right="0cm" fo:margin-top="0cm" fo:margin-bottom="0cm" style:vertical-pos="middle" style:vertical-rel="baseline" fo:background-color="transparent"/>
    </style:style>
    <style:style style:family="text" style:name="T467">
      <style:text-properties fo:font-size="8pt"/>
    </style:style>
    <style:style style:family="table-cell" style:name="ce19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495">
      <style:paragraph-properties/>
      <style:text-properties fo:font-family="Times New Roman" style:font-family-asian="Times New Roman" style:font-family-complex="Times New Roman" fo:font-size="10pt"/>
    </style:style>
    <style:style style:parent-style-name="TableParagraph" style:family="paragraph" style:name="P496">
      <style:paragraph-properties/>
      <style:text-properties fo:font-family="Times New Roman" style:font-family-asian="Times New Roman" style:font-family-complex="Times New Roman" fo:font-size="10pt"/>
    </style:style>
    <style:style style:parent-style-name="TableParagraph" style:family="paragraph" style:name="P497">
      <style:paragraph-properties/>
      <style:text-properties fo:font-family="Times New Roman" style:font-family-asian="Times New Roman" style:font-family-complex="Times New Roman" fo:font-size="10pt"/>
    </style:style>
    <style:style style:parent-style-name="TableParagraph" style:family="paragraph" style:name="P498">
      <style:paragraph-properties/>
      <style:text-properties fo:font-family="Times New Roman" style:font-family-asian="Times New Roman" style:font-family-complex="Times New Roman" fo:font-size="10pt"/>
    </style:style>
    <style:style style:parent-style-name="TableParagraph" style:family="paragraph" style:name="P499">
      <style:paragraph-properties/>
      <style:text-properties fo:font-family="Times New Roman" style:font-family-asian="Times New Roman" style:font-family-complex="Times New Roman" fo:font-size="10pt"/>
    </style:style>
    <style:style style:parent-style-name="TableParagraph" style:family="paragraph" style:name="P500">
      <style:paragraph-properties fo:margin-top="5.85pt"/>
      <style:text-properties fo:font-family="Times New Roman" style:font-family-asian="Times New Roman" style:font-family-complex="Times New Roman" fo:font-size="10pt"/>
    </style:style>
    <style:style style:parent-style-name="TableParagraph" style:family="paragraph" style:name="P501">
      <style:paragraph-properties fo:line-height="8pt" fo:margin-left="1.565cm"/>
      <style:text-properties fo:font-family="Times New Roman" style:font-family-asian="Times New Roman" style:font-family-complex="Times New Roman" fo:font-size="8pt"/>
    </style:style>
    <style:style style:family="text" style:name="T468">
      <style:text-properties fo:font-size="8pt"/>
    </style:style>
    <style:style style:family="graphic" style:name="gr563">
      <style:graphic-properties fo:margin-left="0cm" fo:margin-right="0cm" fo:margin-top="0cm" fo:margin-bottom="0cm" style:vertical-pos="middle" style:vertical-rel="baseline"/>
    </style:style>
    <style:style style:family="graphic" style:name="gr564">
      <style:graphic-properties draw:fill-color="#000000" draw:fill="solid" fo:margin-left="0cm" fo:margin-right="0cm" fo:margin-top="0cm" fo:margin-bottom="0cm" style:vertical-pos="middle" style:vertical-rel="baseline"/>
    </style:style>
    <style:style style:family="text" style:name="T469">
      <style:text-properties fo:font-size="8pt"/>
    </style:style>
    <style:style style:family="table-cell" style:name="ce19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02">
      <style:paragraph-properties/>
      <style:text-properties fo:font-family="Times New Roman" style:font-family-asian="Times New Roman" style:font-family-complex="Times New Roman" fo:font-size="10pt"/>
    </style:style>
    <style:style style:parent-style-name="TableParagraph" style:family="paragraph" style:name="P503">
      <style:paragraph-properties/>
      <style:text-properties fo:font-family="Times New Roman" style:font-family-asian="Times New Roman" style:font-family-complex="Times New Roman" fo:font-size="10pt"/>
    </style:style>
    <style:style style:parent-style-name="TableParagraph" style:family="paragraph" style:name="P504">
      <style:paragraph-properties/>
      <style:text-properties fo:font-family="Times New Roman" style:font-family-asian="Times New Roman" style:font-family-complex="Times New Roman" fo:font-size="10pt"/>
    </style:style>
    <style:style style:parent-style-name="TableParagraph" style:family="paragraph" style:name="P505">
      <style:paragraph-properties/>
      <style:text-properties fo:font-family="Times New Roman" style:font-family-asian="Times New Roman" style:font-family-complex="Times New Roman" fo:font-size="10pt"/>
    </style:style>
    <style:style style:parent-style-name="TableParagraph" style:family="paragraph" style:name="P506">
      <style:paragraph-properties fo:margin-top="10.25pt"/>
      <style:text-properties fo:font-family="Times New Roman" style:font-family-asian="Times New Roman" style:font-family-complex="Times New Roman" fo:font-size="10pt"/>
    </style:style>
    <style:style style:parent-style-name="TableParagraph" style:family="paragraph" style:name="P507">
      <style:paragraph-properties fo:line-height="9.15pt" fo:margin-left="0.5433cm"/>
      <style:text-properties fo:font-family="Times New Roman" style:font-family-asian="Times New Roman" style:font-family-complex="Times New Roman" fo:font-size="9pt"/>
    </style:style>
    <style:style style:family="text" style:name="T470">
      <style:text-properties fo:font-size="9pt"/>
    </style:style>
    <style:style style:parent-style-name="Graphics" style:family="graphic" style:name="gr565">
      <style:graphic-properties style:repeat="stretch" fo:margin-left="0cm" fo:margin-right="0cm" fo:margin-top="0cm" fo:margin-bottom="0cm" style:vertical-pos="middle" style:vertical-rel="baseline" fo:background-color="transparent"/>
    </style:style>
    <style:style style:family="text" style:name="T471">
      <style:text-properties fo:font-size="9pt"/>
    </style:style>
    <style:style style:parent-style-name="TableParagraph" style:family="paragraph" style:name="P508">
      <style:paragraph-properties fo:margin-top="0.4pt"/>
      <style:text-properties fo:font-family="Times New Roman" style:font-family-asian="Times New Roman" style:font-family-complex="Times New Roman" fo:font-size="3.5pt"/>
    </style:style>
    <style:style style:parent-style-name="TableParagraph" style:family="paragraph" style:name="P509">
      <style:paragraph-properties fo:line-height="9.95pt" fo:margin-left="1.796cm"/>
      <style:text-properties fo:font-family="Times New Roman" style:font-family-asian="Times New Roman" style:font-family-complex="Times New Roman" fo:font-size="9.5pt"/>
    </style:style>
    <style:style style:family="text" style:name="T472">
      <style:text-properties fo:font-size="7.5pt"/>
    </style:style>
    <style:style style:family="graphic" style:name="gr566">
      <style:graphic-properties fo:margin-left="0cm" fo:margin-right="0cm" fo:margin-top="0cm" fo:margin-bottom="0cm" style:vertical-pos="middle" style:vertical-rel="baseline"/>
    </style:style>
    <style:style style:family="graphic" style:name="gr567">
      <style:graphic-properties draw:fill-color="#000000" draw:fill="solid" fo:margin-left="0cm" fo:margin-right="0cm" fo:margin-top="0cm" fo:margin-bottom="0cm" style:vertical-pos="middle" style:vertical-rel="baseline"/>
    </style:style>
    <style:style style:family="text" style:name="T473">
      <style:text-properties fo:font-size="7.5pt"/>
    </style:style>
    <style:style style:family="text" style:name="T474">
      <style:text-properties fo:font-size="7.5pt" fo:letter-spacing="-1.2pt"/>
    </style:style>
    <style:style style:family="text" style:name="T475">
      <style:text-properties fo:font-size="7.5pt" fo:letter-spacing="-1.2pt"/>
    </style:style>
    <style:style style:family="graphic" style:name="gr568">
      <style:graphic-properties fo:margin-left="0cm" fo:margin-right="0cm" fo:margin-top="0cm" fo:margin-bottom="0cm" style:vertical-pos="middle" style:vertical-rel="baseline"/>
    </style:style>
    <style:style style:family="graphic" style:name="gr569">
      <style:graphic-properties draw:fill-color="#000000" draw:fill="solid" fo:margin-left="0cm" fo:margin-right="0cm" fo:margin-top="0cm" fo:margin-bottom="0cm" style:vertical-pos="middle" style:vertical-rel="baseline"/>
    </style:style>
    <style:style style:family="text" style:name="T476">
      <style:text-properties fo:font-size="7.5pt" fo:letter-spacing="-1.2pt"/>
    </style:style>
    <style:style style:family="text" style:name="T477">
      <style:text-properties fo:font-size="7.5pt" fo:letter-spacing="-0.9pt"/>
    </style:style>
    <style:style style:family="text" style:name="T478">
      <style:text-properties fo:font-size="7.5pt" fo:letter-spacing="-0.9pt"/>
    </style:style>
    <style:style style:family="graphic" style:name="gr570">
      <style:graphic-properties fo:margin-left="0cm" fo:margin-right="0cm" fo:margin-top="0cm" fo:margin-bottom="0cm" style:vertical-pos="middle" style:vertical-rel="baseline"/>
    </style:style>
    <style:style style:family="graphic" style:name="gr571">
      <style:graphic-properties draw:fill-color="#000000" draw:fill="solid" fo:margin-left="0cm" fo:margin-right="0cm" fo:margin-top="0cm" fo:margin-bottom="0cm" style:vertical-pos="middle" style:vertical-rel="baseline"/>
    </style:style>
    <style:style style:family="text" style:name="T479">
      <style:text-properties fo:font-size="7.5pt" fo:letter-spacing="-0.9pt"/>
    </style:style>
    <style:style style:family="text" style:name="T480">
      <style:text-properties fo:font-size="9.5pt" fo:letter-spacing="-1.45pt"/>
    </style:style>
    <style:style style:family="text" style:name="T481">
      <style:text-properties fo:font-size="9.5pt" fo:letter-spacing="-1.45pt"/>
    </style:style>
    <style:style style:parent-style-name="Graphics" style:family="graphic" style:name="gr572">
      <style:graphic-properties style:repeat="stretch" fo:margin-left="0cm" fo:margin-right="0cm" fo:margin-top="0cm" fo:margin-bottom="0cm" style:vertical-pos="middle" style:vertical-rel="baseline" fo:background-color="transparent"/>
    </style:style>
    <style:style style:family="text" style:name="T482">
      <style:text-properties fo:font-size="9.5pt" fo:letter-spacing="-1.45pt"/>
    </style:style>
    <style:style style:family="table-cell" style:name="ce19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10">
      <style:paragraph-properties/>
      <style:text-properties fo:font-family="Times New Roman" style:font-family-asian="Times New Roman" style:font-family-complex="Times New Roman" fo:font-size="10pt"/>
    </style:style>
    <style:style style:parent-style-name="TableParagraph" style:family="paragraph" style:name="P511">
      <style:paragraph-properties/>
      <style:text-properties fo:font-family="Times New Roman" style:font-family-asian="Times New Roman" style:font-family-complex="Times New Roman" fo:font-size="10pt"/>
    </style:style>
    <style:style style:parent-style-name="TableParagraph" style:family="paragraph" style:name="P512">
      <style:paragraph-properties/>
      <style:text-properties fo:font-family="Times New Roman" style:font-family-asian="Times New Roman" style:font-family-complex="Times New Roman" fo:font-size="10pt"/>
    </style:style>
    <style:style style:parent-style-name="TableParagraph" style:family="paragraph" style:name="P513">
      <style:paragraph-properties/>
      <style:text-properties fo:font-family="Times New Roman" style:font-family-asian="Times New Roman" style:font-family-complex="Times New Roman" fo:font-size="10pt"/>
    </style:style>
    <style:style style:parent-style-name="TableParagraph" style:family="paragraph" style:name="P514">
      <style:paragraph-properties fo:margin-top="10.25pt"/>
      <style:text-properties fo:font-family="Times New Roman" style:font-family-asian="Times New Roman" style:font-family-complex="Times New Roman" fo:font-size="10pt"/>
    </style:style>
    <style:style style:parent-style-name="TableParagraph" style:family="paragraph" style:name="P515">
      <style:paragraph-properties fo:line-height="9.15pt" fo:margin-left="0.9596cm"/>
      <style:text-properties fo:font-family="Times New Roman" style:font-family-asian="Times New Roman" style:font-family-complex="Times New Roman" fo:font-size="9pt"/>
    </style:style>
    <style:style style:family="text" style:name="T483">
      <style:text-properties fo:font-size="9pt"/>
    </style:style>
    <style:style style:parent-style-name="Graphics" style:family="graphic" style:name="gr573">
      <style:graphic-properties style:repeat="stretch" fo:margin-left="0cm" fo:margin-right="0cm" fo:margin-top="0cm" fo:margin-bottom="0cm" style:vertical-pos="middle" style:vertical-rel="baseline" fo:background-color="transparent"/>
    </style:style>
    <style:style style:family="text" style:name="T484">
      <style:text-properties fo:font-size="9pt"/>
    </style:style>
    <style:style style:parent-style-name="TableParagraph" style:family="paragraph" style:name="P516">
      <style:paragraph-properties fo:margin-top="0.4pt"/>
      <style:text-properties fo:font-family="Times New Roman" style:font-family-asian="Times New Roman" style:font-family-complex="Times New Roman" fo:font-size="3.5pt"/>
    </style:style>
    <style:style style:parent-style-name="TableParagraph" style:family="paragraph" style:name="P517">
      <style:paragraph-properties fo:line-height="9.9pt" fo:margin-left="1.588cm"/>
      <style:text-properties fo:font-family="Times New Roman" style:font-family-asian="Times New Roman" style:font-family-complex="Times New Roman" fo:font-size="9.5pt"/>
    </style:style>
    <style:style style:family="text" style:name="T485">
      <style:text-properties fo:font-size="7.5pt"/>
    </style:style>
    <style:style style:family="graphic" style:name="gr574">
      <style:graphic-properties fo:margin-left="0cm" fo:margin-right="0cm" fo:margin-top="0cm" fo:margin-bottom="0cm" style:vertical-pos="middle" style:vertical-rel="baseline"/>
    </style:style>
    <style:style style:family="graphic" style:name="gr575">
      <style:graphic-properties draw:fill-color="#000000" draw:fill="solid" fo:margin-left="0cm" fo:margin-right="0cm" fo:margin-top="0cm" fo:margin-bottom="0cm" style:vertical-pos="middle" style:vertical-rel="baseline"/>
    </style:style>
    <style:style style:family="text" style:name="T486">
      <style:text-properties fo:font-size="7.5pt"/>
    </style:style>
    <style:style style:family="text" style:name="T487">
      <style:text-properties fo:font-size="9.5pt" fo:letter-spacing="-1.35pt"/>
    </style:style>
    <style:style style:family="text" style:name="T488">
      <style:text-properties fo:font-size="9.5pt" fo:letter-spacing="-1.35pt"/>
    </style:style>
    <style:style style:parent-style-name="Graphics" style:family="graphic" style:name="gr576">
      <style:graphic-properties style:repeat="stretch" fo:margin-left="0cm" fo:margin-right="0cm" fo:margin-top="0cm" fo:margin-bottom="0cm" style:vertical-pos="middle" style:vertical-rel="baseline" fo:background-color="transparent"/>
    </style:style>
    <style:style style:family="text" style:name="T489">
      <style:text-properties fo:font-size="9.5pt" fo:letter-spacing="-1.35pt"/>
    </style:style>
    <style:style style:family="table-row" style:name="ro76">
      <style:table-row-properties style:min-row-height="1.387cm"/>
    </style:style>
    <style:style style:family="table-cell" style:name="ce19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18">
      <style:paragraph-properties fo:margin-top="3.9pt" fo:margin-bottom="0.05pt"/>
      <style:text-properties fo:font-family="Times New Roman" style:font-family-asian="Times New Roman" style:font-family-complex="Times New Roman" fo:font-size="10pt"/>
    </style:style>
    <style:style style:parent-style-name="TableParagraph" style:family="paragraph" style:name="P519">
      <style:paragraph-properties fo:line-height="7.85pt" fo:margin-left="0.635cm"/>
      <style:text-properties fo:font-family="Times New Roman" style:font-family-asian="Times New Roman" style:font-family-complex="Times New Roman" fo:font-size="7.5pt"/>
    </style:style>
    <style:style style:family="text" style:name="T490">
      <style:text-properties fo:font-size="7.5pt"/>
    </style:style>
    <style:style style:parent-style-name="Graphics" style:family="graphic" style:name="gr577">
      <style:graphic-properties style:repeat="stretch" fo:margin-left="0cm" fo:margin-right="0cm" fo:margin-top="0cm" fo:margin-bottom="0cm" style:vertical-pos="middle" style:vertical-rel="baseline" fo:background-color="transparent"/>
    </style:style>
    <style:style style:family="text" style:name="T491">
      <style:text-properties fo:font-size="7.5pt"/>
    </style:style>
    <style:style style:family="table-cell" style:name="ce20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20">
      <style:paragraph-properties fo:margin-top="3.8pt"/>
      <style:text-properties fo:font-family="Times New Roman" style:font-family-asian="Times New Roman" style:font-family-complex="Times New Roman" fo:font-size="10pt"/>
    </style:style>
    <style:style style:parent-style-name="TableParagraph" style:family="paragraph" style:name="P521">
      <style:paragraph-properties fo:line-height="8.15pt" fo:margin-left="0.1658cm"/>
      <style:text-properties fo:font-family="Times New Roman" style:font-family-asian="Times New Roman" style:font-family-complex="Times New Roman" fo:font-size="8pt"/>
    </style:style>
    <style:style style:family="text" style:name="T492">
      <style:text-properties fo:font-size="8pt"/>
    </style:style>
    <style:style style:parent-style-name="Graphics" style:family="graphic" style:name="gr578">
      <style:graphic-properties style:repeat="stretch" fo:margin-left="0cm" fo:margin-right="0cm" fo:margin-top="0cm" fo:margin-bottom="0cm" style:vertical-pos="middle" style:vertical-rel="baseline" fo:background-color="transparent"/>
    </style:style>
    <style:style style:family="text" style:name="T493">
      <style:text-properties fo:font-size="8pt"/>
    </style:style>
    <style:style style:family="table-cell" style:name="ce20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22">
      <style:paragraph-properties fo:margin-top="0.5pt"/>
      <style:text-properties fo:font-family="Times New Roman" style:font-family-asian="Times New Roman" style:font-family-complex="Times New Roman" fo:font-size="1.5pt"/>
    </style:style>
    <style:style style:parent-style-name="TableParagraph" style:family="paragraph" style:name="P523">
      <style:paragraph-properties fo:margin-left="0.2787cm"/>
      <style:text-properties fo:font-family="Times New Roman" style:font-family-asian="Times New Roman" style:font-family-complex="Times New Roman" fo:font-size="10pt"/>
    </style:style>
    <style:style style:family="text" style:name="T494">
      <style:text-properties fo:font-size="10pt"/>
    </style:style>
    <style:style style:family="graphic" style:name="gr579">
      <style:graphic-properties style:wrap="run-through" fo:margin-left="0cm" fo:margin-right="0cm" fo:margin-top="0cm" fo:margin-bottom="0cm" style:vertical-pos="middle" style:vertical-rel="baseline"/>
    </style:style>
    <style:style style:parent-style-name="Graphics" style:family="graphic" style:name="gr580">
      <style:graphic-properties style:repeat="stretch" style:wrap="run-through" fo:margin-left="0cm" fo:margin-right="0cm" fo:margin-top="0cm" fo:margin-bottom="0cm" style:vertical-pos="middle" style:vertical-rel="baseline" fo:background-color="transparent"/>
    </style:style>
    <style:style style:family="graphic" style:name="gr581">
      <style:graphic-properties draw:fill-color="#000000" draw:fill="solid" style:wrap="run-through" fo:margin-left="0cm" fo:margin-right="0cm" fo:margin-top="0cm" fo:margin-bottom="0cm" style:vertical-pos="middle" style:vertical-rel="baseline"/>
    </style:style>
    <style:style style:family="text" style:name="T495">
      <style:text-properties fo:font-size="10pt"/>
    </style:style>
    <style:style style:parent-style-name="TableParagraph" style:family="paragraph" style:name="P524">
      <style:paragraph-properties fo:margin-top="0.4pt"/>
      <style:text-properties fo:font-family="Times New Roman" style:font-family-asian="Times New Roman" style:font-family-complex="Times New Roman" fo:font-size="2.5pt"/>
    </style:style>
    <style:style style:parent-style-name="TableParagraph" style:family="paragraph" style:name="P525">
      <style:paragraph-properties fo:line-height="8.15pt" fo:margin-left="0.1341cm" fo:margin-right="-0.02646cm"/>
      <style:text-properties fo:font-family="Times New Roman" style:font-family-asian="Times New Roman" style:font-family-complex="Times New Roman" fo:font-size="8pt"/>
    </style:style>
    <style:style style:family="text" style:name="T496">
      <style:text-properties fo:font-size="7.5pt"/>
    </style:style>
    <style:style style:family="graphic" style:name="gr582">
      <style:graphic-properties fo:margin-left="0cm" fo:margin-right="0cm" fo:margin-top="0cm" fo:margin-bottom="0cm" style:vertical-pos="middle" style:vertical-rel="baseline"/>
    </style:style>
    <style:style style:family="graphic" style:name="gr583">
      <style:graphic-properties draw:fill-color="#000000" draw:fill="solid" fo:margin-left="0cm" fo:margin-right="0cm" fo:margin-top="0cm" fo:margin-bottom="0cm" style:vertical-pos="middle" style:vertical-rel="baseline"/>
    </style:style>
    <style:style style:family="text" style:name="T497">
      <style:text-properties fo:font-size="7.5pt"/>
    </style:style>
    <style:style style:family="text" style:name="T498">
      <style:text-properties fo:font-size="7.5pt"/>
    </style:style>
    <style:style style:family="graphic" style:name="gr584">
      <style:graphic-properties fo:margin-left="0cm" fo:margin-right="0cm" fo:margin-top="0cm" fo:margin-bottom="0cm" style:vertical-pos="middle" style:vertical-rel="baseline"/>
    </style:style>
    <style:style style:family="graphic" style:name="gr585">
      <style:graphic-properties draw:fill-color="#000000" draw:fill="solid" fo:margin-left="0cm" fo:margin-right="0cm" fo:margin-top="0cm" fo:margin-bottom="0cm" style:vertical-pos="middle" style:vertical-rel="baseline"/>
    </style:style>
    <style:style style:family="text" style:name="T499">
      <style:text-properties fo:font-size="7.5pt"/>
    </style:style>
    <style:style style:family="text" style:name="T500">
      <style:text-properties fo:font-size="8pt"/>
    </style:style>
    <style:style style:family="graphic" style:name="gr586">
      <style:graphic-properties fo:margin-left="0cm" fo:margin-right="0cm" fo:margin-top="0cm" fo:margin-bottom="0cm" style:vertical-pos="middle" style:vertical-rel="baseline"/>
    </style:style>
    <style:style style:family="graphic" style:name="gr587">
      <style:graphic-properties draw:fill-color="#000000" draw:fill="solid" fo:margin-left="0cm" fo:margin-right="0cm" fo:margin-top="0cm" fo:margin-bottom="0cm" style:vertical-pos="middle" style:vertical-rel="baseline"/>
    </style:style>
    <style:style style:family="text" style:name="T501">
      <style:text-properties fo:font-size="8pt"/>
    </style:style>
    <style:style style:family="table-cell" style:name="ce20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26">
      <style:paragraph-properties/>
      <style:text-properties fo:font-family="Times New Roman" style:font-family-asian="Times New Roman" style:font-family-complex="Times New Roman" fo:font-size="1pt"/>
    </style:style>
    <style:style style:family="table-cell" style:name="ce20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27">
      <style:paragraph-properties/>
      <style:text-properties fo:font-family="Times New Roman" style:font-family-asian="Times New Roman" style:font-family-complex="Times New Roman" fo:font-size="1pt"/>
    </style:style>
    <style:style style:family="table-row" style:name="ro77">
      <style:table-row-properties style:min-row-height="0.9208cm"/>
    </style:style>
    <style:style style:family="table-cell" style:name="ce20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28">
      <style:paragraph-properties fo:margin-top="0.1pt"/>
      <style:text-properties fo:font-family="Times New Roman" style:font-family-asian="Times New Roman" style:font-family-complex="Times New Roman" fo:font-size="7.5pt"/>
    </style:style>
    <style:style style:parent-style-name="TableParagraph" style:family="paragraph" style:name="P529">
      <style:paragraph-properties fo:line-height="8.15pt" fo:margin-left="0.4745cm"/>
      <style:text-properties fo:font-family="Times New Roman" style:font-family-asian="Times New Roman" style:font-family-complex="Times New Roman" fo:font-size="8pt"/>
    </style:style>
    <style:style style:family="text" style:name="T502">
      <style:text-properties fo:font-size="7.5pt"/>
    </style:style>
    <style:style style:family="graphic" style:name="gr588">
      <style:graphic-properties fo:margin-left="0cm" fo:margin-right="0cm" fo:margin-top="0cm" fo:margin-bottom="0cm" style:vertical-pos="middle" style:vertical-rel="baseline"/>
    </style:style>
    <style:style style:family="graphic" style:name="gr589">
      <style:graphic-properties draw:fill-color="#000000" draw:fill="solid" fo:margin-left="0cm" fo:margin-right="0cm" fo:margin-top="0cm" fo:margin-bottom="0cm" style:vertical-pos="middle" style:vertical-rel="baseline"/>
    </style:style>
    <style:style style:family="text" style:name="T503">
      <style:text-properties fo:font-size="7.5pt"/>
    </style:style>
    <style:style style:family="text" style:name="T504">
      <style:text-properties fo:font-size="8pt"/>
    </style:style>
    <style:style style:family="graphic" style:name="gr590">
      <style:graphic-properties fo:margin-left="0cm" fo:margin-right="0cm" fo:margin-top="0cm" fo:margin-bottom="0cm" style:vertical-pos="middle" style:vertical-rel="baseline"/>
    </style:style>
    <style:style style:family="graphic" style:name="gr591">
      <style:graphic-properties draw:fill-color="#000000" draw:fill="solid" fo:margin-left="0cm" fo:margin-right="0cm" fo:margin-top="0cm" fo:margin-bottom="0cm" style:vertical-pos="middle" style:vertical-rel="baseline"/>
    </style:style>
    <style:style style:family="text" style:name="T505">
      <style:text-properties fo:font-size="8pt"/>
    </style:style>
    <style:style style:family="table-cell" style:name="ce20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30">
      <style:paragraph-properties fo:margin-top="0.4pt"/>
      <style:text-properties fo:font-family="Times New Roman" style:font-family-asian="Times New Roman" style:font-family-complex="Times New Roman" fo:font-size="1.5pt"/>
    </style:style>
    <style:style style:parent-style-name="TableParagraph" style:family="paragraph" style:name="P531">
      <style:paragraph-properties fo:margin-left="0.1446cm"/>
      <style:text-properties fo:font-family="Times New Roman" style:font-family-asian="Times New Roman" style:font-family-complex="Times New Roman" fo:font-size="10pt"/>
    </style:style>
    <style:style style:family="text" style:name="T506">
      <style:text-properties fo:font-size="10pt"/>
    </style:style>
    <style:style style:parent-style-name="Graphics" style:family="graphic" style:name="gr592">
      <style:graphic-properties style:repeat="stretch" fo:margin-left="0cm" fo:margin-right="0cm" fo:margin-top="0cm" fo:margin-bottom="0cm" style:vertical-pos="middle" style:vertical-rel="baseline" fo:background-color="transparent"/>
    </style:style>
    <style:style style:family="text" style:name="T507">
      <style:text-properties fo:font-size="10pt"/>
    </style:style>
    <style:style style:family="table-cell" style:name="ce20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32">
      <style:paragraph-properties fo:margin-top="0.1pt"/>
      <style:text-properties fo:font-family="Times New Roman" style:font-family-asian="Times New Roman" style:font-family-complex="Times New Roman" fo:font-size="7.5pt"/>
    </style:style>
    <style:style style:parent-style-name="TableParagraph" style:family="paragraph" style:name="P533">
      <style:paragraph-properties fo:line-height="8.15pt" fo:margin-left="0.5063cm"/>
      <style:text-properties fo:font-family="Times New Roman" style:font-family-asian="Times New Roman" style:font-family-complex="Times New Roman" fo:font-size="8pt"/>
    </style:style>
    <style:style style:family="text" style:name="T508">
      <style:text-properties fo:font-size="8pt"/>
    </style:style>
    <style:style style:parent-style-name="Graphics" style:family="graphic" style:name="gr593">
      <style:graphic-properties style:repeat="stretch" fo:margin-left="0cm" fo:margin-right="0cm" fo:margin-top="0cm" fo:margin-bottom="0cm" style:vertical-pos="middle" style:vertical-rel="baseline" fo:background-color="transparent"/>
    </style:style>
    <style:style style:family="text" style:name="T509">
      <style:text-properties fo:font-size="8pt"/>
    </style:style>
    <style:style style:family="table-cell" style:name="ce20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34">
      <style:paragraph-properties fo:margin-top="0.1pt"/>
      <style:text-properties fo:font-family="Times New Roman" style:font-family-asian="Times New Roman" style:font-family-complex="Times New Roman" fo:font-size="7.5pt"/>
    </style:style>
    <style:style style:parent-style-name="TableParagraph" style:family="paragraph" style:name="P535">
      <style:paragraph-properties fo:line-height="8.05pt" fo:margin-left="1.565cm"/>
      <style:text-properties fo:font-family="Times New Roman" style:font-family-asian="Times New Roman" style:font-family-complex="Times New Roman" fo:font-size="8pt"/>
    </style:style>
    <style:style style:family="text" style:name="T510">
      <style:text-properties fo:font-size="8pt"/>
    </style:style>
    <style:style style:family="graphic" style:name="gr594">
      <style:graphic-properties fo:margin-left="0cm" fo:margin-right="0cm" fo:margin-top="0cm" fo:margin-bottom="0cm" style:vertical-pos="middle" style:vertical-rel="baseline"/>
    </style:style>
    <style:style style:family="graphic" style:name="gr595">
      <style:graphic-properties draw:fill-color="#000000" draw:fill="solid" fo:margin-left="0cm" fo:margin-right="0cm" fo:margin-top="0cm" fo:margin-bottom="0cm" style:vertical-pos="middle" style:vertical-rel="baseline"/>
    </style:style>
    <style:style style:family="text" style:name="T511">
      <style:text-properties fo:font-size="8pt"/>
    </style:style>
    <style:style style:family="table-cell" style:name="ce20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36">
      <style:paragraph-properties fo:margin-top="0.5pt"/>
      <style:text-properties fo:font-family="Times New Roman" style:font-family-asian="Times New Roman" style:font-family-complex="Times New Roman" fo:font-size="1pt"/>
    </style:style>
    <style:style style:parent-style-name="TableParagraph" style:family="paragraph" style:name="P537">
      <style:paragraph-properties fo:line-height="9.35pt" fo:margin-left="0.5433cm"/>
      <style:text-properties fo:font-family="Times New Roman" style:font-family-asian="Times New Roman" style:font-family-complex="Times New Roman" fo:font-size="9pt"/>
    </style:style>
    <style:style style:family="text" style:name="T512">
      <style:text-properties fo:font-size="9pt"/>
    </style:style>
    <style:style style:parent-style-name="Graphics" style:family="graphic" style:name="gr596">
      <style:graphic-properties style:repeat="stretch" fo:margin-left="0cm" fo:margin-right="0cm" fo:margin-top="0cm" fo:margin-bottom="0cm" style:vertical-pos="middle" style:vertical-rel="baseline" fo:background-color="transparent"/>
    </style:style>
    <style:style style:family="text" style:name="T513">
      <style:text-properties fo:font-size="9pt"/>
    </style:style>
    <style:style style:parent-style-name="TableParagraph" style:family="paragraph" style:name="P538">
      <style:paragraph-properties fo:margin-top="0.3pt" fo:margin-bottom="0.05pt"/>
      <style:text-properties fo:font-family="Times New Roman" style:font-family-asian="Times New Roman" style:font-family-complex="Times New Roman" fo:font-size="3.5pt"/>
    </style:style>
    <style:style style:parent-style-name="TableParagraph" style:family="paragraph" style:name="P539">
      <style:paragraph-properties fo:line-height="9.85pt" fo:margin-left="1.796cm"/>
      <style:text-properties fo:font-family="Times New Roman" style:font-family-asian="Times New Roman" style:font-family-complex="Times New Roman" fo:font-size="9.5pt"/>
    </style:style>
    <style:style style:family="text" style:name="T514">
      <style:text-properties fo:font-size="7.5pt"/>
    </style:style>
    <style:style style:family="graphic" style:name="gr597">
      <style:graphic-properties fo:margin-left="0cm" fo:margin-right="0cm" fo:margin-top="0cm" fo:margin-bottom="0cm" style:vertical-pos="middle" style:vertical-rel="baseline"/>
    </style:style>
    <style:style style:family="graphic" style:name="gr598">
      <style:graphic-properties draw:fill-color="#000000" draw:fill="solid" fo:margin-left="0cm" fo:margin-right="0cm" fo:margin-top="0cm" fo:margin-bottom="0cm" style:vertical-pos="middle" style:vertical-rel="baseline"/>
    </style:style>
    <style:style style:family="text" style:name="T515">
      <style:text-properties fo:font-size="7.5pt"/>
    </style:style>
    <style:style style:family="text" style:name="T516">
      <style:text-properties fo:font-size="9.5pt" fo:letter-spacing="-1.95pt"/>
    </style:style>
    <style:style style:family="text" style:name="T517">
      <style:text-properties fo:font-size="9.5pt" fo:letter-spacing="-1.95pt"/>
    </style:style>
    <style:style style:family="graphic" style:name="gr599">
      <style:graphic-properties style:wrap="run-through" fo:margin-left="0cm" fo:margin-right="0cm" fo:margin-top="0cm" fo:margin-bottom="0cm" style:vertical-pos="middle" style:vertical-rel="baseline"/>
    </style:style>
    <style:style style:parent-style-name="Graphics" style:family="graphic" style:name="gr600">
      <style:graphic-properties style:repeat="stretch" style:wrap="run-through" fo:margin-left="0cm" fo:margin-right="0cm" fo:margin-top="0cm" fo:margin-bottom="0cm" style:vertical-pos="middle" style:vertical-rel="baseline" fo:background-color="transparent"/>
    </style:style>
    <style:style style:parent-style-name="Graphics" style:family="graphic" style:name="gr601">
      <style:graphic-properties style:repeat="stretch" style:wrap="run-through" fo:margin-left="0cm" fo:margin-right="0cm" fo:margin-top="0cm" fo:margin-bottom="0cm" style:vertical-pos="middle" style:vertical-rel="baseline" fo:background-color="transparent"/>
    </style:style>
    <style:style style:family="text" style:name="T518">
      <style:text-properties fo:font-size="9.5pt" fo:letter-spacing="-1.95pt"/>
    </style:style>
    <style:style style:family="table-cell" style:name="ce20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40">
      <style:paragraph-properties fo:margin-top="0.5pt"/>
      <style:text-properties fo:font-family="Times New Roman" style:font-family-asian="Times New Roman" style:font-family-complex="Times New Roman" fo:font-size="1pt"/>
    </style:style>
    <style:style style:parent-style-name="TableParagraph" style:family="paragraph" style:name="P541">
      <style:paragraph-properties fo:line-height="9.35pt" fo:margin-left="0.6456cm"/>
      <style:text-properties fo:font-family="Times New Roman" style:font-family-asian="Times New Roman" style:font-family-complex="Times New Roman" fo:font-size="9pt"/>
    </style:style>
    <style:style style:family="text" style:name="T519">
      <style:text-properties fo:font-size="9pt"/>
    </style:style>
    <style:style style:parent-style-name="Graphics" style:family="graphic" style:name="gr602">
      <style:graphic-properties style:repeat="stretch" fo:margin-left="0cm" fo:margin-right="0cm" fo:margin-top="0cm" fo:margin-bottom="0cm" style:vertical-pos="middle" style:vertical-rel="baseline" fo:background-color="transparent"/>
    </style:style>
    <style:style style:family="text" style:name="T520">
      <style:text-properties fo:font-size="9pt"/>
    </style:style>
    <style:style style:parent-style-name="TableParagraph" style:family="paragraph" style:name="P542">
      <style:paragraph-properties fo:margin-top="0.3pt" fo:margin-bottom="0.05pt"/>
      <style:text-properties fo:font-family="Times New Roman" style:font-family-asian="Times New Roman" style:font-family-complex="Times New Roman" fo:font-size="3.5pt"/>
    </style:style>
    <style:style style:parent-style-name="TableParagraph" style:family="paragraph" style:name="P543">
      <style:paragraph-properties fo:line-height="9.9pt" fo:margin-left="1.863cm"/>
      <style:text-properties fo:font-family="Times New Roman" style:font-family-asian="Times New Roman" style:font-family-complex="Times New Roman" fo:font-size="9.5pt"/>
    </style:style>
    <style:style style:family="text" style:name="T521">
      <style:text-properties fo:font-size="9.5pt"/>
    </style:style>
    <style:style style:parent-style-name="Graphics" style:family="graphic" style:name="gr603">
      <style:graphic-properties style:repeat="stretch" fo:margin-left="0cm" fo:margin-right="0cm" fo:margin-top="0cm" fo:margin-bottom="0cm" style:vertical-pos="middle" style:vertical-rel="baseline" fo:background-color="transparent"/>
    </style:style>
    <style:style style:family="text" style:name="T522">
      <style:text-properties fo:font-size="9.5pt"/>
    </style:style>
    <style:style style:family="table-row" style:name="ro78">
      <style:table-row-properties style:min-row-height="1.387cm"/>
    </style:style>
    <style:style style:family="table-cell" style:name="ce21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44">
      <style:paragraph-properties fo:margin-top="3.9pt"/>
      <style:text-properties fo:font-family="Times New Roman" style:font-family-asian="Times New Roman" style:font-family-complex="Times New Roman" fo:font-size="10pt"/>
    </style:style>
    <style:style style:parent-style-name="TableParagraph" style:family="paragraph" style:name="P545">
      <style:paragraph-properties fo:line-height="8pt" fo:margin-left="0.4745cm"/>
      <style:text-properties fo:font-family="Times New Roman" style:font-family-asian="Times New Roman" style:font-family-complex="Times New Roman" fo:font-size="8pt"/>
    </style:style>
    <style:style style:family="text" style:name="T523">
      <style:text-properties fo:font-size="8pt"/>
    </style:style>
    <style:style style:parent-style-name="Graphics" style:family="graphic" style:name="gr604">
      <style:graphic-properties style:repeat="stretch" fo:margin-left="0cm" fo:margin-right="0cm" fo:margin-top="0cm" fo:margin-bottom="0cm" style:vertical-pos="middle" style:vertical-rel="baseline" fo:background-color="transparent"/>
    </style:style>
    <style:style style:family="text" style:name="T524">
      <style:text-properties fo:font-size="8pt"/>
    </style:style>
    <style:style style:family="table-cell" style:name="ce21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46">
      <style:paragraph-properties fo:margin-top="0.45pt"/>
      <style:text-properties fo:font-family="Times New Roman" style:font-family-asian="Times New Roman" style:font-family-complex="Times New Roman" fo:font-size="1.5pt"/>
    </style:style>
    <style:style style:parent-style-name="TableParagraph" style:family="paragraph" style:name="P547">
      <style:paragraph-properties fo:margin-left="0.1288cm"/>
      <style:text-properties fo:font-family="Times New Roman" style:font-family-asian="Times New Roman" style:font-family-complex="Times New Roman" fo:font-size="10pt"/>
    </style:style>
    <style:style style:family="text" style:name="T525">
      <style:text-properties fo:font-size="10pt"/>
    </style:style>
    <style:style style:parent-style-name="Graphics" style:family="graphic" style:name="gr605">
      <style:graphic-properties style:repeat="stretch" fo:margin-left="0cm" fo:margin-right="0cm" fo:margin-top="0cm" fo:margin-bottom="0cm" style:vertical-pos="middle" style:vertical-rel="baseline" fo:background-color="transparent"/>
    </style:style>
    <style:style style:family="text" style:name="T526">
      <style:text-properties fo:font-size="10pt"/>
    </style:style>
    <style:style style:parent-style-name="TableParagraph" style:family="paragraph" style:name="P548">
      <style:paragraph-properties fo:margin-top="0.4pt" fo:margin-bottom="0.05pt"/>
      <style:text-properties fo:font-family="Times New Roman" style:font-family-asian="Times New Roman" style:font-family-complex="Times New Roman" fo:font-size="4pt"/>
    </style:style>
    <style:style style:parent-style-name="TableParagraph" style:family="paragraph" style:name="P549">
      <style:paragraph-properties fo:line-height="8pt" fo:margin-left="0.1288cm"/>
      <style:text-properties fo:font-family="Times New Roman" style:font-family-asian="Times New Roman" style:font-family-complex="Times New Roman" fo:font-size="7.5pt"/>
    </style:style>
    <style:style style:family="text" style:name="T527">
      <style:text-properties fo:font-size="7.5pt"/>
    </style:style>
    <style:style style:family="graphic" style:name="gr606">
      <style:graphic-properties fo:margin-left="0cm" fo:margin-right="0cm" fo:margin-top="0cm" fo:margin-bottom="0cm" style:vertical-pos="middle" style:vertical-rel="baseline"/>
    </style:style>
    <style:style style:family="graphic" style:name="gr607">
      <style:graphic-properties draw:fill-color="#000000" draw:fill="solid" fo:margin-left="0cm" fo:margin-right="0cm" fo:margin-top="0cm" fo:margin-bottom="0cm" style:vertical-pos="middle" style:vertical-rel="baseline"/>
    </style:style>
    <style:style style:family="text" style:name="T528">
      <style:text-properties fo:font-size="7.5pt"/>
    </style:style>
    <style:style style:family="text" style:name="T529">
      <style:text-properties fo:font-size="8pt"/>
    </style:style>
    <style:style style:family="graphic" style:name="gr608">
      <style:graphic-properties fo:margin-left="0cm" fo:margin-right="0cm" fo:margin-top="0cm" fo:margin-bottom="0cm" style:vertical-pos="middle" style:vertical-rel="baseline"/>
    </style:style>
    <style:style style:family="graphic" style:name="gr609">
      <style:graphic-properties draw:fill-color="#000000" draw:fill="solid" fo:margin-left="0cm" fo:margin-right="0cm" fo:margin-top="0cm" fo:margin-bottom="0cm" style:vertical-pos="middle" style:vertical-rel="baseline"/>
    </style:style>
    <style:style style:family="text" style:name="T530">
      <style:text-properties fo:font-size="8pt"/>
    </style:style>
    <style:style style:family="text" style:name="T531">
      <style:text-properties fo:font-size="7.5pt"/>
    </style:style>
    <style:style style:family="graphic" style:name="gr610">
      <style:graphic-properties fo:margin-left="0cm" fo:margin-right="0cm" fo:margin-top="0cm" fo:margin-bottom="0cm" style:vertical-pos="middle" style:vertical-rel="baseline"/>
    </style:style>
    <style:style style:family="graphic" style:name="gr611">
      <style:graphic-properties draw:fill-color="#000000" draw:fill="solid" fo:margin-left="0cm" fo:margin-right="0cm" fo:margin-top="0cm" fo:margin-bottom="0cm" style:vertical-pos="middle" style:vertical-rel="baseline"/>
    </style:style>
    <style:style style:family="text" style:name="T532">
      <style:text-properties fo:font-size="7.5pt"/>
    </style:style>
    <style:style style:family="text" style:name="T533">
      <style:text-properties fo:font-size="7.5pt"/>
    </style:style>
    <style:style style:family="graphic" style:name="gr612">
      <style:graphic-properties fo:margin-left="0cm" fo:margin-right="0cm" fo:margin-top="0cm" fo:margin-bottom="0cm" style:vertical-pos="middle" style:vertical-rel="baseline"/>
    </style:style>
    <style:style style:family="graphic" style:name="gr613">
      <style:graphic-properties draw:fill-color="#000000" draw:fill="solid" fo:margin-left="0cm" fo:margin-right="0cm" fo:margin-top="0cm" fo:margin-bottom="0cm" style:vertical-pos="middle" style:vertical-rel="baseline"/>
    </style:style>
    <style:style style:family="text" style:name="T534">
      <style:text-properties fo:font-size="7.5pt"/>
    </style:style>
    <style:style style:family="table-cell" style:name="ce21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50">
      <style:paragraph-properties fo:margin-top="3.9pt"/>
      <style:text-properties fo:font-family="Times New Roman" style:font-family-asian="Times New Roman" style:font-family-complex="Times New Roman" fo:font-size="10pt"/>
    </style:style>
    <style:style style:parent-style-name="TableParagraph" style:family="paragraph" style:name="P551">
      <style:paragraph-properties fo:line-height="8.15pt" fo:margin-left="0.5063cm"/>
      <style:text-properties fo:font-family="Times New Roman" style:font-family-asian="Times New Roman" style:font-family-complex="Times New Roman" fo:font-size="8pt"/>
    </style:style>
    <style:style style:family="text" style:name="T535">
      <style:text-properties fo:font-size="8pt"/>
    </style:style>
    <style:style style:parent-style-name="Graphics" style:family="graphic" style:name="gr614">
      <style:graphic-properties style:repeat="stretch" fo:margin-left="0cm" fo:margin-right="0cm" fo:margin-top="0cm" fo:margin-bottom="0cm" style:vertical-pos="middle" style:vertical-rel="baseline" fo:background-color="transparent"/>
    </style:style>
    <style:style style:family="text" style:name="T536">
      <style:text-properties fo:font-size="8pt"/>
    </style:style>
    <style:style style:family="table-cell" style:name="ce21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52">
      <style:paragraph-properties fo:margin-top="3.9pt"/>
      <style:text-properties fo:font-family="Times New Roman" style:font-family-asian="Times New Roman" style:font-family-complex="Times New Roman" fo:font-size="10pt"/>
    </style:style>
    <style:style style:parent-style-name="TableParagraph" style:family="paragraph" style:name="P553">
      <style:paragraph-properties fo:line-height="8pt" fo:margin-left="1.565cm"/>
      <style:text-properties fo:font-family="Times New Roman" style:font-family-asian="Times New Roman" style:font-family-complex="Times New Roman" fo:font-size="8pt"/>
    </style:style>
    <style:style style:family="text" style:name="T537">
      <style:text-properties fo:font-size="8pt"/>
    </style:style>
    <style:style style:family="graphic" style:name="gr615">
      <style:graphic-properties fo:margin-left="0cm" fo:margin-right="0cm" fo:margin-top="0cm" fo:margin-bottom="0cm" style:vertical-pos="middle" style:vertical-rel="baseline"/>
    </style:style>
    <style:style style:family="graphic" style:name="gr616">
      <style:graphic-properties draw:fill-color="#000000" draw:fill="solid" fo:margin-left="0cm" fo:margin-right="0cm" fo:margin-top="0cm" fo:margin-bottom="0cm" style:vertical-pos="middle" style:vertical-rel="baseline"/>
    </style:style>
    <style:style style:family="text" style:name="T538">
      <style:text-properties fo:font-size="8pt"/>
    </style:style>
    <style:style style:family="table-cell" style:name="ce21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54">
      <style:paragraph-properties fo:margin-top="0.25pt"/>
      <style:text-properties fo:font-family="Times New Roman" style:font-family-asian="Times New Roman" style:font-family-complex="Times New Roman" fo:font-size="7pt"/>
    </style:style>
    <style:style style:parent-style-name="TableParagraph" style:family="paragraph" style:name="P555">
      <style:paragraph-properties fo:line-height="9.35pt" fo:margin-left="0.3369cm"/>
      <style:text-properties fo:font-family="Times New Roman" style:font-family-asian="Times New Roman" style:font-family-complex="Times New Roman" fo:font-size="9pt"/>
    </style:style>
    <style:style style:family="text" style:name="T539">
      <style:text-properties fo:font-size="9pt"/>
    </style:style>
    <style:style style:parent-style-name="Graphics" style:family="graphic" style:name="gr617">
      <style:graphic-properties style:repeat="stretch" fo:margin-left="0cm" fo:margin-right="0cm" fo:margin-top="0cm" fo:margin-bottom="0cm" style:vertical-pos="middle" style:vertical-rel="baseline" fo:background-color="transparent"/>
    </style:style>
    <style:style style:family="text" style:name="T540">
      <style:text-properties fo:font-size="9pt"/>
    </style:style>
    <style:style style:parent-style-name="TableParagraph" style:family="paragraph" style:name="P556">
      <style:paragraph-properties fo:margin-top="0.3pt"/>
      <style:text-properties fo:font-family="Times New Roman" style:font-family-asian="Times New Roman" style:font-family-complex="Times New Roman" fo:font-size="3.5pt"/>
    </style:style>
    <style:style style:parent-style-name="TableParagraph" style:family="paragraph" style:name="P557">
      <style:paragraph-properties fo:line-height="9.9pt" fo:margin-left="1.969cm"/>
      <style:text-properties fo:font-family="Times New Roman" style:font-family-asian="Times New Roman" style:font-family-complex="Times New Roman" fo:font-size="9.5pt"/>
    </style:style>
    <style:style style:family="text" style:name="T541">
      <style:text-properties fo:font-size="9.5pt"/>
    </style:style>
    <style:style style:parent-style-name="Graphics" style:family="graphic" style:name="gr618">
      <style:graphic-properties style:repeat="stretch" fo:margin-left="0cm" fo:margin-right="0cm" fo:margin-top="0cm" fo:margin-bottom="0cm" style:vertical-pos="middle" style:vertical-rel="baseline" fo:background-color="transparent"/>
    </style:style>
    <style:style style:family="text" style:name="T542">
      <style:text-properties fo:font-size="9.5pt"/>
    </style:style>
    <style:style style:family="table-cell" style:name="ce21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58">
      <style:paragraph-properties fo:margin-top="0.25pt"/>
      <style:text-properties fo:font-family="Times New Roman" style:font-family-asian="Times New Roman" style:font-family-complex="Times New Roman" fo:font-size="7pt"/>
    </style:style>
    <style:style style:parent-style-name="TableParagraph" style:family="paragraph" style:name="P559">
      <style:paragraph-properties fo:line-height="9.35pt" fo:margin-left="0.6456cm"/>
      <style:text-properties fo:font-family="Times New Roman" style:font-family-asian="Times New Roman" style:font-family-complex="Times New Roman" fo:font-size="9pt"/>
    </style:style>
    <style:style style:family="text" style:name="T543">
      <style:text-properties fo:font-size="9pt"/>
    </style:style>
    <style:style style:parent-style-name="Graphics" style:family="graphic" style:name="gr619">
      <style:graphic-properties style:repeat="stretch" fo:margin-left="0cm" fo:margin-right="0cm" fo:margin-top="0cm" fo:margin-bottom="0cm" style:vertical-pos="middle" style:vertical-rel="baseline" fo:background-color="transparent"/>
    </style:style>
    <style:style style:family="text" style:name="T544">
      <style:text-properties fo:font-size="9pt"/>
    </style:style>
    <style:style style:parent-style-name="TableParagraph" style:family="paragraph" style:name="P560">
      <style:paragraph-properties fo:margin-top="0.3pt"/>
      <style:text-properties fo:font-family="Times New Roman" style:font-family-asian="Times New Roman" style:font-family-complex="Times New Roman" fo:font-size="3.5pt"/>
    </style:style>
    <style:style style:parent-style-name="TableParagraph" style:family="paragraph" style:name="P561">
      <style:paragraph-properties fo:line-height="9.8pt" fo:margin-left="1.863cm"/>
      <style:text-properties fo:font-family="Times New Roman" style:font-family-asian="Times New Roman" style:font-family-complex="Times New Roman" fo:font-size="7.5pt"/>
    </style:style>
    <style:style style:family="text" style:name="T545">
      <style:text-properties fo:font-size="8pt"/>
    </style:style>
    <style:style style:parent-style-name="Graphics" style:family="graphic" style:name="gr620">
      <style:graphic-properties style:repeat="stretch" fo:margin-left="0cm" fo:margin-right="0cm" fo:margin-top="0cm" fo:margin-bottom="0cm" style:vertical-pos="middle" style:vertical-rel="baseline" fo:background-color="transparent"/>
    </style:style>
    <style:style style:family="text" style:name="T546">
      <style:text-properties fo:font-size="8pt"/>
    </style:style>
    <style:style style:family="text" style:name="T547">
      <style:text-properties fo:font-size="9.5pt" fo:letter-spacing="-0.9pt"/>
    </style:style>
    <style:style style:family="text" style:name="T548">
      <style:text-properties fo:font-size="9.5pt" fo:letter-spacing="-0.9pt"/>
    </style:style>
    <style:style style:family="graphic" style:name="gr621">
      <style:graphic-properties fo:margin-left="0cm" fo:margin-right="0cm" fo:margin-top="0cm" fo:margin-bottom="0cm" style:vertical-pos="middle" style:vertical-rel="baseline"/>
    </style:style>
    <style:style style:family="graphic" style:name="gr622">
      <style:graphic-properties draw:fill-color="#000000" draw:fill="solid" fo:margin-left="0cm" fo:margin-right="0cm" fo:margin-top="0cm" fo:margin-bottom="0cm" style:vertical-pos="middle" style:vertical-rel="baseline"/>
    </style:style>
    <style:style style:family="text" style:name="T549">
      <style:text-properties fo:font-size="9.5pt" fo:letter-spacing="-0.9pt"/>
    </style:style>
    <style:style style:family="text" style:name="T550">
      <style:text-properties fo:font-size="7.5pt" fo:letter-spacing="-0.75pt"/>
    </style:style>
    <style:style style:family="text" style:name="T551">
      <style:text-properties fo:font-size="7.5pt" fo:letter-spacing="-0.75pt"/>
    </style:style>
    <style:style style:parent-style-name="Graphics" style:family="graphic" style:name="gr623">
      <style:graphic-properties style:repeat="stretch" fo:margin-left="0cm" fo:margin-right="0cm" fo:margin-top="0cm" fo:margin-bottom="0cm" style:vertical-pos="middle" style:vertical-rel="baseline" fo:background-color="transparent"/>
    </style:style>
    <style:style style:family="text" style:name="T552">
      <style:text-properties fo:font-size="7.5pt" fo:letter-spacing="-0.75pt"/>
    </style:style>
    <style:style style:family="table-row" style:name="ro79">
      <style:table-row-properties style:min-row-height="2.318cm"/>
    </style:style>
    <style:style style:family="table-cell" style:name="ce21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62">
      <style:paragraph-properties/>
      <style:text-properties fo:font-family="Times New Roman" style:font-family-asian="Times New Roman" style:font-family-complex="Times New Roman" fo:font-size="10pt"/>
    </style:style>
    <style:style style:parent-style-name="TableParagraph" style:family="paragraph" style:name="P563">
      <style:paragraph-properties fo:margin-top="5.65pt"/>
      <style:text-properties fo:font-family="Times New Roman" style:font-family-asian="Times New Roman" style:font-family-complex="Times New Roman" fo:font-size="10pt"/>
    </style:style>
    <style:style style:parent-style-name="TableParagraph" style:family="paragraph" style:name="P564">
      <style:paragraph-properties fo:line-height="8.05pt" fo:margin-left="0.4745cm"/>
      <style:text-properties fo:font-family="Times New Roman" style:font-family-asian="Times New Roman" style:font-family-complex="Times New Roman" fo:font-size="8pt"/>
    </style:style>
    <style:style style:family="text" style:name="T553">
      <style:text-properties fo:font-size="8pt"/>
    </style:style>
    <style:style style:parent-style-name="Graphics" style:family="graphic" style:name="gr624">
      <style:graphic-properties style:repeat="stretch" fo:margin-left="0cm" fo:margin-right="0cm" fo:margin-top="0cm" fo:margin-bottom="0cm" style:vertical-pos="middle" style:vertical-rel="baseline" fo:background-color="transparent"/>
    </style:style>
    <style:style style:family="text" style:name="T554">
      <style:text-properties fo:font-size="8pt"/>
    </style:style>
    <style:style style:family="table-cell" style:name="ce21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65">
      <style:paragraph-properties fo:margin-top="0.5pt"/>
      <style:text-properties fo:font-family="Times New Roman" style:font-family-asian="Times New Roman" style:font-family-complex="Times New Roman" fo:font-size="1.5pt"/>
    </style:style>
    <style:style style:parent-style-name="TableParagraph" style:family="paragraph" style:name="P566">
      <style:paragraph-properties fo:margin-left="0.1288cm"/>
      <style:text-properties fo:font-family="Times New Roman" style:font-family-asian="Times New Roman" style:font-family-complex="Times New Roman" fo:font-size="10pt"/>
    </style:style>
    <style:style style:family="text" style:name="T555">
      <style:text-properties fo:font-size="10pt"/>
    </style:style>
    <style:style style:parent-style-name="Graphics" style:family="graphic" style:name="gr625">
      <style:graphic-properties style:repeat="stretch" fo:margin-left="0cm" fo:margin-right="0cm" fo:margin-top="0cm" fo:margin-bottom="0cm" style:vertical-pos="middle" style:vertical-rel="baseline" fo:background-color="transparent"/>
    </style:style>
    <style:style style:family="text" style:name="T556">
      <style:text-properties fo:font-size="10pt"/>
    </style:style>
    <style:style style:parent-style-name="TableParagraph" style:family="paragraph" style:name="P567">
      <style:paragraph-properties fo:margin-top="0.4pt"/>
      <style:text-properties fo:font-family="Times New Roman" style:font-family-asian="Times New Roman" style:font-family-complex="Times New Roman" fo:font-size="4pt"/>
    </style:style>
    <style:style style:parent-style-name="TableParagraph" style:family="paragraph" style:name="P568">
      <style:paragraph-properties fo:line-height="7.9pt" fo:margin-left="0.1288cm"/>
      <style:text-properties fo:font-family="Times New Roman" style:font-family-asian="Times New Roman" style:font-family-complex="Times New Roman" fo:font-size="7.5pt"/>
    </style:style>
    <style:style style:family="text" style:name="T557">
      <style:text-properties fo:font-size="7.5pt"/>
    </style:style>
    <style:style style:parent-style-name="Graphics" style:family="graphic" style:name="gr626">
      <style:graphic-properties style:repeat="stretch" fo:margin-left="0cm" fo:margin-right="0cm" fo:margin-top="0cm" fo:margin-bottom="0cm" style:vertical-pos="middle" style:vertical-rel="baseline" fo:background-color="transparent"/>
    </style:style>
    <style:style style:family="text" style:name="T558">
      <style:text-properties fo:font-size="7.5pt"/>
    </style:style>
    <style:style style:family="table-cell" style:name="ce21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569">
      <style:paragraph-properties/>
      <style:text-properties fo:font-family="Times New Roman" style:font-family-asian="Times New Roman" style:font-family-complex="Times New Roman" fo:font-size="10pt"/>
    </style:style>
    <style:style style:parent-style-name="TableParagraph" style:family="paragraph" style:name="P570">
      <style:paragraph-properties fo:margin-top="5.5pt" fo:margin-bottom="0.05pt"/>
      <style:text-properties fo:font-family="Times New Roman" style:font-family-asian="Times New Roman" style:font-family-complex="Times New Roman" fo:font-size="10pt"/>
    </style:style>
    <style:style style:parent-style-name="TableParagraph" style:family="paragraph" style:name="P571">
      <style:paragraph-properties fo:line-height="8.15pt" fo:margin-left="0.1446cm"/>
      <style:text-properties fo:font-family="Times New Roman" style:font-family-asian="Times New Roman" style:font-family-complex="Times New Roman" fo:font-size="8pt"/>
    </style:style>
    <style:style style:family="text" style:name="T559">
      <style:text-properties fo:font-size="7.5pt"/>
    </style:style>
    <style:style style:family="graphic" style:name="gr627">
      <style:graphic-properties fo:margin-left="0cm" fo:margin-right="0cm" fo:margin-top="0cm" fo:margin-bottom="0cm" style:vertical-pos="middle" style:vertical-rel="baseline"/>
    </style:style>
    <style:style style:family="graphic" style:name="gr628">
      <style:graphic-properties draw:fill-color="#000000" draw:fill="solid" fo:margin-left="0cm" fo:margin-right="0cm" fo:margin-top="0cm" fo:margin-bottom="0cm" style:vertical-pos="middle" style:vertical-rel="baseline"/>
    </style:style>
    <style:style style:family="text" style:name="T560">
      <style:text-properties fo:font-size="7.5pt"/>
    </style:style>
    <style:style style:family="text" style:name="T561">
      <style:text-properties fo:font-size="7.5pt"/>
    </style:style>
    <style:style style:family="graphic" style:name="gr629">
      <style:graphic-properties fo:margin-left="0cm" fo:margin-right="0cm" fo:margin-top="0cm" fo:margin-bottom="0cm" style:vertical-pos="middle" style:vertical-rel="baseline"/>
    </style:style>
    <style:style style:family="graphic" style:name="gr630">
      <style:graphic-properties draw:fill-color="#000000" draw:fill="solid" fo:margin-left="0cm" fo:margin-right="0cm" fo:margin-top="0cm" fo:margin-bottom="0cm" style:vertical-pos="middle" style:vertical-rel="baseline"/>
    </style:style>
    <style:style style:family="text" style:name="T562">
      <style:text-properties fo:font-size="7.5pt"/>
    </style:style>
    <style:style style:family="text" style:name="T563">
      <style:text-properties fo:font-size="8pt"/>
    </style:style>
    <style:style style:family="graphic" style:name="gr631">
      <style:graphic-properties fo:margin-left="0cm" fo:margin-right="0cm" fo:margin-top="0cm" fo:margin-bottom="0cm" style:vertical-pos="middle" style:vertical-rel="baseline"/>
    </style:style>
    <style:style style:family="graphic" style:name="gr632">
      <style:graphic-properties draw:fill-color="#000000" draw:fill="solid" fo:margin-left="0cm" fo:margin-right="0cm" fo:margin-top="0cm" fo:margin-bottom="0cm" style:vertical-pos="middle" style:vertical-rel="baseline"/>
    </style:style>
    <style:style style:family="text" style:name="T564">
      <style:text-properties fo:font-size="8pt"/>
    </style:style>
    <style:style style:family="table-cell" style:name="ce219">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572">
      <style:paragraph-properties/>
      <style:text-properties fo:font-family="Times New Roman" style:font-family-asian="Times New Roman" style:font-family-complex="Times New Roman" fo:font-size="10pt"/>
    </style:style>
    <style:style style:parent-style-name="TableParagraph" style:family="paragraph" style:name="P573">
      <style:paragraph-properties fo:margin-top="5.65pt"/>
      <style:text-properties fo:font-family="Times New Roman" style:font-family-asian="Times New Roman" style:font-family-complex="Times New Roman" fo:font-size="10pt"/>
    </style:style>
    <style:style style:parent-style-name="TableParagraph" style:family="paragraph" style:name="P574">
      <style:paragraph-properties fo:line-height="7.9pt" fo:margin-left="1.589cm"/>
      <style:text-properties fo:font-family="Times New Roman" style:font-family-asian="Times New Roman" style:font-family-complex="Times New Roman" fo:font-size="7.5pt"/>
    </style:style>
    <style:style style:family="text" style:name="T565">
      <style:text-properties fo:font-size="7.5pt"/>
    </style:style>
    <style:style style:family="graphic" style:name="gr633">
      <style:graphic-properties fo:margin-left="0cm" fo:margin-right="0cm" fo:margin-top="0cm" fo:margin-bottom="0cm" style:vertical-pos="middle" style:vertical-rel="baseline"/>
    </style:style>
    <style:style style:family="graphic" style:name="gr634">
      <style:graphic-properties draw:fill-color="#000000" draw:fill="solid" fo:margin-left="0cm" fo:margin-right="0cm" fo:margin-top="0cm" fo:margin-bottom="0cm" style:vertical-pos="middle" style:vertical-rel="baseline"/>
    </style:style>
    <style:style style:family="text" style:name="T566">
      <style:text-properties fo:font-size="7.5pt"/>
    </style:style>
    <style:style style:family="table-cell" style:name="ce220">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575">
      <style:paragraph-properties fo:margin-top="10.05pt"/>
      <style:text-properties fo:font-family="Times New Roman" style:font-family-asian="Times New Roman" style:font-family-complex="Times New Roman" fo:font-size="10pt"/>
    </style:style>
    <style:style style:parent-style-name="TableParagraph" style:family="paragraph" style:name="P576">
      <style:paragraph-properties fo:line-height="9.15pt" fo:margin-left="0.5433cm"/>
      <style:text-properties fo:font-family="Times New Roman" style:font-family-asian="Times New Roman" style:font-family-complex="Times New Roman" fo:font-size="9pt"/>
    </style:style>
    <style:style style:family="text" style:name="T567">
      <style:text-properties fo:font-size="9pt"/>
    </style:style>
    <style:style style:parent-style-name="Graphics" style:family="graphic" style:name="gr635">
      <style:graphic-properties style:repeat="stretch" fo:margin-left="0cm" fo:margin-right="0cm" fo:margin-top="0cm" fo:margin-bottom="0cm" style:vertical-pos="middle" style:vertical-rel="baseline" fo:background-color="transparent"/>
    </style:style>
    <style:style style:family="text" style:name="T568">
      <style:text-properties fo:font-size="9pt"/>
    </style:style>
    <style:style style:parent-style-name="TableParagraph" style:family="paragraph" style:name="P577">
      <style:paragraph-properties fo:margin-top="0.4pt"/>
      <style:text-properties fo:font-family="Times New Roman" style:font-family-asian="Times New Roman" style:font-family-complex="Times New Roman" fo:font-size="3.5pt"/>
    </style:style>
    <style:style style:parent-style-name="TableParagraph" style:family="paragraph" style:name="P578">
      <style:paragraph-properties fo:line-height="9.9pt" fo:margin-left="1.76cm"/>
      <style:text-properties fo:font-family="Times New Roman" style:font-family-asian="Times New Roman" style:font-family-complex="Times New Roman" fo:font-size="9.5pt"/>
    </style:style>
    <style:style style:family="text" style:name="T569">
      <style:text-properties fo:font-size="9.5pt"/>
    </style:style>
    <style:style style:parent-style-name="Graphics" style:family="graphic" style:name="gr636">
      <style:graphic-properties style:repeat="stretch" fo:margin-left="0cm" fo:margin-right="0cm" fo:margin-top="0cm" fo:margin-bottom="0cm" style:vertical-pos="middle" style:vertical-rel="baseline" fo:background-color="transparent"/>
    </style:style>
    <style:style style:family="text" style:name="T570">
      <style:text-properties fo:font-size="9.5pt"/>
    </style:style>
    <style:style style:family="table-cell" style:name="ce221">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579">
      <style:paragraph-properties fo:margin-top="10.05pt"/>
      <style:text-properties fo:font-family="Times New Roman" style:font-family-asian="Times New Roman" style:font-family-complex="Times New Roman" fo:font-size="10pt"/>
    </style:style>
    <style:style style:parent-style-name="TableParagraph" style:family="paragraph" style:name="P580">
      <style:paragraph-properties fo:line-height="9.15pt" fo:margin-left="0.6456cm"/>
      <style:text-properties fo:font-family="Times New Roman" style:font-family-asian="Times New Roman" style:font-family-complex="Times New Roman" fo:font-size="9pt"/>
    </style:style>
    <style:style style:family="text" style:name="T571">
      <style:text-properties fo:font-size="9pt"/>
    </style:style>
    <style:style style:parent-style-name="Graphics" style:family="graphic" style:name="gr637">
      <style:graphic-properties style:repeat="stretch" fo:margin-left="0cm" fo:margin-right="0cm" fo:margin-top="0cm" fo:margin-bottom="0cm" style:vertical-pos="middle" style:vertical-rel="baseline" fo:background-color="transparent"/>
    </style:style>
    <style:style style:family="text" style:name="T572">
      <style:text-properties fo:font-size="9pt"/>
    </style:style>
    <style:style style:parent-style-name="TableParagraph" style:family="paragraph" style:name="P581">
      <style:paragraph-properties fo:margin-top="0.4pt"/>
      <style:text-properties fo:font-family="Times New Roman" style:font-family-asian="Times New Roman" style:font-family-complex="Times New Roman" fo:font-size="3.5pt"/>
    </style:style>
    <style:style style:parent-style-name="TableParagraph" style:family="paragraph" style:name="P582">
      <style:paragraph-properties fo:line-height="9.9pt" fo:margin-left="1.863cm"/>
      <style:text-properties fo:font-family="Times New Roman" style:font-family-asian="Times New Roman" style:font-family-complex="Times New Roman" fo:font-size="9.5pt"/>
    </style:style>
    <style:style style:family="text" style:name="T573">
      <style:text-properties fo:font-size="9.5pt"/>
    </style:style>
    <style:style style:parent-style-name="Graphics" style:family="graphic" style:name="gr638">
      <style:graphic-properties style:repeat="stretch" fo:margin-left="0cm" fo:margin-right="0cm" fo:margin-top="0cm" fo:margin-bottom="0cm" style:vertical-pos="middle" style:vertical-rel="baseline" fo:background-color="transparent"/>
    </style:style>
    <style:style style:family="text" style:name="T574">
      <style:text-properties fo:font-size="9.5pt"/>
    </style:style>
    <style:style style:family="table-row" style:name="ro80">
      <style:table-row-properties style:min-row-height="1.418cm"/>
    </style:style>
    <style:style style:family="table-cell" style:name="ce222">
      <style:table-cell-properties fo:border-top="0.03528cm solid #000000" fo:border-bottom="none" fo:border-left="0.03528cm solid #000000" fo:border-right="0.03528cm solid #000000" fo:padding-top="0cm" fo:padding-bottom="0cm" fo:padding-left="0cm" fo:padding-right="0cm"/>
    </style:style>
    <style:style style:parent-style-name="TableParagraph" style:family="paragraph" style:name="P583">
      <style:paragraph-properties/>
      <style:text-properties fo:font-family="Times New Roman" style:font-family-asian="Times New Roman" style:font-family-complex="Times New Roman" fo:font-size="1pt"/>
    </style:style>
    <style:style style:family="table-cell" style:name="ce223">
      <style:table-cell-properties fo:border-top="none" fo:border-bottom="none" fo:border-left="0.03528cm solid #000000" fo:border-right="none" fo:padding-top="0cm" fo:padding-bottom="0cm" fo:padding-left="0cm" fo:padding-right="0cm"/>
    </style:style>
    <style:style style:parent-style-name="TableParagraph" style:family="paragraph" style:name="P584">
      <style:paragraph-properties/>
      <style:text-properties fo:font-family="Times New Roman" style:font-family-asian="Times New Roman" style:font-family-complex="Times New Roman" fo:font-size="1pt"/>
    </style:style>
    <style:style style:family="paragraph" style:name="P585">
      <style:paragraph-properties/>
      <style:text-properties fo:font-size="1pt"/>
    </style:style>
    <style:style style:family="text" style:name="T575">
      <style:text-properties fo:font-size="1pt"/>
    </style:style>
    <style:style style:parent-style-name="Graphics" style:family="graphic" style:name="gr639">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576">
      <style:text-properties fo:font-size="1pt"/>
    </style:style>
    <style:style style:parent-style-name="Graphics" style:family="graphic" style:name="gr640">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577">
      <style:text-properties fo:font-size="1pt"/>
    </style:style>
    <style:style style:parent-style-name="Graphics" style:family="graphic" style:name="gr641">
      <style:graphic-properties style:repeat="stretch" fo:margin-left="0cm" fo:margin-right="0cm" fo:margin-top="0cm" fo:margin-bottom="0cm" style:horizontal-pos="from-left" style:horizontal-rel="page" style:vertical-pos="from-top" style:vertical-rel="page" fo:background-color="transparent"/>
    </style:style>
    <style:style style:family="paragraph" style:name="P586">
      <style:paragraph-properties fo:margin-bottom="0pt"/>
      <style:text-properties fo:font-size="1pt"/>
    </style:style>
    <style:style style:master-page-name="MasterPage10" style:family="paragraph" style:name="P587">
      <style:paragraph-properties fo:line-height="100%" fo:margin-top="0.15pt" fo:margin-bottom="0pt"/>
      <style:text-properties fo:font-family="Times New Roman" fo:font-size="4pt"/>
    </style:style>
    <style:style style:family="paragraph" style:name="P590">
      <style:paragraph-properties fo:line-height="100%" fo:margin-left="0.5962cm" fo:margin-right="0cm" fo:text-indent="0cm"/>
      <style:text-properties fo:font-family="Times New Roman" fo:font-size="10pt"/>
    </style:style>
    <style:style style:family="text" style:name="T584">
      <style:text-properties fo:font-family="Times New Roman" fo:font-size="10pt"/>
    </style:style>
    <style:style style:parent-style-name="Graphics" style:family="graphic" style:name="gr657">
      <style:graphic-properties style:repeat="stretch" fo:margin-left="0cm" fo:margin-right="0cm" fo:margin-top="0cm" fo:margin-bottom="0cm" style:vertical-pos="middle" style:vertical-rel="baseline" fo:background-color="transparent"/>
    </style:style>
    <style:style style:family="text" style:name="T585">
      <style:text-properties fo:font-family="Times New Roman" fo:font-size="10pt"/>
    </style:style>
    <style:style style:family="paragraph" style:name="P591">
      <style:paragraph-properties fo:line-height="100%" fo:margin-top="0.25pt"/>
      <style:text-properties fo:font-family="Times New Roman" fo:font-size="4pt"/>
    </style:style>
    <style:style style:family="text" style:name="T586">
      <style:text-properties fo:font-family="Times New Roman" fo:font-size="4pt"/>
    </style:style>
    <style:style style:parent-style-name="Graphics" style:family="graphic" style:name="gr658">
      <style:graphic-properties style:repeat="stretch" fo:margin-left="0cm" fo:margin-right="0cm" fo:margin-top="0cm" fo:margin-bottom="0cm" style:horizontal-pos="from-left" style:horizontal-rel="page" style:vertical-pos="from-top" style:vertical-rel="paragraph" fo:background-color="transparent"/>
    </style:style>
    <style:style style:family="text" style:name="T587">
      <style:text-properties fo:font-family="Times New Roman" fo:font-size="4pt"/>
    </style:style>
    <style:style style:parent-style-name="Graphics" style:family="graphic" style:name="gr659">
      <style:graphic-properties style:repeat="stretch" fo:margin-left="0cm" fo:margin-right="0cm" fo:margin-top="0cm" fo:margin-bottom="0cm" style:horizontal-pos="from-left" style:horizontal-rel="page" style:vertical-pos="from-top" style:vertical-rel="paragraph" fo:background-color="transparent"/>
    </style:style>
    <style:style style:family="paragraph" style:name="P592">
      <style:paragraph-properties fo:line-height="100%" fo:margin-bottom="0pt"/>
      <style:text-properties fo:font-family="Times New Roman" fo:font-size="4pt"/>
    </style:style>
    <style:style style:master-page-name="MasterPage11" style:family="paragraph" style:name="P593">
      <style:paragraph-properties fo:line-height="100%" fo:margin-top="0.15pt" fo:margin-bottom="0pt"/>
      <style:text-properties fo:font-family="Times New Roman" fo:font-size="4pt"/>
    </style:style>
    <style:style style:family="paragraph" style:name="P596">
      <style:paragraph-properties fo:line-height="100%" fo:margin-left="0.5962cm" fo:margin-right="0cm" fo:text-indent="0cm"/>
      <style:text-properties fo:font-family="Times New Roman" fo:font-size="10pt"/>
    </style:style>
    <style:style style:family="text" style:name="T596">
      <style:text-properties fo:font-family="Times New Roman" fo:font-size="10pt"/>
    </style:style>
    <style:style style:parent-style-name="Graphics" style:family="graphic" style:name="gr679">
      <style:graphic-properties style:repeat="stretch" fo:margin-left="0cm" fo:margin-right="0cm" fo:margin-top="0cm" fo:margin-bottom="0cm" style:vertical-pos="middle" style:vertical-rel="baseline" fo:background-color="transparent"/>
    </style:style>
    <style:style style:family="text" style:name="T597">
      <style:text-properties fo:font-family="Times New Roman" fo:font-size="10pt"/>
    </style:style>
    <style:style style:family="paragraph" style:name="P597">
      <style:paragraph-properties fo:line-height="100%" fo:margin-bottom="0pt"/>
      <style:text-properties fo:font-family="Times New Roman" fo:font-size="10pt"/>
    </style:style>
    <style:style style:master-page-name="MasterPage12" style:family="table" style:name="ta17">
      <style:table-properties style:width="18.31cm" fo:margin-left="0.6315cm" table:align="left" style:use-optimal-column-width="true"/>
    </style:style>
    <style:style style:family="table-column" style:name="co48">
      <style:table-column-properties style:column-width="1.478cm" style:use-optimal-column-width="true"/>
    </style:style>
    <style:style style:family="table-column" style:name="co49">
      <style:table-column-properties style:column-width="5.149cm" style:use-optimal-column-width="true"/>
    </style:style>
    <style:style style:family="table-column" style:name="co50">
      <style:table-column-properties style:column-width="2.203cm" style:use-optimal-column-width="true"/>
    </style:style>
    <style:style style:family="table-column" style:name="co51">
      <style:table-column-properties style:column-width="0.9843cm" style:use-optimal-column-width="true"/>
    </style:style>
    <style:style style:family="table-column" style:name="co52">
      <style:table-column-properties style:column-width="2.33cm" style:use-optimal-column-width="true"/>
    </style:style>
    <style:style style:family="table-column" style:name="co53">
      <style:table-column-properties style:column-width="3.032cm" style:use-optimal-column-width="true"/>
    </style:style>
    <style:style style:family="table-column" style:name="co54">
      <style:table-column-properties style:column-width="3.129cm" style:use-optimal-column-width="true"/>
    </style:style>
    <style:style style:family="table-row" style:name="ro81">
      <style:table-row-properties style:min-row-height="0.9314cm"/>
    </style:style>
    <style:style style:family="table-cell" style:name="ce225">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598">
      <style:paragraph-properties/>
      <style:text-properties fo:font-family="Times New Roman" style:font-family-asian="Times New Roman" style:font-family-complex="Times New Roman" fo:font-size="1pt"/>
    </style:style>
    <style:style style:family="table-cell" style:name="ce226">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601">
      <style:paragraph-properties fo:margin-top="0.25pt"/>
      <style:text-properties fo:font-family="Times New Roman" style:font-family-asian="Times New Roman" style:font-family-complex="Times New Roman" fo:font-size="1.5pt"/>
    </style:style>
    <style:style style:parent-style-name="TableParagraph" style:family="paragraph" style:name="P602">
      <style:paragraph-properties fo:margin-left="0.1235cm"/>
      <style:text-properties fo:font-family="Times New Roman" style:font-family-asian="Times New Roman" style:font-family-complex="Times New Roman" fo:font-size="10pt"/>
    </style:style>
    <style:style style:family="text" style:name="T606">
      <style:text-properties fo:font-size="10pt"/>
    </style:style>
    <style:style style:parent-style-name="Graphics" style:family="graphic" style:name="gr699">
      <style:graphic-properties style:repeat="stretch" fo:margin-left="0cm" fo:margin-right="0cm" fo:margin-top="0cm" fo:margin-bottom="0cm" style:vertical-pos="middle" style:vertical-rel="baseline" fo:background-color="transparent"/>
    </style:style>
    <style:style style:family="text" style:name="T607">
      <style:text-properties fo:font-size="10pt"/>
    </style:style>
    <style:style style:family="table-cell" style:name="ce227">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603">
      <style:paragraph-properties/>
      <style:text-properties fo:font-family="Times New Roman" style:font-family-asian="Times New Roman" style:font-family-complex="Times New Roman" fo:font-size="1pt"/>
    </style:style>
    <style:style style:family="table-cell" style:name="ce228">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604">
      <style:paragraph-properties/>
      <style:text-properties fo:font-family="Times New Roman" style:font-family-asian="Times New Roman" style:font-family-complex="Times New Roman" fo:font-size="1pt"/>
    </style:style>
    <style:style style:family="table-cell" style:name="ce229">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605">
      <style:paragraph-properties/>
      <style:text-properties fo:font-family="Times New Roman" style:font-family-asian="Times New Roman" style:font-family-complex="Times New Roman" fo:font-size="1pt"/>
    </style:style>
    <style:style style:family="table-cell" style:name="ce230">
      <style:table-cell-properties fo:border-top="none" fo:border-bottom="0.03528cm solid #000000" fo:border-left="0.03528cm solid #000000" fo:border-right="0.03528cm solid #000000" fo:padding-top="0cm" fo:padding-bottom="0cm" fo:padding-left="0cm" fo:padding-right="0cm"/>
    </style:style>
    <style:style style:parent-style-name="TableParagraph" style:family="paragraph" style:name="P606">
      <style:paragraph-properties/>
      <style:text-properties fo:font-family="Times New Roman" style:font-family-asian="Times New Roman" style:font-family-complex="Times New Roman" fo:font-size="1pt"/>
    </style:style>
    <style:style style:family="table-row" style:name="ro82">
      <style:table-row-properties style:min-row-height="1.381cm"/>
    </style:style>
    <style:style style:family="table-cell" style:name="ce23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07">
      <style:paragraph-properties fo:margin-top="3.4pt" fo:margin-bottom="0.05pt"/>
      <style:text-properties fo:font-family="Times New Roman" style:font-family-asian="Times New Roman" style:font-family-complex="Times New Roman" fo:font-size="10pt"/>
    </style:style>
    <style:style style:parent-style-name="TableParagraph" style:family="paragraph" style:name="P608">
      <style:paragraph-properties fo:line-height="8pt" fo:margin-left="0.6403cm"/>
      <style:text-properties fo:font-family="Times New Roman" style:font-family-asian="Times New Roman" style:font-family-complex="Times New Roman" fo:font-size="8pt"/>
    </style:style>
    <style:style style:family="text" style:name="T608">
      <style:text-properties fo:font-size="8pt"/>
    </style:style>
    <style:style style:parent-style-name="Graphics" style:family="graphic" style:name="gr700">
      <style:graphic-properties style:repeat="stretch" fo:margin-left="0cm" fo:margin-right="0cm" fo:margin-top="0cm" fo:margin-bottom="0cm" style:vertical-pos="middle" style:vertical-rel="baseline" fo:background-color="transparent"/>
    </style:style>
    <style:style style:family="text" style:name="T609">
      <style:text-properties fo:font-size="8pt"/>
    </style:style>
    <style:style style:family="table-cell" style:name="ce23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09">
      <style:paragraph-properties fo:margin-top="0.4pt"/>
      <style:text-properties fo:font-family="Times New Roman" style:font-family-asian="Times New Roman" style:font-family-complex="Times New Roman" fo:font-size="5pt"/>
    </style:style>
    <style:style style:parent-style-name="TableParagraph" style:family="paragraph" style:name="P610">
      <style:paragraph-properties fo:margin-left="0.531cm"/>
      <style:text-properties fo:font-family="Times New Roman" style:font-family-asian="Times New Roman" style:font-family-complex="Times New Roman" fo:font-size="10pt"/>
    </style:style>
    <style:style style:family="text" style:name="T610">
      <style:text-properties fo:font-size="10pt"/>
    </style:style>
    <style:style style:parent-style-name="Graphics" style:family="graphic" style:name="gr701">
      <style:graphic-properties style:repeat="stretch" fo:margin-left="0cm" fo:margin-right="0cm" fo:margin-top="0cm" fo:margin-bottom="0cm" style:vertical-pos="middle" style:vertical-rel="baseline" fo:background-color="transparent"/>
    </style:style>
    <style:style style:family="text" style:name="T611">
      <style:text-properties fo:font-size="10pt"/>
    </style:style>
    <style:style style:family="table-cell" style:name="ce23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11">
      <style:paragraph-properties/>
      <style:text-properties fo:font-family="Times New Roman" style:font-family-asian="Times New Roman" style:font-family-complex="Times New Roman" fo:font-size="1.5pt"/>
    </style:style>
    <style:style style:parent-style-name="TableParagraph" style:family="paragraph" style:name="P612">
      <style:paragraph-properties fo:margin-left="0.2787cm"/>
      <style:text-properties fo:font-family="Times New Roman" style:font-family-asian="Times New Roman" style:font-family-complex="Times New Roman" fo:font-size="10pt"/>
    </style:style>
    <style:style style:family="text" style:name="T612">
      <style:text-properties fo:font-size="10pt"/>
    </style:style>
    <style:style style:family="graphic" style:name="gr702">
      <style:graphic-properties style:wrap="run-through" fo:margin-left="0cm" fo:margin-right="0cm" fo:margin-top="0cm" fo:margin-bottom="0cm" style:vertical-pos="middle" style:vertical-rel="baseline"/>
    </style:style>
    <style:style style:parent-style-name="Graphics" style:family="graphic" style:name="gr703">
      <style:graphic-properties style:repeat="stretch" style:wrap="run-through" fo:margin-left="0cm" fo:margin-right="0cm" fo:margin-top="0cm" fo:margin-bottom="0cm" style:vertical-pos="middle" style:vertical-rel="baseline" fo:background-color="transparent"/>
    </style:style>
    <style:style style:family="graphic" style:name="gr704">
      <style:graphic-properties draw:fill-color="#000000" draw:fill="solid" style:wrap="run-through" fo:margin-left="0cm" fo:margin-right="0cm" fo:margin-top="0cm" fo:margin-bottom="0cm" style:vertical-pos="middle" style:vertical-rel="baseline"/>
    </style:style>
    <style:style style:family="text" style:name="T613">
      <style:text-properties fo:font-size="10pt"/>
    </style:style>
    <style:style style:parent-style-name="TableParagraph" style:family="paragraph" style:name="P613">
      <style:paragraph-properties fo:margin-top="0.4pt"/>
      <style:text-properties fo:font-family="Times New Roman" style:font-family-asian="Times New Roman" style:font-family-complex="Times New Roman" fo:font-size="2.5pt"/>
    </style:style>
    <style:style style:parent-style-name="TableParagraph" style:family="paragraph" style:name="P614">
      <style:paragraph-properties fo:line-height="8.15pt" fo:margin-left="0.1341cm" fo:margin-right="-0.02646cm"/>
      <style:text-properties fo:font-family="Times New Roman" style:font-family-asian="Times New Roman" style:font-family-complex="Times New Roman" fo:font-size="8pt"/>
    </style:style>
    <style:style style:family="text" style:name="T614">
      <style:text-properties fo:font-size="7.5pt"/>
    </style:style>
    <style:style style:family="graphic" style:name="gr705">
      <style:graphic-properties fo:margin-left="0cm" fo:margin-right="0cm" fo:margin-top="0cm" fo:margin-bottom="0cm" style:vertical-pos="middle" style:vertical-rel="baseline"/>
    </style:style>
    <style:style style:family="graphic" style:name="gr706">
      <style:graphic-properties draw:fill-color="#000000" draw:fill="solid" fo:margin-left="0cm" fo:margin-right="0cm" fo:margin-top="0cm" fo:margin-bottom="0cm" style:vertical-pos="middle" style:vertical-rel="baseline"/>
    </style:style>
    <style:style style:family="text" style:name="T615">
      <style:text-properties fo:font-size="7.5pt"/>
    </style:style>
    <style:style style:family="text" style:name="T616">
      <style:text-properties fo:font-size="7.5pt"/>
    </style:style>
    <style:style style:family="graphic" style:name="gr707">
      <style:graphic-properties fo:margin-left="0cm" fo:margin-right="0cm" fo:margin-top="0cm" fo:margin-bottom="0cm" style:vertical-pos="middle" style:vertical-rel="baseline"/>
    </style:style>
    <style:style style:family="graphic" style:name="gr708">
      <style:graphic-properties draw:fill-color="#000000" draw:fill="solid" fo:margin-left="0cm" fo:margin-right="0cm" fo:margin-top="0cm" fo:margin-bottom="0cm" style:vertical-pos="middle" style:vertical-rel="baseline"/>
    </style:style>
    <style:style style:family="text" style:name="T617">
      <style:text-properties fo:font-size="7.5pt"/>
    </style:style>
    <style:style style:family="text" style:name="T618">
      <style:text-properties fo:font-size="8pt"/>
    </style:style>
    <style:style style:family="graphic" style:name="gr709">
      <style:graphic-properties fo:margin-left="0cm" fo:margin-right="0cm" fo:margin-top="0cm" fo:margin-bottom="0cm" style:vertical-pos="middle" style:vertical-rel="baseline"/>
    </style:style>
    <style:style style:family="graphic" style:name="gr710">
      <style:graphic-properties draw:fill-color="#000000" draw:fill="solid" fo:margin-left="0cm" fo:margin-right="0cm" fo:margin-top="0cm" fo:margin-bottom="0cm" style:vertical-pos="middle" style:vertical-rel="baseline"/>
    </style:style>
    <style:style style:family="text" style:name="T619">
      <style:text-properties fo:font-size="8pt"/>
    </style:style>
    <style:style style:family="table-cell" style:name="ce23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15">
      <style:paragraph-properties/>
      <style:text-properties fo:font-family="Times New Roman" style:font-family-asian="Times New Roman" style:font-family-complex="Times New Roman" fo:font-size="1pt"/>
    </style:style>
    <style:style style:family="table-cell" style:name="ce23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16">
      <style:paragraph-properties/>
      <style:text-properties fo:font-family="Times New Roman" style:font-family-asian="Times New Roman" style:font-family-complex="Times New Roman" fo:font-size="1pt"/>
    </style:style>
    <style:style style:family="table-row" style:name="ro83">
      <style:table-row-properties style:min-row-height="3.715cm"/>
    </style:style>
    <style:style style:family="table-cell" style:name="ce23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17">
      <style:paragraph-properties/>
      <style:text-properties fo:font-family="Times New Roman" style:font-family-asian="Times New Roman" style:font-family-complex="Times New Roman" fo:font-size="10pt"/>
    </style:style>
    <style:style style:parent-style-name="TableParagraph" style:family="paragraph" style:name="P618">
      <style:paragraph-properties/>
      <style:text-properties fo:font-family="Times New Roman" style:font-family-asian="Times New Roman" style:font-family-complex="Times New Roman" fo:font-size="10pt"/>
    </style:style>
    <style:style style:parent-style-name="TableParagraph" style:family="paragraph" style:name="P619">
      <style:paragraph-properties/>
      <style:text-properties fo:font-family="Times New Roman" style:font-family-asian="Times New Roman" style:font-family-complex="Times New Roman" fo:font-size="10pt"/>
    </style:style>
    <style:style style:parent-style-name="TableParagraph" style:family="paragraph" style:name="P620">
      <style:paragraph-properties fo:margin-top="2pt"/>
      <style:text-properties fo:font-family="Times New Roman" style:font-family-asian="Times New Roman" style:font-family-complex="Times New Roman" fo:font-size="10pt"/>
    </style:style>
    <style:style style:parent-style-name="TableParagraph" style:family="paragraph" style:name="P621">
      <style:paragraph-properties fo:line-height="8.05pt" fo:margin-left="0.4869cm"/>
      <style:text-properties fo:font-family="Times New Roman" style:font-family-asian="Times New Roman" style:font-family-complex="Times New Roman" fo:font-size="7.5pt"/>
    </style:style>
    <style:style style:family="text" style:name="T620">
      <style:text-properties fo:font-size="8pt"/>
    </style:style>
    <style:style style:parent-style-name="Graphics" style:family="graphic" style:name="gr711">
      <style:graphic-properties style:repeat="stretch" fo:margin-left="0cm" fo:margin-right="0cm" fo:margin-top="0cm" fo:margin-bottom="0cm" style:vertical-pos="middle" style:vertical-rel="baseline" fo:background-color="transparent"/>
    </style:style>
    <style:style style:family="text" style:name="T621">
      <style:text-properties fo:font-size="8pt"/>
    </style:style>
    <style:style style:family="text" style:name="T622">
      <style:text-properties fo:font-size="7.5pt" fo:letter-spacing="0.25pt"/>
    </style:style>
    <style:style style:family="text" style:name="T623">
      <style:text-properties fo:font-size="7.5pt" fo:letter-spacing="0.25pt"/>
    </style:style>
    <style:style style:family="graphic" style:name="gr712">
      <style:graphic-properties fo:margin-left="0cm" fo:margin-right="0cm" fo:margin-top="0cm" fo:margin-bottom="0cm" style:vertical-pos="middle" style:vertical-rel="baseline"/>
    </style:style>
    <style:style style:family="graphic" style:name="gr713">
      <style:graphic-properties draw:fill-color="#000000" draw:fill="solid" fo:margin-left="0cm" fo:margin-right="0cm" fo:margin-top="0cm" fo:margin-bottom="0cm" style:vertical-pos="middle" style:vertical-rel="baseline"/>
    </style:style>
    <style:style style:family="text" style:name="T624">
      <style:text-properties fo:font-size="7.5pt" fo:letter-spacing="0.25pt"/>
    </style:style>
    <style:style style:family="table-cell" style:name="ce23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22">
      <style:paragraph-properties/>
      <style:text-properties fo:font-family="Times New Roman" style:font-family-asian="Times New Roman" style:font-family-complex="Times New Roman" fo:font-size="1.5pt"/>
    </style:style>
    <style:style style:parent-style-name="TableParagraph" style:family="paragraph" style:name="P623">
      <style:paragraph-properties fo:margin-left="0.1288cm"/>
      <style:text-properties fo:font-family="Times New Roman" style:font-family-asian="Times New Roman" style:font-family-complex="Times New Roman" fo:font-size="10pt"/>
    </style:style>
    <style:style style:family="text" style:name="T625">
      <style:text-properties fo:font-size="10pt"/>
    </style:style>
    <style:style style:parent-style-name="Graphics" style:family="graphic" style:name="gr714">
      <style:graphic-properties style:repeat="stretch" fo:margin-left="0cm" fo:margin-right="0cm" fo:margin-top="0cm" fo:margin-bottom="0cm" style:vertical-pos="middle" style:vertical-rel="baseline" fo:background-color="transparent"/>
    </style:style>
    <style:style style:family="text" style:name="T626">
      <style:text-properties fo:font-size="10pt"/>
    </style:style>
    <style:style style:parent-style-name="TableParagraph" style:family="paragraph" style:name="P624">
      <style:paragraph-properties fo:margin-top="0.05pt"/>
      <style:text-properties fo:font-family="Times New Roman" style:font-family-asian="Times New Roman" style:font-family-complex="Times New Roman" fo:font-size="4.5pt"/>
    </style:style>
    <style:style style:parent-style-name="TableParagraph" style:family="paragraph" style:name="P625">
      <style:paragraph-properties fo:margin-left="0.1235cm"/>
      <style:text-properties fo:font-family="Times New Roman" style:font-family-asian="Times New Roman" style:font-family-complex="Times New Roman" fo:font-size="10pt"/>
    </style:style>
    <style:style style:family="text" style:name="T627">
      <style:text-properties fo:font-size="10pt"/>
    </style:style>
    <style:style style:parent-style-name="Graphics" style:family="graphic" style:name="gr715">
      <style:graphic-properties style:repeat="stretch" fo:margin-left="0cm" fo:margin-right="0cm" fo:margin-top="0cm" fo:margin-bottom="0cm" style:vertical-pos="middle" style:vertical-rel="baseline" fo:background-color="transparent"/>
    </style:style>
    <style:style style:family="text" style:name="T628">
      <style:text-properties fo:font-size="10pt"/>
    </style:style>
    <style:style style:family="table-cell" style:name="ce23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26">
      <style:paragraph-properties/>
      <style:text-properties fo:font-family="Times New Roman" style:font-family-asian="Times New Roman" style:font-family-complex="Times New Roman" fo:font-size="10pt"/>
    </style:style>
    <style:style style:parent-style-name="TableParagraph" style:family="paragraph" style:name="P627">
      <style:paragraph-properties/>
      <style:text-properties fo:font-family="Times New Roman" style:font-family-asian="Times New Roman" style:font-family-complex="Times New Roman" fo:font-size="10pt"/>
    </style:style>
    <style:style style:parent-style-name="TableParagraph" style:family="paragraph" style:name="P628">
      <style:paragraph-properties/>
      <style:text-properties fo:font-family="Times New Roman" style:font-family-asian="Times New Roman" style:font-family-complex="Times New Roman" fo:font-size="10pt"/>
    </style:style>
    <style:style style:parent-style-name="TableParagraph" style:family="paragraph" style:name="P629">
      <style:paragraph-properties fo:margin-top="2pt"/>
      <style:text-properties fo:font-family="Times New Roman" style:font-family-asian="Times New Roman" style:font-family-complex="Times New Roman" fo:font-size="10pt"/>
    </style:style>
    <style:style style:parent-style-name="TableParagraph" style:family="paragraph" style:name="P630">
      <style:paragraph-properties fo:line-height="8pt" fo:margin-left="0.3651cm"/>
      <style:text-properties fo:font-family="Times New Roman" style:font-family-asian="Times New Roman" style:font-family-complex="Times New Roman" fo:font-size="8pt"/>
    </style:style>
    <style:style style:family="text" style:name="T629">
      <style:text-properties fo:font-size="8pt"/>
    </style:style>
    <style:style style:family="graphic" style:name="gr716">
      <style:graphic-properties fo:margin-left="0cm" fo:margin-right="0cm" fo:margin-top="0cm" fo:margin-bottom="0cm" style:vertical-pos="middle" style:vertical-rel="baseline"/>
    </style:style>
    <style:style style:family="graphic" style:name="gr717">
      <style:graphic-properties draw:fill-color="#000000" draw:fill="solid" fo:margin-left="0cm" fo:margin-right="0cm" fo:margin-top="0cm" fo:margin-bottom="0cm" style:vertical-pos="middle" style:vertical-rel="baseline"/>
    </style:style>
    <style:style style:family="text" style:name="T630">
      <style:text-properties fo:font-size="8pt"/>
    </style:style>
    <style:style style:family="table-cell" style:name="ce23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31">
      <style:paragraph-properties/>
      <style:text-properties fo:font-family="Times New Roman" style:font-family-asian="Times New Roman" style:font-family-complex="Times New Roman" fo:font-size="10pt"/>
    </style:style>
    <style:style style:parent-style-name="TableParagraph" style:family="paragraph" style:name="P632">
      <style:paragraph-properties/>
      <style:text-properties fo:font-family="Times New Roman" style:font-family-asian="Times New Roman" style:font-family-complex="Times New Roman" fo:font-size="10pt"/>
    </style:style>
    <style:style style:parent-style-name="TableParagraph" style:family="paragraph" style:name="P633">
      <style:paragraph-properties/>
      <style:text-properties fo:font-family="Times New Roman" style:font-family-asian="Times New Roman" style:font-family-complex="Times New Roman" fo:font-size="10pt"/>
    </style:style>
    <style:style style:parent-style-name="TableParagraph" style:family="paragraph" style:name="P634">
      <style:paragraph-properties fo:margin-top="2pt"/>
      <style:text-properties fo:font-family="Times New Roman" style:font-family-asian="Times New Roman" style:font-family-complex="Times New Roman" fo:font-size="10pt"/>
    </style:style>
    <style:style style:parent-style-name="TableParagraph" style:family="paragraph" style:name="P635">
      <style:paragraph-properties fo:line-height="7.9pt" fo:margin-left="1.589cm"/>
      <style:text-properties fo:font-family="Times New Roman" style:font-family-asian="Times New Roman" style:font-family-complex="Times New Roman" fo:font-size="7.5pt"/>
    </style:style>
    <style:style style:family="text" style:name="T631">
      <style:text-properties fo:font-size="7.5pt"/>
    </style:style>
    <style:style style:family="graphic" style:name="gr718">
      <style:graphic-properties fo:margin-left="0cm" fo:margin-right="0cm" fo:margin-top="0cm" fo:margin-bottom="0cm" style:vertical-pos="middle" style:vertical-rel="baseline"/>
    </style:style>
    <style:style style:family="graphic" style:name="gr719">
      <style:graphic-properties draw:fill-color="#000000" draw:fill="solid" fo:margin-left="0cm" fo:margin-right="0cm" fo:margin-top="0cm" fo:margin-bottom="0cm" style:vertical-pos="middle" style:vertical-rel="baseline"/>
    </style:style>
    <style:style style:family="text" style:name="T632">
      <style:text-properties fo:font-size="7.5pt"/>
    </style:style>
    <style:style style:family="table-cell" style:name="ce24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36">
      <style:paragraph-properties/>
      <style:text-properties fo:font-family="Times New Roman" style:font-family-asian="Times New Roman" style:font-family-complex="Times New Roman" fo:font-size="10pt"/>
    </style:style>
    <style:style style:parent-style-name="TableParagraph" style:family="paragraph" style:name="P637">
      <style:paragraph-properties/>
      <style:text-properties fo:font-family="Times New Roman" style:font-family-asian="Times New Roman" style:font-family-complex="Times New Roman" fo:font-size="10pt"/>
    </style:style>
    <style:style style:parent-style-name="TableParagraph" style:family="paragraph" style:name="P638">
      <style:paragraph-properties fo:margin-top="6.4pt" fo:margin-bottom="0.05pt"/>
      <style:text-properties fo:font-family="Times New Roman" style:font-family-asian="Times New Roman" style:font-family-complex="Times New Roman" fo:font-size="10pt"/>
    </style:style>
    <style:style style:parent-style-name="TableParagraph" style:family="paragraph" style:name="P639">
      <style:paragraph-properties fo:line-height="9.15pt" fo:margin-left="0.5433cm"/>
      <style:text-properties fo:font-family="Times New Roman" style:font-family-asian="Times New Roman" style:font-family-complex="Times New Roman" fo:font-size="9pt"/>
    </style:style>
    <style:style style:family="text" style:name="T633">
      <style:text-properties fo:font-size="9pt"/>
    </style:style>
    <style:style style:parent-style-name="Graphics" style:family="graphic" style:name="gr720">
      <style:graphic-properties style:repeat="stretch" fo:margin-left="0cm" fo:margin-right="0cm" fo:margin-top="0cm" fo:margin-bottom="0cm" style:vertical-pos="middle" style:vertical-rel="baseline" fo:background-color="transparent"/>
    </style:style>
    <style:style style:family="text" style:name="T634">
      <style:text-properties fo:font-size="9pt"/>
    </style:style>
    <style:style style:parent-style-name="TableParagraph" style:family="paragraph" style:name="P640">
      <style:paragraph-properties fo:margin-top="0.5pt"/>
      <style:text-properties fo:font-family="Times New Roman" style:font-family-asian="Times New Roman" style:font-family-complex="Times New Roman" fo:font-size="3.5pt"/>
    </style:style>
    <style:style style:parent-style-name="TableParagraph" style:family="paragraph" style:name="P641">
      <style:paragraph-properties fo:line-height="9.9pt" fo:margin-left="1.753cm"/>
      <style:text-properties fo:font-family="Times New Roman" style:font-family-asian="Times New Roman" style:font-family-complex="Times New Roman" fo:font-size="9.5pt"/>
    </style:style>
    <style:style style:family="text" style:name="T635">
      <style:text-properties fo:font-size="7.5pt"/>
    </style:style>
    <style:style style:parent-style-name="Graphics" style:family="graphic" style:name="gr721">
      <style:graphic-properties style:repeat="stretch" fo:margin-left="0cm" fo:margin-right="0cm" fo:margin-top="0cm" fo:margin-bottom="0cm" style:vertical-pos="middle" style:vertical-rel="baseline" fo:background-color="transparent"/>
    </style:style>
    <style:style style:family="text" style:name="T636">
      <style:text-properties fo:font-size="7.5pt"/>
    </style:style>
    <style:style style:family="text" style:name="T637">
      <style:text-properties fo:font-size="7.5pt" fo:letter-spacing="-0.05pt"/>
    </style:style>
    <style:style style:family="text" style:name="T638">
      <style:text-properties fo:font-size="7.5pt" fo:letter-spacing="-0.05pt"/>
    </style:style>
    <style:style style:family="graphic" style:name="gr722">
      <style:graphic-properties fo:margin-left="0cm" fo:margin-right="0cm" fo:margin-top="0cm" fo:margin-bottom="0cm" style:vertical-pos="middle" style:vertical-rel="baseline"/>
    </style:style>
    <style:style style:family="graphic" style:name="gr723">
      <style:graphic-properties draw:fill-color="#000000" draw:fill="solid" fo:margin-left="0cm" fo:margin-right="0cm" fo:margin-top="0cm" fo:margin-bottom="0cm" style:vertical-pos="middle" style:vertical-rel="baseline"/>
    </style:style>
    <style:style style:family="text" style:name="T639">
      <style:text-properties fo:font-size="7.5pt" fo:letter-spacing="-0.05pt"/>
    </style:style>
    <style:style style:family="text" style:name="T640">
      <style:text-properties fo:font-size="9.5pt" fo:letter-spacing="-1.6pt"/>
    </style:style>
    <style:style style:family="text" style:name="T641">
      <style:text-properties fo:font-size="9.5pt" fo:letter-spacing="-1.6pt"/>
    </style:style>
    <style:style style:parent-style-name="Graphics" style:family="graphic" style:name="gr724">
      <style:graphic-properties style:repeat="stretch" fo:margin-left="0cm" fo:margin-right="0cm" fo:margin-top="0cm" fo:margin-bottom="0cm" style:vertical-pos="middle" style:vertical-rel="baseline" fo:background-color="transparent"/>
    </style:style>
    <style:style style:family="text" style:name="T642">
      <style:text-properties fo:font-size="9.5pt" fo:letter-spacing="-1.6pt"/>
    </style:style>
    <style:style style:family="table-cell" style:name="ce24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42">
      <style:paragraph-properties/>
      <style:text-properties fo:font-family="Times New Roman" style:font-family-asian="Times New Roman" style:font-family-complex="Times New Roman" fo:font-size="10pt"/>
    </style:style>
    <style:style style:parent-style-name="TableParagraph" style:family="paragraph" style:name="P643">
      <style:paragraph-properties/>
      <style:text-properties fo:font-family="Times New Roman" style:font-family-asian="Times New Roman" style:font-family-complex="Times New Roman" fo:font-size="10pt"/>
    </style:style>
    <style:style style:parent-style-name="TableParagraph" style:family="paragraph" style:name="P644">
      <style:paragraph-properties fo:margin-top="6.4pt" fo:margin-bottom="0.05pt"/>
      <style:text-properties fo:font-family="Times New Roman" style:font-family-asian="Times New Roman" style:font-family-complex="Times New Roman" fo:font-size="10pt"/>
    </style:style>
    <style:style style:parent-style-name="TableParagraph" style:family="paragraph" style:name="P645">
      <style:paragraph-properties fo:line-height="9.15pt" fo:margin-left="0.6456cm"/>
      <style:text-properties fo:font-family="Times New Roman" style:font-family-asian="Times New Roman" style:font-family-complex="Times New Roman" fo:font-size="9pt"/>
    </style:style>
    <style:style style:family="text" style:name="T643">
      <style:text-properties fo:font-size="9pt"/>
    </style:style>
    <style:style style:parent-style-name="Graphics" style:family="graphic" style:name="gr725">
      <style:graphic-properties style:repeat="stretch" fo:margin-left="0cm" fo:margin-right="0cm" fo:margin-top="0cm" fo:margin-bottom="0cm" style:vertical-pos="middle" style:vertical-rel="baseline" fo:background-color="transparent"/>
    </style:style>
    <style:style style:family="text" style:name="T644">
      <style:text-properties fo:font-size="9pt"/>
    </style:style>
    <style:style style:parent-style-name="TableParagraph" style:family="paragraph" style:name="P646">
      <style:paragraph-properties fo:margin-top="0.5pt"/>
      <style:text-properties fo:font-family="Times New Roman" style:font-family-asian="Times New Roman" style:font-family-complex="Times New Roman" fo:font-size="3.5pt"/>
    </style:style>
    <style:style style:parent-style-name="TableParagraph" style:family="paragraph" style:name="P647">
      <style:paragraph-properties fo:line-height="9.9pt" fo:margin-left="1.859cm"/>
      <style:text-properties fo:font-family="Times New Roman" style:font-family-asian="Times New Roman" style:font-family-complex="Times New Roman" fo:font-size="9.5pt"/>
    </style:style>
    <style:style style:family="text" style:name="T645">
      <style:text-properties fo:font-size="7.5pt"/>
    </style:style>
    <style:style style:parent-style-name="Graphics" style:family="graphic" style:name="gr726">
      <style:graphic-properties style:repeat="stretch" fo:margin-left="0cm" fo:margin-right="0cm" fo:margin-top="0cm" fo:margin-bottom="0cm" style:vertical-pos="middle" style:vertical-rel="baseline" fo:background-color="transparent"/>
    </style:style>
    <style:style style:family="text" style:name="T646">
      <style:text-properties fo:font-size="7.5pt"/>
    </style:style>
    <style:style style:family="text" style:name="T647">
      <style:text-properties fo:font-size="7.5pt" fo:letter-spacing="0.05pt"/>
    </style:style>
    <style:style style:family="text" style:name="T648">
      <style:text-properties fo:font-size="7.5pt" fo:letter-spacing="0.05pt"/>
    </style:style>
    <style:style style:family="graphic" style:name="gr727">
      <style:graphic-properties fo:margin-left="0cm" fo:margin-right="0cm" fo:margin-top="0cm" fo:margin-bottom="0cm" style:vertical-pos="middle" style:vertical-rel="baseline"/>
    </style:style>
    <style:style style:family="graphic" style:name="gr728">
      <style:graphic-properties draw:fill-color="#000000" draw:fill="solid" fo:margin-left="0cm" fo:margin-right="0cm" fo:margin-top="0cm" fo:margin-bottom="0cm" style:vertical-pos="middle" style:vertical-rel="baseline"/>
    </style:style>
    <style:style style:family="text" style:name="T649">
      <style:text-properties fo:font-size="7.5pt" fo:letter-spacing="0.05pt"/>
    </style:style>
    <style:style style:family="text" style:name="T650">
      <style:text-properties fo:font-size="9.5pt" fo:letter-spacing="-1.7pt"/>
    </style:style>
    <style:style style:family="text" style:name="T651">
      <style:text-properties fo:font-size="9.5pt" fo:letter-spacing="-1.7pt"/>
    </style:style>
    <style:style style:parent-style-name="Graphics" style:family="graphic" style:name="gr729">
      <style:graphic-properties style:repeat="stretch" fo:margin-left="0cm" fo:margin-right="0cm" fo:margin-top="0cm" fo:margin-bottom="0cm" style:vertical-pos="middle" style:vertical-rel="baseline" fo:background-color="transparent"/>
    </style:style>
    <style:style style:family="text" style:name="T652">
      <style:text-properties fo:font-size="9.5pt" fo:letter-spacing="-1.7pt"/>
    </style:style>
    <style:style style:family="table-row" style:name="ro84">
      <style:table-row-properties style:min-row-height="4.181cm"/>
    </style:style>
    <style:style style:family="table-cell" style:name="ce24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48">
      <style:paragraph-properties/>
      <style:text-properties fo:font-family="Times New Roman" style:font-family-asian="Times New Roman" style:font-family-complex="Times New Roman" fo:font-size="10pt"/>
    </style:style>
    <style:style style:parent-style-name="TableParagraph" style:family="paragraph" style:name="P649">
      <style:paragraph-properties/>
      <style:text-properties fo:font-family="Times New Roman" style:font-family-asian="Times New Roman" style:font-family-complex="Times New Roman" fo:font-size="10pt"/>
    </style:style>
    <style:style style:parent-style-name="TableParagraph" style:family="paragraph" style:name="P650">
      <style:paragraph-properties/>
      <style:text-properties fo:font-family="Times New Roman" style:font-family-asian="Times New Roman" style:font-family-complex="Times New Roman" fo:font-size="10pt"/>
    </style:style>
    <style:style style:parent-style-name="TableParagraph" style:family="paragraph" style:name="P651">
      <style:paragraph-properties fo:margin-top="8.6pt"/>
      <style:text-properties fo:font-family="Times New Roman" style:font-family-asian="Times New Roman" style:font-family-complex="Times New Roman" fo:font-size="10pt"/>
    </style:style>
    <style:style style:parent-style-name="TableParagraph" style:family="paragraph" style:name="P652">
      <style:paragraph-properties fo:line-height="8.05pt" fo:margin-left="0.4869cm"/>
      <style:text-properties fo:font-family="Times New Roman" style:font-family-asian="Times New Roman" style:font-family-complex="Times New Roman" fo:font-size="8pt"/>
    </style:style>
    <style:style style:family="text" style:name="T653">
      <style:text-properties fo:font-size="8pt"/>
    </style:style>
    <style:style style:parent-style-name="Graphics" style:family="graphic" style:name="gr730">
      <style:graphic-properties style:repeat="stretch" fo:margin-left="0cm" fo:margin-right="0cm" fo:margin-top="0cm" fo:margin-bottom="0cm" style:vertical-pos="middle" style:vertical-rel="baseline" fo:background-color="transparent"/>
    </style:style>
    <style:style style:family="text" style:name="T654">
      <style:text-properties fo:font-size="8pt"/>
    </style:style>
    <style:style style:family="table-cell" style:name="ce24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53">
      <style:paragraph-properties/>
      <style:text-properties fo:font-family="Times New Roman" style:font-family-asian="Times New Roman" style:font-family-complex="Times New Roman" fo:font-size="1pt"/>
    </style:style>
    <style:style style:family="table-cell" style:name="ce24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54">
      <style:paragraph-properties/>
      <style:text-properties fo:font-family="Times New Roman" style:font-family-asian="Times New Roman" style:font-family-complex="Times New Roman" fo:font-size="10pt"/>
    </style:style>
    <style:style style:parent-style-name="TableParagraph" style:family="paragraph" style:name="P655">
      <style:paragraph-properties/>
      <style:text-properties fo:font-family="Times New Roman" style:font-family-asian="Times New Roman" style:font-family-complex="Times New Roman" fo:font-size="10pt"/>
    </style:style>
    <style:style style:parent-style-name="TableParagraph" style:family="paragraph" style:name="P656">
      <style:paragraph-properties/>
      <style:text-properties fo:font-family="Times New Roman" style:font-family-asian="Times New Roman" style:font-family-complex="Times New Roman" fo:font-size="10pt"/>
    </style:style>
    <style:style style:parent-style-name="TableParagraph" style:family="paragraph" style:name="P657">
      <style:paragraph-properties fo:margin-top="8.6pt"/>
      <style:text-properties fo:font-family="Times New Roman" style:font-family-asian="Times New Roman" style:font-family-complex="Times New Roman" fo:font-size="10pt"/>
    </style:style>
    <style:style style:parent-style-name="TableParagraph" style:family="paragraph" style:name="P658">
      <style:paragraph-properties fo:line-height="8.05pt" fo:margin-left="0.3651cm"/>
      <style:text-properties fo:font-family="Times New Roman" style:font-family-asian="Times New Roman" style:font-family-complex="Times New Roman" fo:font-size="8pt"/>
    </style:style>
    <style:style style:family="text" style:name="T655">
      <style:text-properties fo:font-size="8pt"/>
    </style:style>
    <style:style style:family="graphic" style:name="gr731">
      <style:graphic-properties fo:margin-left="0cm" fo:margin-right="0cm" fo:margin-top="0cm" fo:margin-bottom="0cm" style:vertical-pos="middle" style:vertical-rel="baseline"/>
    </style:style>
    <style:style style:family="graphic" style:name="gr732">
      <style:graphic-properties draw:fill-color="#000000" draw:fill="solid" fo:margin-left="0cm" fo:margin-right="0cm" fo:margin-top="0cm" fo:margin-bottom="0cm" style:vertical-pos="middle" style:vertical-rel="baseline"/>
    </style:style>
    <style:style style:family="text" style:name="T656">
      <style:text-properties fo:font-size="8pt"/>
    </style:style>
    <style:style style:family="table-cell" style:name="ce24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59">
      <style:paragraph-properties/>
      <style:text-properties fo:font-family="Times New Roman" style:font-family-asian="Times New Roman" style:font-family-complex="Times New Roman" fo:font-size="10pt"/>
    </style:style>
    <style:style style:parent-style-name="TableParagraph" style:family="paragraph" style:name="P660">
      <style:paragraph-properties/>
      <style:text-properties fo:font-family="Times New Roman" style:font-family-asian="Times New Roman" style:font-family-complex="Times New Roman" fo:font-size="10pt"/>
    </style:style>
    <style:style style:parent-style-name="TableParagraph" style:family="paragraph" style:name="P661">
      <style:paragraph-properties/>
      <style:text-properties fo:font-family="Times New Roman" style:font-family-asian="Times New Roman" style:font-family-complex="Times New Roman" fo:font-size="10pt"/>
    </style:style>
    <style:style style:parent-style-name="TableParagraph" style:family="paragraph" style:name="P662">
      <style:paragraph-properties fo:margin-top="8.6pt" fo:margin-bottom="0.05pt"/>
      <style:text-properties fo:font-family="Times New Roman" style:font-family-asian="Times New Roman" style:font-family-complex="Times New Roman" fo:font-size="10pt"/>
    </style:style>
    <style:style style:parent-style-name="TableParagraph" style:family="paragraph" style:name="P663">
      <style:paragraph-properties fo:line-height="7.9pt" fo:margin-left="1.589cm"/>
      <style:text-properties fo:font-family="Times New Roman" style:font-family-asian="Times New Roman" style:font-family-complex="Times New Roman" fo:font-size="7.5pt"/>
    </style:style>
    <style:style style:family="text" style:name="T657">
      <style:text-properties fo:font-size="7.5pt"/>
    </style:style>
    <style:style style:family="graphic" style:name="gr733">
      <style:graphic-properties fo:margin-left="0cm" fo:margin-right="0cm" fo:margin-top="0cm" fo:margin-bottom="0cm" style:vertical-pos="middle" style:vertical-rel="baseline"/>
    </style:style>
    <style:style style:family="graphic" style:name="gr734">
      <style:graphic-properties draw:fill-color="#000000" draw:fill="solid" fo:margin-left="0cm" fo:margin-right="0cm" fo:margin-top="0cm" fo:margin-bottom="0cm" style:vertical-pos="middle" style:vertical-rel="baseline"/>
    </style:style>
    <style:style style:family="text" style:name="T658">
      <style:text-properties fo:font-size="7.5pt"/>
    </style:style>
    <style:style style:family="table-cell" style:name="ce24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64">
      <style:paragraph-properties/>
      <style:text-properties fo:font-family="Times New Roman" style:font-family-asian="Times New Roman" style:font-family-complex="Times New Roman" fo:font-size="10pt"/>
    </style:style>
    <style:style style:parent-style-name="TableParagraph" style:family="paragraph" style:name="P665">
      <style:paragraph-properties/>
      <style:text-properties fo:font-family="Times New Roman" style:font-family-asian="Times New Roman" style:font-family-complex="Times New Roman" fo:font-size="10pt"/>
    </style:style>
    <style:style style:parent-style-name="TableParagraph" style:family="paragraph" style:name="P666">
      <style:paragraph-properties/>
      <style:text-properties fo:font-family="Times New Roman" style:font-family-asian="Times New Roman" style:font-family-complex="Times New Roman" fo:font-size="10pt"/>
    </style:style>
    <style:style style:parent-style-name="TableParagraph" style:family="paragraph" style:name="P667">
      <style:paragraph-properties fo:margin-top="1.5pt" fo:margin-bottom="0.05pt"/>
      <style:text-properties fo:font-family="Times New Roman" style:font-family-asian="Times New Roman" style:font-family-complex="Times New Roman" fo:font-size="10pt"/>
    </style:style>
    <style:style style:parent-style-name="TableParagraph" style:family="paragraph" style:name="P668">
      <style:paragraph-properties fo:line-height="9.15pt" fo:margin-left="0.5433cm"/>
      <style:text-properties fo:font-family="Times New Roman" style:font-family-asian="Times New Roman" style:font-family-complex="Times New Roman" fo:font-size="9pt"/>
    </style:style>
    <style:style style:family="text" style:name="T659">
      <style:text-properties fo:font-size="9pt"/>
    </style:style>
    <style:style style:parent-style-name="Graphics" style:family="graphic" style:name="gr735">
      <style:graphic-properties style:repeat="stretch" fo:margin-left="0cm" fo:margin-right="0cm" fo:margin-top="0cm" fo:margin-bottom="0cm" style:vertical-pos="middle" style:vertical-rel="baseline" fo:background-color="transparent"/>
    </style:style>
    <style:style style:family="text" style:name="T660">
      <style:text-properties fo:font-size="9pt"/>
    </style:style>
    <style:style style:parent-style-name="TableParagraph" style:family="paragraph" style:name="P669">
      <style:paragraph-properties fo:margin-top="0.5pt"/>
      <style:text-properties fo:font-family="Times New Roman" style:font-family-asian="Times New Roman" style:font-family-complex="Times New Roman" fo:font-size="3.5pt"/>
    </style:style>
    <style:style style:parent-style-name="TableParagraph" style:family="paragraph" style:name="P670">
      <style:paragraph-properties fo:line-height="9.9pt" fo:margin-left="1.76cm"/>
      <style:text-properties fo:font-family="Times New Roman" style:font-family-asian="Times New Roman" style:font-family-complex="Times New Roman" fo:font-size="9.5pt"/>
    </style:style>
    <style:style style:family="text" style:name="T661">
      <style:text-properties fo:font-size="9.5pt"/>
    </style:style>
    <style:style style:parent-style-name="Graphics" style:family="graphic" style:name="gr736">
      <style:graphic-properties style:repeat="stretch" fo:margin-left="0cm" fo:margin-right="0cm" fo:margin-top="0cm" fo:margin-bottom="0cm" style:vertical-pos="middle" style:vertical-rel="baseline" fo:background-color="transparent"/>
    </style:style>
    <style:style style:family="text" style:name="T662">
      <style:text-properties fo:font-size="9.5pt"/>
    </style:style>
    <style:style style:family="table-cell" style:name="ce24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71">
      <style:paragraph-properties/>
      <style:text-properties fo:font-family="Times New Roman" style:font-family-asian="Times New Roman" style:font-family-complex="Times New Roman" fo:font-size="10pt"/>
    </style:style>
    <style:style style:parent-style-name="TableParagraph" style:family="paragraph" style:name="P672">
      <style:paragraph-properties/>
      <style:text-properties fo:font-family="Times New Roman" style:font-family-asian="Times New Roman" style:font-family-complex="Times New Roman" fo:font-size="10pt"/>
    </style:style>
    <style:style style:parent-style-name="TableParagraph" style:family="paragraph" style:name="P673">
      <style:paragraph-properties/>
      <style:text-properties fo:font-family="Times New Roman" style:font-family-asian="Times New Roman" style:font-family-complex="Times New Roman" fo:font-size="10pt"/>
    </style:style>
    <style:style style:parent-style-name="TableParagraph" style:family="paragraph" style:name="P674">
      <style:paragraph-properties fo:margin-top="1.5pt" fo:margin-bottom="0.05pt"/>
      <style:text-properties fo:font-family="Times New Roman" style:font-family-asian="Times New Roman" style:font-family-complex="Times New Roman" fo:font-size="10pt"/>
    </style:style>
    <style:style style:parent-style-name="TableParagraph" style:family="paragraph" style:name="P675">
      <style:paragraph-properties fo:line-height="9.15pt" fo:margin-left="0.6456cm"/>
      <style:text-properties fo:font-family="Times New Roman" style:font-family-asian="Times New Roman" style:font-family-complex="Times New Roman" fo:font-size="9pt"/>
    </style:style>
    <style:style style:family="text" style:name="T663">
      <style:text-properties fo:font-size="9pt"/>
    </style:style>
    <style:style style:parent-style-name="Graphics" style:family="graphic" style:name="gr737">
      <style:graphic-properties style:repeat="stretch" fo:margin-left="0cm" fo:margin-right="0cm" fo:margin-top="0cm" fo:margin-bottom="0cm" style:vertical-pos="middle" style:vertical-rel="baseline" fo:background-color="transparent"/>
    </style:style>
    <style:style style:family="text" style:name="T664">
      <style:text-properties fo:font-size="9pt"/>
    </style:style>
    <style:style style:parent-style-name="TableParagraph" style:family="paragraph" style:name="P676">
      <style:paragraph-properties fo:margin-top="0.5pt"/>
      <style:text-properties fo:font-family="Times New Roman" style:font-family-asian="Times New Roman" style:font-family-complex="Times New Roman" fo:font-size="3.5pt"/>
    </style:style>
    <style:style style:parent-style-name="TableParagraph" style:family="paragraph" style:name="P677">
      <style:paragraph-properties fo:line-height="9.9pt" fo:margin-left="1.863cm"/>
      <style:text-properties fo:font-family="Times New Roman" style:font-family-asian="Times New Roman" style:font-family-complex="Times New Roman" fo:font-size="9.5pt"/>
    </style:style>
    <style:style style:family="text" style:name="T665">
      <style:text-properties fo:font-size="9.5pt"/>
    </style:style>
    <style:style style:parent-style-name="Graphics" style:family="graphic" style:name="gr738">
      <style:graphic-properties style:repeat="stretch" fo:margin-left="0cm" fo:margin-right="0cm" fo:margin-top="0cm" fo:margin-bottom="0cm" style:vertical-pos="middle" style:vertical-rel="baseline" fo:background-color="transparent"/>
    </style:style>
    <style:style style:family="text" style:name="T666">
      <style:text-properties fo:font-size="9.5pt"/>
    </style:style>
    <style:style style:family="table-row" style:name="ro85">
      <style:table-row-properties style:min-row-height="4.646cm"/>
    </style:style>
    <style:style style:family="table-cell" style:name="ce24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78">
      <style:paragraph-properties/>
      <style:text-properties fo:font-family="Times New Roman" style:font-family-asian="Times New Roman" style:font-family-complex="Times New Roman" fo:font-size="10pt"/>
    </style:style>
    <style:style style:parent-style-name="TableParagraph" style:family="paragraph" style:name="P679">
      <style:paragraph-properties/>
      <style:text-properties fo:font-family="Times New Roman" style:font-family-asian="Times New Roman" style:font-family-complex="Times New Roman" fo:font-size="10pt"/>
    </style:style>
    <style:style style:parent-style-name="TableParagraph" style:family="paragraph" style:name="P680">
      <style:paragraph-properties/>
      <style:text-properties fo:font-family="Times New Roman" style:font-family-asian="Times New Roman" style:font-family-complex="Times New Roman" fo:font-size="10pt"/>
    </style:style>
    <style:style style:parent-style-name="TableParagraph" style:family="paragraph" style:name="P681">
      <style:paragraph-properties/>
      <style:text-properties fo:font-family="Times New Roman" style:font-family-asian="Times New Roman" style:font-family-complex="Times New Roman" fo:font-size="10pt"/>
    </style:style>
    <style:style style:parent-style-name="TableParagraph" style:family="paragraph" style:name="P682">
      <style:paragraph-properties fo:margin-top="3.6pt" fo:margin-bottom="0.05pt"/>
      <style:text-properties fo:font-family="Times New Roman" style:font-family-asian="Times New Roman" style:font-family-complex="Times New Roman" fo:font-size="10pt"/>
    </style:style>
    <style:style style:parent-style-name="TableParagraph" style:family="paragraph" style:name="P683">
      <style:paragraph-properties fo:line-height="8.25pt" fo:margin-left="0.4869cm"/>
      <style:text-properties fo:font-family="Times New Roman" style:font-family-asian="Times New Roman" style:font-family-complex="Times New Roman" fo:font-size="8pt"/>
    </style:style>
    <style:style style:family="text" style:name="T667">
      <style:text-properties fo:font-size="8pt"/>
    </style:style>
    <style:style style:parent-style-name="Graphics" style:family="graphic" style:name="gr739">
      <style:graphic-properties style:repeat="stretch" fo:margin-left="0cm" fo:margin-right="0cm" fo:margin-top="0cm" fo:margin-bottom="0cm" style:vertical-pos="middle" style:vertical-rel="baseline" fo:background-color="transparent"/>
    </style:style>
    <style:style style:family="text" style:name="T668">
      <style:text-properties fo:font-size="8pt"/>
    </style:style>
    <style:style style:family="table-cell" style:name="ce24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84">
      <style:paragraph-properties/>
      <style:text-properties fo:font-family="Times New Roman" style:font-family-asian="Times New Roman" style:font-family-complex="Times New Roman" fo:font-size="10pt"/>
    </style:style>
    <style:style style:parent-style-name="TableParagraph" style:family="paragraph" style:name="P685">
      <style:paragraph-properties/>
      <style:text-properties fo:font-family="Times New Roman" style:font-family-asian="Times New Roman" style:font-family-complex="Times New Roman" fo:font-size="10pt"/>
    </style:style>
    <style:style style:parent-style-name="TableParagraph" style:family="paragraph" style:name="P686">
      <style:paragraph-properties/>
      <style:text-properties fo:font-family="Times New Roman" style:font-family-asian="Times New Roman" style:font-family-complex="Times New Roman" fo:font-size="10pt"/>
    </style:style>
    <style:style style:parent-style-name="TableParagraph" style:family="paragraph" style:name="P687">
      <style:paragraph-properties fo:margin-top="8.5pt"/>
      <style:text-properties fo:font-family="Times New Roman" style:font-family-asian="Times New Roman" style:font-family-complex="Times New Roman" fo:font-size="10pt"/>
    </style:style>
    <style:style style:parent-style-name="TableParagraph" style:family="paragraph" style:name="P688">
      <style:paragraph-properties fo:margin-left="0.1235cm"/>
      <style:text-properties fo:font-family="Times New Roman" style:font-family-asian="Times New Roman" style:font-family-complex="Times New Roman" fo:font-size="10pt"/>
    </style:style>
    <style:style style:family="text" style:name="T669">
      <style:text-properties fo:font-size="10pt"/>
    </style:style>
    <style:style style:parent-style-name="Graphics" style:family="graphic" style:name="gr740">
      <style:graphic-properties style:repeat="stretch" fo:margin-left="0cm" fo:margin-right="0cm" fo:margin-top="0cm" fo:margin-bottom="0cm" style:vertical-pos="middle" style:vertical-rel="baseline" fo:background-color="transparent"/>
    </style:style>
    <style:style style:family="text" style:name="T670">
      <style:text-properties fo:font-size="10pt"/>
    </style:style>
    <style:style style:family="table-cell" style:name="ce25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89">
      <style:paragraph-properties/>
      <style:text-properties fo:font-family="Times New Roman" style:font-family-asian="Times New Roman" style:font-family-complex="Times New Roman" fo:font-size="10pt"/>
    </style:style>
    <style:style style:parent-style-name="TableParagraph" style:family="paragraph" style:name="P690">
      <style:paragraph-properties/>
      <style:text-properties fo:font-family="Times New Roman" style:font-family-asian="Times New Roman" style:font-family-complex="Times New Roman" fo:font-size="10pt"/>
    </style:style>
    <style:style style:parent-style-name="TableParagraph" style:family="paragraph" style:name="P691">
      <style:paragraph-properties/>
      <style:text-properties fo:font-family="Times New Roman" style:font-family-asian="Times New Roman" style:font-family-complex="Times New Roman" fo:font-size="10pt"/>
    </style:style>
    <style:style style:parent-style-name="TableParagraph" style:family="paragraph" style:name="P692">
      <style:paragraph-properties/>
      <style:text-properties fo:font-family="Times New Roman" style:font-family-asian="Times New Roman" style:font-family-complex="Times New Roman" fo:font-size="10pt"/>
    </style:style>
    <style:style style:parent-style-name="TableParagraph" style:family="paragraph" style:name="P693">
      <style:paragraph-properties fo:margin-top="3.6pt" fo:margin-bottom="0.05pt"/>
      <style:text-properties fo:font-family="Times New Roman" style:font-family-asian="Times New Roman" style:font-family-complex="Times New Roman" fo:font-size="10pt"/>
    </style:style>
    <style:style style:parent-style-name="TableParagraph" style:family="paragraph" style:name="P694">
      <style:paragraph-properties fo:line-height="8.15pt" fo:margin-left="0.3651cm"/>
      <style:text-properties fo:font-family="Times New Roman" style:font-family-asian="Times New Roman" style:font-family-complex="Times New Roman" fo:font-size="8pt"/>
    </style:style>
    <style:style style:family="text" style:name="T671">
      <style:text-properties fo:font-size="8pt"/>
    </style:style>
    <style:style style:family="graphic" style:name="gr741">
      <style:graphic-properties fo:margin-left="0cm" fo:margin-right="0cm" fo:margin-top="0cm" fo:margin-bottom="0cm" style:vertical-pos="middle" style:vertical-rel="baseline"/>
    </style:style>
    <style:style style:family="graphic" style:name="gr742">
      <style:graphic-properties draw:fill-color="#000000" draw:fill="solid" fo:margin-left="0cm" fo:margin-right="0cm" fo:margin-top="0cm" fo:margin-bottom="0cm" style:vertical-pos="middle" style:vertical-rel="baseline"/>
    </style:style>
    <style:style style:family="text" style:name="T672">
      <style:text-properties fo:font-size="8pt"/>
    </style:style>
    <style:style style:family="table-cell" style:name="ce25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695">
      <style:paragraph-properties/>
      <style:text-properties fo:font-family="Times New Roman" style:font-family-asian="Times New Roman" style:font-family-complex="Times New Roman" fo:font-size="10pt"/>
    </style:style>
    <style:style style:parent-style-name="TableParagraph" style:family="paragraph" style:name="P696">
      <style:paragraph-properties/>
      <style:text-properties fo:font-family="Times New Roman" style:font-family-asian="Times New Roman" style:font-family-complex="Times New Roman" fo:font-size="10pt"/>
    </style:style>
    <style:style style:parent-style-name="TableParagraph" style:family="paragraph" style:name="P697">
      <style:paragraph-properties/>
      <style:text-properties fo:font-family="Times New Roman" style:font-family-asian="Times New Roman" style:font-family-complex="Times New Roman" fo:font-size="10pt"/>
    </style:style>
    <style:style style:parent-style-name="TableParagraph" style:family="paragraph" style:name="P698">
      <style:paragraph-properties/>
      <style:text-properties fo:font-family="Times New Roman" style:font-family-asian="Times New Roman" style:font-family-complex="Times New Roman" fo:font-size="10pt"/>
    </style:style>
    <style:style style:parent-style-name="TableParagraph" style:family="paragraph" style:name="P699">
      <style:paragraph-properties fo:margin-top="3.6pt" fo:margin-bottom="0.05pt"/>
      <style:text-properties fo:font-family="Times New Roman" style:font-family-asian="Times New Roman" style:font-family-complex="Times New Roman" fo:font-size="10pt"/>
    </style:style>
    <style:style style:parent-style-name="TableParagraph" style:family="paragraph" style:name="P700">
      <style:paragraph-properties fo:line-height="7.9pt" fo:margin-left="1.589cm"/>
      <style:text-properties fo:font-family="Times New Roman" style:font-family-asian="Times New Roman" style:font-family-complex="Times New Roman" fo:font-size="7.5pt"/>
    </style:style>
    <style:style style:family="text" style:name="T673">
      <style:text-properties fo:font-size="7.5pt"/>
    </style:style>
    <style:style style:family="graphic" style:name="gr743">
      <style:graphic-properties fo:margin-left="0cm" fo:margin-right="0cm" fo:margin-top="0cm" fo:margin-bottom="0cm" style:vertical-pos="middle" style:vertical-rel="baseline"/>
    </style:style>
    <style:style style:family="graphic" style:name="gr744">
      <style:graphic-properties draw:fill-color="#000000" draw:fill="solid" fo:margin-left="0cm" fo:margin-right="0cm" fo:margin-top="0cm" fo:margin-bottom="0cm" style:vertical-pos="middle" style:vertical-rel="baseline"/>
    </style:style>
    <style:style style:family="text" style:name="T674">
      <style:text-properties fo:font-size="7.5pt"/>
    </style:style>
    <style:style style:family="table-cell" style:name="ce25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01">
      <style:paragraph-properties/>
      <style:text-properties fo:font-family="Times New Roman" style:font-family-asian="Times New Roman" style:font-family-complex="Times New Roman" fo:font-size="10pt"/>
    </style:style>
    <style:style style:parent-style-name="TableParagraph" style:family="paragraph" style:name="P702">
      <style:paragraph-properties/>
      <style:text-properties fo:font-family="Times New Roman" style:font-family-asian="Times New Roman" style:font-family-complex="Times New Roman" fo:font-size="10pt"/>
    </style:style>
    <style:style style:parent-style-name="TableParagraph" style:family="paragraph" style:name="P703">
      <style:paragraph-properties/>
      <style:text-properties fo:font-family="Times New Roman" style:font-family-asian="Times New Roman" style:font-family-complex="Times New Roman" fo:font-size="10pt"/>
    </style:style>
    <style:style style:parent-style-name="TableParagraph" style:family="paragraph" style:name="P704">
      <style:paragraph-properties fo:margin-top="8.05pt"/>
      <style:text-properties fo:font-family="Times New Roman" style:font-family-asian="Times New Roman" style:font-family-complex="Times New Roman" fo:font-size="10pt"/>
    </style:style>
    <style:style style:parent-style-name="TableParagraph" style:family="paragraph" style:name="P705">
      <style:paragraph-properties fo:line-height="9.35pt" fo:margin-left="0.5433cm"/>
      <style:text-properties fo:font-family="Times New Roman" style:font-family-asian="Times New Roman" style:font-family-complex="Times New Roman" fo:font-size="9pt"/>
    </style:style>
    <style:style style:family="text" style:name="T675">
      <style:text-properties fo:font-size="9pt"/>
    </style:style>
    <style:style style:parent-style-name="Graphics" style:family="graphic" style:name="gr745">
      <style:graphic-properties style:repeat="stretch" fo:margin-left="0cm" fo:margin-right="0cm" fo:margin-top="0cm" fo:margin-bottom="0cm" style:vertical-pos="middle" style:vertical-rel="baseline" fo:background-color="transparent"/>
    </style:style>
    <style:style style:family="text" style:name="T676">
      <style:text-properties fo:font-size="9pt"/>
    </style:style>
    <style:style style:parent-style-name="TableParagraph" style:family="paragraph" style:name="P706">
      <style:paragraph-properties fo:margin-top="0.3pt"/>
      <style:text-properties fo:font-family="Times New Roman" style:font-family-asian="Times New Roman" style:font-family-complex="Times New Roman" fo:font-size="3.5pt"/>
    </style:style>
    <style:style style:parent-style-name="TableParagraph" style:family="paragraph" style:name="P707">
      <style:paragraph-properties fo:line-height="9.9pt" fo:margin-left="1.76cm"/>
      <style:text-properties fo:font-family="Times New Roman" style:font-family-asian="Times New Roman" style:font-family-complex="Times New Roman" fo:font-size="9.5pt"/>
    </style:style>
    <style:style style:family="text" style:name="T677">
      <style:text-properties fo:font-size="8pt"/>
    </style:style>
    <style:style style:family="graphic" style:name="gr746">
      <style:graphic-properties fo:margin-left="0cm" fo:margin-right="0cm" fo:margin-top="0cm" fo:margin-bottom="0cm" style:vertical-pos="middle" style:vertical-rel="baseline"/>
    </style:style>
    <style:style style:family="graphic" style:name="gr747">
      <style:graphic-properties draw:fill-color="#000000" draw:fill="solid" fo:margin-left="0cm" fo:margin-right="0cm" fo:margin-top="0cm" fo:margin-bottom="0cm" style:vertical-pos="middle" style:vertical-rel="baseline"/>
    </style:style>
    <style:style style:family="text" style:name="T678">
      <style:text-properties fo:font-size="8pt"/>
    </style:style>
    <style:style style:family="text" style:name="T679">
      <style:text-properties fo:font-size="9.5pt" fo:letter-spacing="-1.25pt"/>
    </style:style>
    <style:style style:family="text" style:name="T680">
      <style:text-properties fo:font-size="9.5pt" fo:letter-spacing="-1.25pt"/>
    </style:style>
    <style:style style:parent-style-name="Graphics" style:family="graphic" style:name="gr748">
      <style:graphic-properties style:repeat="stretch" fo:margin-left="0cm" fo:margin-right="0cm" fo:margin-top="0cm" fo:margin-bottom="0cm" style:vertical-pos="middle" style:vertical-rel="baseline" fo:background-color="transparent"/>
    </style:style>
    <style:style style:family="text" style:name="T681">
      <style:text-properties fo:font-size="9.5pt" fo:letter-spacing="-1.25pt"/>
    </style:style>
    <style:style style:family="table-cell" style:name="ce25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08">
      <style:paragraph-properties/>
      <style:text-properties fo:font-family="Times New Roman" style:font-family-asian="Times New Roman" style:font-family-complex="Times New Roman" fo:font-size="10pt"/>
    </style:style>
    <style:style style:parent-style-name="TableParagraph" style:family="paragraph" style:name="P709">
      <style:paragraph-properties/>
      <style:text-properties fo:font-family="Times New Roman" style:font-family-asian="Times New Roman" style:font-family-complex="Times New Roman" fo:font-size="10pt"/>
    </style:style>
    <style:style style:parent-style-name="TableParagraph" style:family="paragraph" style:name="P710">
      <style:paragraph-properties/>
      <style:text-properties fo:font-family="Times New Roman" style:font-family-asian="Times New Roman" style:font-family-complex="Times New Roman" fo:font-size="10pt"/>
    </style:style>
    <style:style style:parent-style-name="TableParagraph" style:family="paragraph" style:name="P711">
      <style:paragraph-properties fo:margin-top="8.05pt"/>
      <style:text-properties fo:font-family="Times New Roman" style:font-family-asian="Times New Roman" style:font-family-complex="Times New Roman" fo:font-size="10pt"/>
    </style:style>
    <style:style style:parent-style-name="TableParagraph" style:family="paragraph" style:name="P712">
      <style:paragraph-properties fo:line-height="9.35pt" fo:margin-left="0.6456cm"/>
      <style:text-properties fo:font-family="Times New Roman" style:font-family-asian="Times New Roman" style:font-family-complex="Times New Roman" fo:font-size="9pt"/>
    </style:style>
    <style:style style:family="text" style:name="T682">
      <style:text-properties fo:font-size="9pt"/>
    </style:style>
    <style:style style:parent-style-name="Graphics" style:family="graphic" style:name="gr749">
      <style:graphic-properties style:repeat="stretch" fo:margin-left="0cm" fo:margin-right="0cm" fo:margin-top="0cm" fo:margin-bottom="0cm" style:vertical-pos="middle" style:vertical-rel="baseline" fo:background-color="transparent"/>
    </style:style>
    <style:style style:family="text" style:name="T683">
      <style:text-properties fo:font-size="9pt"/>
    </style:style>
    <style:style style:parent-style-name="TableParagraph" style:family="paragraph" style:name="P713">
      <style:paragraph-properties fo:margin-top="0.3pt"/>
      <style:text-properties fo:font-family="Times New Roman" style:font-family-asian="Times New Roman" style:font-family-complex="Times New Roman" fo:font-size="3.5pt"/>
    </style:style>
    <style:style style:parent-style-name="TableParagraph" style:family="paragraph" style:name="P714">
      <style:paragraph-properties fo:line-height="9.9pt" fo:margin-left="1.863cm"/>
      <style:text-properties fo:font-family="Times New Roman" style:font-family-asian="Times New Roman" style:font-family-complex="Times New Roman" fo:font-size="9.5pt"/>
    </style:style>
    <style:style style:family="text" style:name="T684">
      <style:text-properties fo:font-size="8pt"/>
    </style:style>
    <style:style style:family="graphic" style:name="gr750">
      <style:graphic-properties fo:margin-left="0cm" fo:margin-right="0cm" fo:margin-top="0cm" fo:margin-bottom="0cm" style:vertical-pos="middle" style:vertical-rel="baseline"/>
    </style:style>
    <style:style style:family="graphic" style:name="gr751">
      <style:graphic-properties draw:fill-color="#000000" draw:fill="solid" fo:margin-left="0cm" fo:margin-right="0cm" fo:margin-top="0cm" fo:margin-bottom="0cm" style:vertical-pos="middle" style:vertical-rel="baseline"/>
    </style:style>
    <style:style style:family="text" style:name="T685">
      <style:text-properties fo:font-size="8pt"/>
    </style:style>
    <style:style style:family="text" style:name="T686">
      <style:text-properties fo:font-size="9.5pt" fo:letter-spacing="-1.25pt"/>
    </style:style>
    <style:style style:family="text" style:name="T687">
      <style:text-properties fo:font-size="9.5pt" fo:letter-spacing="-1.25pt"/>
    </style:style>
    <style:style style:parent-style-name="Graphics" style:family="graphic" style:name="gr752">
      <style:graphic-properties style:repeat="stretch" fo:margin-left="0cm" fo:margin-right="0cm" fo:margin-top="0cm" fo:margin-bottom="0cm" style:vertical-pos="middle" style:vertical-rel="baseline" fo:background-color="transparent"/>
    </style:style>
    <style:style style:family="text" style:name="T688">
      <style:text-properties fo:font-size="9.5pt" fo:letter-spacing="-1.25pt"/>
    </style:style>
    <style:style style:family="table-row" style:name="ro86">
      <style:table-row-properties style:min-row-height="4.184cm"/>
    </style:style>
    <style:style style:family="table-cell" style:name="ce25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15">
      <style:paragraph-properties/>
      <style:text-properties fo:font-family="Times New Roman" style:font-family-asian="Times New Roman" style:font-family-complex="Times New Roman" fo:font-size="10pt"/>
    </style:style>
    <style:style style:parent-style-name="TableParagraph" style:family="paragraph" style:name="P716">
      <style:paragraph-properties/>
      <style:text-properties fo:font-family="Times New Roman" style:font-family-asian="Times New Roman" style:font-family-complex="Times New Roman" fo:font-size="10pt"/>
    </style:style>
    <style:style style:parent-style-name="TableParagraph" style:family="paragraph" style:name="P717">
      <style:paragraph-properties/>
      <style:text-properties fo:font-family="Times New Roman" style:font-family-asian="Times New Roman" style:font-family-complex="Times New Roman" fo:font-size="10pt"/>
    </style:style>
    <style:style style:parent-style-name="TableParagraph" style:family="paragraph" style:name="P718">
      <style:paragraph-properties fo:margin-top="8.55pt"/>
      <style:text-properties fo:font-family="Times New Roman" style:font-family-asian="Times New Roman" style:font-family-complex="Times New Roman" fo:font-size="10pt"/>
    </style:style>
    <style:style style:parent-style-name="TableParagraph" style:family="paragraph" style:name="P719">
      <style:paragraph-properties fo:line-height="8pt" fo:margin-left="0.4869cm"/>
      <style:text-properties fo:font-family="Times New Roman" style:font-family-asian="Times New Roman" style:font-family-complex="Times New Roman" fo:font-size="8pt"/>
    </style:style>
    <style:style style:family="text" style:name="T689">
      <style:text-properties fo:font-size="8pt"/>
    </style:style>
    <style:style style:parent-style-name="Graphics" style:family="graphic" style:name="gr753">
      <style:graphic-properties style:repeat="stretch" fo:margin-left="0cm" fo:margin-right="0cm" fo:margin-top="0cm" fo:margin-bottom="0cm" style:vertical-pos="middle" style:vertical-rel="baseline" fo:background-color="transparent"/>
    </style:style>
    <style:style style:family="text" style:name="T690">
      <style:text-properties fo:font-size="8pt"/>
    </style:style>
    <style:style style:family="table-cell" style:name="ce25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20">
      <style:paragraph-properties/>
      <style:text-properties fo:font-family="Times New Roman" style:font-family-asian="Times New Roman" style:font-family-complex="Times New Roman" fo:font-size="1pt"/>
    </style:style>
    <style:style style:family="table-cell" style:name="ce25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21">
      <style:paragraph-properties/>
      <style:text-properties fo:font-family="Times New Roman" style:font-family-asian="Times New Roman" style:font-family-complex="Times New Roman" fo:font-size="10pt"/>
    </style:style>
    <style:style style:parent-style-name="TableParagraph" style:family="paragraph" style:name="P722">
      <style:paragraph-properties/>
      <style:text-properties fo:font-family="Times New Roman" style:font-family-asian="Times New Roman" style:font-family-complex="Times New Roman" fo:font-size="10pt"/>
    </style:style>
    <style:style style:parent-style-name="TableParagraph" style:family="paragraph" style:name="P723">
      <style:paragraph-properties/>
      <style:text-properties fo:font-family="Times New Roman" style:font-family-asian="Times New Roman" style:font-family-complex="Times New Roman" fo:font-size="10pt"/>
    </style:style>
    <style:style style:parent-style-name="TableParagraph" style:family="paragraph" style:name="P724">
      <style:paragraph-properties fo:margin-top="8.55pt"/>
      <style:text-properties fo:font-family="Times New Roman" style:font-family-asian="Times New Roman" style:font-family-complex="Times New Roman" fo:font-size="10pt"/>
    </style:style>
    <style:style style:parent-style-name="TableParagraph" style:family="paragraph" style:name="P725">
      <style:paragraph-properties fo:line-height="8.15pt" fo:margin-left="0.3651cm"/>
      <style:text-properties fo:font-family="Times New Roman" style:font-family-asian="Times New Roman" style:font-family-complex="Times New Roman" fo:font-size="8pt"/>
    </style:style>
    <style:style style:family="text" style:name="T691">
      <style:text-properties fo:font-size="8pt"/>
    </style:style>
    <style:style style:family="graphic" style:name="gr754">
      <style:graphic-properties fo:margin-left="0cm" fo:margin-right="0cm" fo:margin-top="0cm" fo:margin-bottom="0cm" style:vertical-pos="middle" style:vertical-rel="baseline"/>
    </style:style>
    <style:style style:family="graphic" style:name="gr755">
      <style:graphic-properties draw:fill-color="#000000" draw:fill="solid" fo:margin-left="0cm" fo:margin-right="0cm" fo:margin-top="0cm" fo:margin-bottom="0cm" style:vertical-pos="middle" style:vertical-rel="baseline"/>
    </style:style>
    <style:style style:family="text" style:name="T692">
      <style:text-properties fo:font-size="8pt"/>
    </style:style>
    <style:style style:family="table-cell" style:name="ce25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26">
      <style:paragraph-properties/>
      <style:text-properties fo:font-family="Times New Roman" style:font-family-asian="Times New Roman" style:font-family-complex="Times New Roman" fo:font-size="10pt"/>
    </style:style>
    <style:style style:parent-style-name="TableParagraph" style:family="paragraph" style:name="P727">
      <style:paragraph-properties/>
      <style:text-properties fo:font-family="Times New Roman" style:font-family-asian="Times New Roman" style:font-family-complex="Times New Roman" fo:font-size="10pt"/>
    </style:style>
    <style:style style:parent-style-name="TableParagraph" style:family="paragraph" style:name="P728">
      <style:paragraph-properties/>
      <style:text-properties fo:font-family="Times New Roman" style:font-family-asian="Times New Roman" style:font-family-complex="Times New Roman" fo:font-size="10pt"/>
    </style:style>
    <style:style style:parent-style-name="TableParagraph" style:family="paragraph" style:name="P729">
      <style:paragraph-properties fo:margin-top="8.55pt"/>
      <style:text-properties fo:font-family="Times New Roman" style:font-family-asian="Times New Roman" style:font-family-complex="Times New Roman" fo:font-size="10pt"/>
    </style:style>
    <style:style style:parent-style-name="TableParagraph" style:family="paragraph" style:name="P730">
      <style:paragraph-properties fo:line-height="7.9pt" fo:margin-left="1.589cm"/>
      <style:text-properties fo:font-family="Times New Roman" style:font-family-asian="Times New Roman" style:font-family-complex="Times New Roman" fo:font-size="7.5pt"/>
    </style:style>
    <style:style style:family="text" style:name="T693">
      <style:text-properties fo:font-size="7.5pt"/>
    </style:style>
    <style:style style:family="graphic" style:name="gr756">
      <style:graphic-properties fo:margin-left="0cm" fo:margin-right="0cm" fo:margin-top="0cm" fo:margin-bottom="0cm" style:vertical-pos="middle" style:vertical-rel="baseline"/>
    </style:style>
    <style:style style:family="graphic" style:name="gr757">
      <style:graphic-properties draw:fill-color="#000000" draw:fill="solid" fo:margin-left="0cm" fo:margin-right="0cm" fo:margin-top="0cm" fo:margin-bottom="0cm" style:vertical-pos="middle" style:vertical-rel="baseline"/>
    </style:style>
    <style:style style:family="text" style:name="T694">
      <style:text-properties fo:font-size="7.5pt"/>
    </style:style>
    <style:style style:family="table-cell" style:name="ce25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31">
      <style:paragraph-properties/>
      <style:text-properties fo:font-family="Times New Roman" style:font-family-asian="Times New Roman" style:font-family-complex="Times New Roman" fo:font-size="10pt"/>
    </style:style>
    <style:style style:parent-style-name="TableParagraph" style:family="paragraph" style:name="P732">
      <style:paragraph-properties/>
      <style:text-properties fo:font-family="Times New Roman" style:font-family-asian="Times New Roman" style:font-family-complex="Times New Roman" fo:font-size="10pt"/>
    </style:style>
    <style:style style:parent-style-name="TableParagraph" style:family="paragraph" style:name="P733">
      <style:paragraph-properties/>
      <style:text-properties fo:font-family="Times New Roman" style:font-family-asian="Times New Roman" style:font-family-complex="Times New Roman" fo:font-size="10pt"/>
    </style:style>
    <style:style style:parent-style-name="TableParagraph" style:family="paragraph" style:name="P734">
      <style:paragraph-properties fo:margin-top="1.45pt"/>
      <style:text-properties fo:font-family="Times New Roman" style:font-family-asian="Times New Roman" style:font-family-complex="Times New Roman" fo:font-size="10pt"/>
    </style:style>
    <style:style style:parent-style-name="TableParagraph" style:family="paragraph" style:name="P735">
      <style:paragraph-properties fo:line-height="9.35pt" fo:margin-left="0.5433cm"/>
      <style:text-properties fo:font-family="Times New Roman" style:font-family-asian="Times New Roman" style:font-family-complex="Times New Roman" fo:font-size="9pt"/>
    </style:style>
    <style:style style:family="text" style:name="T695">
      <style:text-properties fo:font-size="9pt"/>
    </style:style>
    <style:style style:parent-style-name="Graphics" style:family="graphic" style:name="gr758">
      <style:graphic-properties style:repeat="stretch" fo:margin-left="0cm" fo:margin-right="0cm" fo:margin-top="0cm" fo:margin-bottom="0cm" style:vertical-pos="middle" style:vertical-rel="baseline" fo:background-color="transparent"/>
    </style:style>
    <style:style style:family="text" style:name="T696">
      <style:text-properties fo:font-size="9pt"/>
    </style:style>
    <style:style style:parent-style-name="TableParagraph" style:family="paragraph" style:name="P736">
      <style:paragraph-properties fo:margin-top="0.3pt"/>
      <style:text-properties fo:font-family="Times New Roman" style:font-family-asian="Times New Roman" style:font-family-complex="Times New Roman" fo:font-size="3.5pt"/>
    </style:style>
    <style:style style:parent-style-name="TableParagraph" style:family="paragraph" style:name="P737">
      <style:paragraph-properties fo:line-height="9.9pt" fo:margin-left="1.76cm"/>
      <style:text-properties fo:font-family="Times New Roman" style:font-family-asian="Times New Roman" style:font-family-complex="Times New Roman" fo:font-size="9.5pt"/>
    </style:style>
    <style:style style:family="text" style:name="T697">
      <style:text-properties fo:font-size="9.5pt"/>
    </style:style>
    <style:style style:parent-style-name="Graphics" style:family="graphic" style:name="gr759">
      <style:graphic-properties style:repeat="stretch" fo:margin-left="0cm" fo:margin-right="0cm" fo:margin-top="0cm" fo:margin-bottom="0cm" style:vertical-pos="middle" style:vertical-rel="baseline" fo:background-color="transparent"/>
    </style:style>
    <style:style style:family="text" style:name="T698">
      <style:text-properties fo:font-size="9.5pt"/>
    </style:style>
    <style:style style:family="table-cell" style:name="ce25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38">
      <style:paragraph-properties/>
      <style:text-properties fo:font-family="Times New Roman" style:font-family-asian="Times New Roman" style:font-family-complex="Times New Roman" fo:font-size="10pt"/>
    </style:style>
    <style:style style:parent-style-name="TableParagraph" style:family="paragraph" style:name="P739">
      <style:paragraph-properties/>
      <style:text-properties fo:font-family="Times New Roman" style:font-family-asian="Times New Roman" style:font-family-complex="Times New Roman" fo:font-size="10pt"/>
    </style:style>
    <style:style style:parent-style-name="TableParagraph" style:family="paragraph" style:name="P740">
      <style:paragraph-properties/>
      <style:text-properties fo:font-family="Times New Roman" style:font-family-asian="Times New Roman" style:font-family-complex="Times New Roman" fo:font-size="10pt"/>
    </style:style>
    <style:style style:parent-style-name="TableParagraph" style:family="paragraph" style:name="P741">
      <style:paragraph-properties fo:margin-top="1.45pt"/>
      <style:text-properties fo:font-family="Times New Roman" style:font-family-asian="Times New Roman" style:font-family-complex="Times New Roman" fo:font-size="10pt"/>
    </style:style>
    <style:style style:parent-style-name="TableParagraph" style:family="paragraph" style:name="P742">
      <style:paragraph-properties fo:line-height="9.35pt" fo:margin-left="0.6456cm"/>
      <style:text-properties fo:font-family="Times New Roman" style:font-family-asian="Times New Roman" style:font-family-complex="Times New Roman" fo:font-size="9pt"/>
    </style:style>
    <style:style style:family="text" style:name="T699">
      <style:text-properties fo:font-size="9pt"/>
    </style:style>
    <style:style style:parent-style-name="Graphics" style:family="graphic" style:name="gr760">
      <style:graphic-properties style:repeat="stretch" fo:margin-left="0cm" fo:margin-right="0cm" fo:margin-top="0cm" fo:margin-bottom="0cm" style:vertical-pos="middle" style:vertical-rel="baseline" fo:background-color="transparent"/>
    </style:style>
    <style:style style:family="text" style:name="T700">
      <style:text-properties fo:font-size="9pt"/>
    </style:style>
    <style:style style:parent-style-name="TableParagraph" style:family="paragraph" style:name="P743">
      <style:paragraph-properties fo:margin-top="0.3pt"/>
      <style:text-properties fo:font-family="Times New Roman" style:font-family-asian="Times New Roman" style:font-family-complex="Times New Roman" fo:font-size="3.5pt"/>
    </style:style>
    <style:style style:parent-style-name="TableParagraph" style:family="paragraph" style:name="P744">
      <style:paragraph-properties fo:line-height="9.9pt" fo:margin-left="1.863cm"/>
      <style:text-properties fo:font-family="Times New Roman" style:font-family-asian="Times New Roman" style:font-family-complex="Times New Roman" fo:font-size="7.5pt"/>
    </style:style>
    <style:style style:family="text" style:name="T701">
      <style:text-properties fo:font-size="9.5pt"/>
    </style:style>
    <style:style style:parent-style-name="Graphics" style:family="graphic" style:name="gr761">
      <style:graphic-properties style:repeat="stretch" fo:margin-left="0cm" fo:margin-right="0cm" fo:margin-top="0cm" fo:margin-bottom="0cm" style:vertical-pos="middle" style:vertical-rel="baseline" fo:background-color="transparent"/>
    </style:style>
    <style:style style:family="text" style:name="T702">
      <style:text-properties fo:font-size="9.5pt"/>
    </style:style>
    <style:style style:family="text" style:name="T703">
      <style:text-properties fo:font-size="7.5pt" fo:letter-spacing="-0.5pt"/>
    </style:style>
    <style:style style:family="text" style:name="T704">
      <style:text-properties fo:font-size="7.5pt" fo:letter-spacing="-0.5pt"/>
    </style:style>
    <style:style style:family="graphic" style:name="gr762">
      <style:graphic-properties fo:margin-left="0cm" fo:margin-right="0cm" fo:margin-top="0cm" fo:margin-bottom="0cm" style:vertical-pos="middle" style:vertical-rel="baseline"/>
    </style:style>
    <style:style style:family="graphic" style:name="gr763">
      <style:graphic-properties draw:fill-color="#000000" draw:fill="solid" fo:margin-left="0cm" fo:margin-right="0cm" fo:margin-top="0cm" fo:margin-bottom="0cm" style:vertical-pos="middle" style:vertical-rel="baseline"/>
    </style:style>
    <style:style style:family="text" style:name="T705">
      <style:text-properties fo:font-size="7.5pt" fo:letter-spacing="-0.5pt"/>
    </style:style>
    <style:style style:family="table-row" style:name="ro87">
      <style:table-row-properties style:min-row-height="4.177cm"/>
    </style:style>
    <style:style style:family="table-cell" style:name="ce26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45">
      <style:paragraph-properties/>
      <style:text-properties fo:font-family="Times New Roman" style:font-family-asian="Times New Roman" style:font-family-complex="Times New Roman" fo:font-size="10pt"/>
    </style:style>
    <style:style style:parent-style-name="TableParagraph" style:family="paragraph" style:name="P746">
      <style:paragraph-properties/>
      <style:text-properties fo:font-family="Times New Roman" style:font-family-asian="Times New Roman" style:font-family-complex="Times New Roman" fo:font-size="10pt"/>
    </style:style>
    <style:style style:parent-style-name="TableParagraph" style:family="paragraph" style:name="P747">
      <style:paragraph-properties/>
      <style:text-properties fo:font-family="Times New Roman" style:font-family-asian="Times New Roman" style:font-family-complex="Times New Roman" fo:font-size="10pt"/>
    </style:style>
    <style:style style:parent-style-name="TableParagraph" style:family="paragraph" style:name="P748">
      <style:paragraph-properties fo:margin-top="8.45pt"/>
      <style:text-properties fo:font-family="Times New Roman" style:font-family-asian="Times New Roman" style:font-family-complex="Times New Roman" fo:font-size="10pt"/>
    </style:style>
    <style:style style:parent-style-name="TableParagraph" style:family="paragraph" style:name="P749">
      <style:paragraph-properties fo:line-height="8pt" fo:margin-left="0.4869cm"/>
      <style:text-properties fo:font-family="Times New Roman" style:font-family-asian="Times New Roman" style:font-family-complex="Times New Roman" fo:font-size="8pt"/>
    </style:style>
    <style:style style:family="text" style:name="T706">
      <style:text-properties fo:font-size="8pt"/>
    </style:style>
    <style:style style:parent-style-name="Graphics" style:family="graphic" style:name="gr764">
      <style:graphic-properties style:repeat="stretch" fo:margin-left="0cm" fo:margin-right="0cm" fo:margin-top="0cm" fo:margin-bottom="0cm" style:vertical-pos="middle" style:vertical-rel="baseline" fo:background-color="transparent"/>
    </style:style>
    <style:style style:family="text" style:name="T707">
      <style:text-properties fo:font-size="8pt"/>
    </style:style>
    <style:style style:family="table-cell" style:name="ce26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50">
      <style:paragraph-properties/>
      <style:text-properties fo:font-family="Times New Roman" style:font-family-asian="Times New Roman" style:font-family-complex="Times New Roman" fo:font-size="1pt"/>
    </style:style>
    <style:style style:family="table-cell" style:name="ce262">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51">
      <style:paragraph-properties/>
      <style:text-properties fo:font-family="Times New Roman" style:font-family-asian="Times New Roman" style:font-family-complex="Times New Roman" fo:font-size="10pt"/>
    </style:style>
    <style:style style:parent-style-name="TableParagraph" style:family="paragraph" style:name="P752">
      <style:paragraph-properties/>
      <style:text-properties fo:font-family="Times New Roman" style:font-family-asian="Times New Roman" style:font-family-complex="Times New Roman" fo:font-size="10pt"/>
    </style:style>
    <style:style style:parent-style-name="TableParagraph" style:family="paragraph" style:name="P753">
      <style:paragraph-properties/>
      <style:text-properties fo:font-family="Times New Roman" style:font-family-asian="Times New Roman" style:font-family-complex="Times New Roman" fo:font-size="10pt"/>
    </style:style>
    <style:style style:parent-style-name="TableParagraph" style:family="paragraph" style:name="P754">
      <style:paragraph-properties fo:margin-top="8.45pt"/>
      <style:text-properties fo:font-family="Times New Roman" style:font-family-asian="Times New Roman" style:font-family-complex="Times New Roman" fo:font-size="10pt"/>
    </style:style>
    <style:style style:parent-style-name="TableParagraph" style:family="paragraph" style:name="P755">
      <style:paragraph-properties fo:line-height="8.05pt" fo:margin-left="0.3651cm"/>
      <style:text-properties fo:font-family="Times New Roman" style:font-family-asian="Times New Roman" style:font-family-complex="Times New Roman" fo:font-size="8pt"/>
    </style:style>
    <style:style style:family="text" style:name="T708">
      <style:text-properties fo:font-size="8pt"/>
    </style:style>
    <style:style style:family="graphic" style:name="gr765">
      <style:graphic-properties fo:margin-left="0cm" fo:margin-right="0cm" fo:margin-top="0cm" fo:margin-bottom="0cm" style:vertical-pos="middle" style:vertical-rel="baseline"/>
    </style:style>
    <style:style style:family="graphic" style:name="gr766">
      <style:graphic-properties draw:fill-color="#000000" draw:fill="solid" fo:margin-left="0cm" fo:margin-right="0cm" fo:margin-top="0cm" fo:margin-bottom="0cm" style:vertical-pos="middle" style:vertical-rel="baseline"/>
    </style:style>
    <style:style style:family="text" style:name="T709">
      <style:text-properties fo:font-size="8pt"/>
    </style:style>
    <style:style style:family="table-cell" style:name="ce263">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56">
      <style:paragraph-properties/>
      <style:text-properties fo:font-family="Times New Roman" style:font-family-asian="Times New Roman" style:font-family-complex="Times New Roman" fo:font-size="10pt"/>
    </style:style>
    <style:style style:parent-style-name="TableParagraph" style:family="paragraph" style:name="P757">
      <style:paragraph-properties/>
      <style:text-properties fo:font-family="Times New Roman" style:font-family-asian="Times New Roman" style:font-family-complex="Times New Roman" fo:font-size="10pt"/>
    </style:style>
    <style:style style:parent-style-name="TableParagraph" style:family="paragraph" style:name="P758">
      <style:paragraph-properties/>
      <style:text-properties fo:font-family="Times New Roman" style:font-family-asian="Times New Roman" style:font-family-complex="Times New Roman" fo:font-size="10pt"/>
    </style:style>
    <style:style style:parent-style-name="TableParagraph" style:family="paragraph" style:name="P759">
      <style:paragraph-properties fo:margin-top="8.45pt"/>
      <style:text-properties fo:font-family="Times New Roman" style:font-family-asian="Times New Roman" style:font-family-complex="Times New Roman" fo:font-size="10pt"/>
    </style:style>
    <style:style style:parent-style-name="TableParagraph" style:family="paragraph" style:name="P760">
      <style:paragraph-properties fo:line-height="7.9pt" fo:margin-left="1.589cm"/>
      <style:text-properties fo:font-family="Times New Roman" style:font-family-asian="Times New Roman" style:font-family-complex="Times New Roman" fo:font-size="7.5pt"/>
    </style:style>
    <style:style style:family="text" style:name="T710">
      <style:text-properties fo:font-size="7.5pt"/>
    </style:style>
    <style:style style:family="graphic" style:name="gr767">
      <style:graphic-properties fo:margin-left="0cm" fo:margin-right="0cm" fo:margin-top="0cm" fo:margin-bottom="0cm" style:vertical-pos="middle" style:vertical-rel="baseline"/>
    </style:style>
    <style:style style:family="graphic" style:name="gr768">
      <style:graphic-properties draw:fill-color="#000000" draw:fill="solid" fo:margin-left="0cm" fo:margin-right="0cm" fo:margin-top="0cm" fo:margin-bottom="0cm" style:vertical-pos="middle" style:vertical-rel="baseline"/>
    </style:style>
    <style:style style:family="text" style:name="T711">
      <style:text-properties fo:font-size="7.5pt"/>
    </style:style>
    <style:style style:family="table-cell" style:name="ce264">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61">
      <style:paragraph-properties/>
      <style:text-properties fo:font-family="Times New Roman" style:font-family-asian="Times New Roman" style:font-family-complex="Times New Roman" fo:font-size="10pt"/>
    </style:style>
    <style:style style:parent-style-name="TableParagraph" style:family="paragraph" style:name="P762">
      <style:paragraph-properties/>
      <style:text-properties fo:font-family="Times New Roman" style:font-family-asian="Times New Roman" style:font-family-complex="Times New Roman" fo:font-size="10pt"/>
    </style:style>
    <style:style style:parent-style-name="TableParagraph" style:family="paragraph" style:name="P763">
      <style:paragraph-properties/>
      <style:text-properties fo:font-family="Times New Roman" style:font-family-asian="Times New Roman" style:font-family-complex="Times New Roman" fo:font-size="10pt"/>
    </style:style>
    <style:style style:parent-style-name="TableParagraph" style:family="paragraph" style:name="P764">
      <style:paragraph-properties fo:margin-top="1.35pt"/>
      <style:text-properties fo:font-family="Times New Roman" style:font-family-asian="Times New Roman" style:font-family-complex="Times New Roman" fo:font-size="10pt"/>
    </style:style>
    <style:style style:parent-style-name="TableParagraph" style:family="paragraph" style:name="P765">
      <style:paragraph-properties fo:line-height="9.15pt" fo:margin-left="0.8538cm"/>
      <style:text-properties fo:font-family="Times New Roman" style:font-family-asian="Times New Roman" style:font-family-complex="Times New Roman" fo:font-size="9pt"/>
    </style:style>
    <style:style style:family="text" style:name="T712">
      <style:text-properties fo:font-size="9pt"/>
    </style:style>
    <style:style style:parent-style-name="Graphics" style:family="graphic" style:name="gr769">
      <style:graphic-properties style:repeat="stretch" fo:margin-left="0cm" fo:margin-right="0cm" fo:margin-top="0cm" fo:margin-bottom="0cm" style:vertical-pos="middle" style:vertical-rel="baseline" fo:background-color="transparent"/>
    </style:style>
    <style:style style:family="text" style:name="T713">
      <style:text-properties fo:font-size="9pt"/>
    </style:style>
    <style:style style:parent-style-name="TableParagraph" style:family="paragraph" style:name="P766">
      <style:paragraph-properties fo:margin-top="0.5pt"/>
      <style:text-properties fo:font-family="Times New Roman" style:font-family-asian="Times New Roman" style:font-family-complex="Times New Roman" fo:font-size="3.5pt"/>
    </style:style>
    <style:style style:parent-style-name="TableParagraph" style:family="paragraph" style:name="P767">
      <style:paragraph-properties fo:line-height="9.9pt" fo:margin-left="1.482cm"/>
      <style:text-properties fo:font-family="Times New Roman" style:font-family-asian="Times New Roman" style:font-family-complex="Times New Roman" fo:font-size="9.5pt"/>
    </style:style>
    <style:style style:family="text" style:name="T714">
      <style:text-properties fo:font-size="7.5pt"/>
    </style:style>
    <style:style style:family="graphic" style:name="gr770">
      <style:graphic-properties fo:margin-left="0cm" fo:margin-right="0cm" fo:margin-top="0cm" fo:margin-bottom="0cm" style:vertical-pos="middle" style:vertical-rel="baseline"/>
    </style:style>
    <style:style style:family="graphic" style:name="gr771">
      <style:graphic-properties draw:fill-color="#000000" draw:fill="solid" fo:margin-left="0cm" fo:margin-right="0cm" fo:margin-top="0cm" fo:margin-bottom="0cm" style:vertical-pos="middle" style:vertical-rel="baseline"/>
    </style:style>
    <style:style style:family="text" style:name="T715">
      <style:text-properties fo:font-size="7.5pt"/>
    </style:style>
    <style:style style:family="text" style:name="T716">
      <style:text-properties fo:font-size="9.5pt" fo:letter-spacing="-1.25pt"/>
    </style:style>
    <style:style style:family="text" style:name="T717">
      <style:text-properties fo:font-size="9.5pt" fo:letter-spacing="-1.25pt"/>
    </style:style>
    <style:style style:parent-style-name="Graphics" style:family="graphic" style:name="gr772">
      <style:graphic-properties style:repeat="stretch" fo:margin-left="0cm" fo:margin-right="0cm" fo:margin-top="0cm" fo:margin-bottom="0cm" style:vertical-pos="middle" style:vertical-rel="baseline" fo:background-color="transparent"/>
    </style:style>
    <style:style style:family="text" style:name="T718">
      <style:text-properties fo:font-size="9.5pt" fo:letter-spacing="-1.25pt"/>
    </style:style>
    <style:style style:family="table-cell" style:name="ce265">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68">
      <style:paragraph-properties/>
      <style:text-properties fo:font-family="Times New Roman" style:font-family-asian="Times New Roman" style:font-family-complex="Times New Roman" fo:font-size="10pt"/>
    </style:style>
    <style:style style:parent-style-name="TableParagraph" style:family="paragraph" style:name="P769">
      <style:paragraph-properties/>
      <style:text-properties fo:font-family="Times New Roman" style:font-family-asian="Times New Roman" style:font-family-complex="Times New Roman" fo:font-size="10pt"/>
    </style:style>
    <style:style style:parent-style-name="TableParagraph" style:family="paragraph" style:name="P770">
      <style:paragraph-properties/>
      <style:text-properties fo:font-family="Times New Roman" style:font-family-asian="Times New Roman" style:font-family-complex="Times New Roman" fo:font-size="10pt"/>
    </style:style>
    <style:style style:parent-style-name="TableParagraph" style:family="paragraph" style:name="P771">
      <style:paragraph-properties fo:margin-top="1.35pt"/>
      <style:text-properties fo:font-family="Times New Roman" style:font-family-asian="Times New Roman" style:font-family-complex="Times New Roman" fo:font-size="10pt"/>
    </style:style>
    <style:style style:parent-style-name="TableParagraph" style:family="paragraph" style:name="P772">
      <style:paragraph-properties fo:line-height="9.15pt" fo:margin-left="0.9596cm"/>
      <style:text-properties fo:font-family="Times New Roman" style:font-family-asian="Times New Roman" style:font-family-complex="Times New Roman" fo:font-size="9pt"/>
    </style:style>
    <style:style style:family="text" style:name="T719">
      <style:text-properties fo:font-size="9pt"/>
    </style:style>
    <style:style style:parent-style-name="Graphics" style:family="graphic" style:name="gr773">
      <style:graphic-properties style:repeat="stretch" fo:margin-left="0cm" fo:margin-right="0cm" fo:margin-top="0cm" fo:margin-bottom="0cm" style:vertical-pos="middle" style:vertical-rel="baseline" fo:background-color="transparent"/>
    </style:style>
    <style:style style:family="text" style:name="T720">
      <style:text-properties fo:font-size="9pt"/>
    </style:style>
    <style:style style:parent-style-name="TableParagraph" style:family="paragraph" style:name="P773">
      <style:paragraph-properties fo:margin-top="0.5pt"/>
      <style:text-properties fo:font-family="Times New Roman" style:font-family-asian="Times New Roman" style:font-family-complex="Times New Roman" fo:font-size="3.5pt"/>
    </style:style>
    <style:style style:parent-style-name="TableParagraph" style:family="paragraph" style:name="P774">
      <style:paragraph-properties fo:line-height="9.9pt" fo:margin-left="1.588cm"/>
      <style:text-properties fo:font-family="Times New Roman" style:font-family-asian="Times New Roman" style:font-family-complex="Times New Roman" fo:font-size="9.5pt"/>
    </style:style>
    <style:style style:family="text" style:name="T721">
      <style:text-properties fo:font-size="7.5pt"/>
    </style:style>
    <style:style style:family="graphic" style:name="gr774">
      <style:graphic-properties fo:margin-left="0cm" fo:margin-right="0cm" fo:margin-top="0cm" fo:margin-bottom="0cm" style:vertical-pos="middle" style:vertical-rel="baseline"/>
    </style:style>
    <style:style style:family="graphic" style:name="gr775">
      <style:graphic-properties draw:fill-color="#000000" draw:fill="solid" fo:margin-left="0cm" fo:margin-right="0cm" fo:margin-top="0cm" fo:margin-bottom="0cm" style:vertical-pos="middle" style:vertical-rel="baseline"/>
    </style:style>
    <style:style style:family="text" style:name="T722">
      <style:text-properties fo:font-size="7.5pt"/>
    </style:style>
    <style:style style:family="text" style:name="T723">
      <style:text-properties fo:font-size="9.5pt" fo:letter-spacing="-1.35pt"/>
    </style:style>
    <style:style style:family="text" style:name="T724">
      <style:text-properties fo:font-size="9.5pt" fo:letter-spacing="-1.35pt"/>
    </style:style>
    <style:style style:parent-style-name="Graphics" style:family="graphic" style:name="gr776">
      <style:graphic-properties style:repeat="stretch" fo:margin-left="0cm" fo:margin-right="0cm" fo:margin-top="0cm" fo:margin-bottom="0cm" style:vertical-pos="middle" style:vertical-rel="baseline" fo:background-color="transparent"/>
    </style:style>
    <style:style style:family="text" style:name="T725">
      <style:text-properties fo:font-size="9.5pt" fo:letter-spacing="-1.35pt"/>
    </style:style>
    <style:style style:family="table-row" style:name="ro88">
      <style:table-row-properties style:min-row-height="4.181cm"/>
    </style:style>
    <style:style style:family="table-cell" style:name="ce266">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75">
      <style:paragraph-properties/>
      <style:text-properties fo:font-family="Times New Roman" style:font-family-asian="Times New Roman" style:font-family-complex="Times New Roman" fo:font-size="10pt"/>
    </style:style>
    <style:style style:parent-style-name="TableParagraph" style:family="paragraph" style:name="P776">
      <style:paragraph-properties/>
      <style:text-properties fo:font-family="Times New Roman" style:font-family-asian="Times New Roman" style:font-family-complex="Times New Roman" fo:font-size="10pt"/>
    </style:style>
    <style:style style:parent-style-name="TableParagraph" style:family="paragraph" style:name="P777">
      <style:paragraph-properties/>
      <style:text-properties fo:font-family="Times New Roman" style:font-family-asian="Times New Roman" style:font-family-complex="Times New Roman" fo:font-size="10pt"/>
    </style:style>
    <style:style style:parent-style-name="TableParagraph" style:family="paragraph" style:name="P778">
      <style:paragraph-properties fo:margin-top="8.6pt"/>
      <style:text-properties fo:font-family="Times New Roman" style:font-family-asian="Times New Roman" style:font-family-complex="Times New Roman" fo:font-size="10pt"/>
    </style:style>
    <style:style style:parent-style-name="TableParagraph" style:family="paragraph" style:name="P779">
      <style:paragraph-properties fo:line-height="8.05pt" fo:margin-left="0.4869cm"/>
      <style:text-properties fo:font-family="Times New Roman" style:font-family-asian="Times New Roman" style:font-family-complex="Times New Roman" fo:font-size="8pt"/>
    </style:style>
    <style:style style:family="text" style:name="T726">
      <style:text-properties fo:font-size="8pt"/>
    </style:style>
    <style:style style:parent-style-name="Graphics" style:family="graphic" style:name="gr777">
      <style:graphic-properties style:repeat="stretch" fo:margin-left="0cm" fo:margin-right="0cm" fo:margin-top="0cm" fo:margin-bottom="0cm" style:vertical-pos="middle" style:vertical-rel="baseline" fo:background-color="transparent"/>
    </style:style>
    <style:style style:family="text" style:name="T727">
      <style:text-properties fo:font-size="8pt"/>
    </style:style>
    <style:style style:family="table-cell" style:name="ce267">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80">
      <style:paragraph-properties/>
      <style:text-properties fo:font-family="Times New Roman" style:font-family-asian="Times New Roman" style:font-family-complex="Times New Roman" fo:font-size="10pt"/>
    </style:style>
    <style:style style:parent-style-name="TableParagraph" style:family="paragraph" style:name="P781">
      <style:paragraph-properties/>
      <style:text-properties fo:font-family="Times New Roman" style:font-family-asian="Times New Roman" style:font-family-complex="Times New Roman" fo:font-size="10pt"/>
    </style:style>
    <style:style style:parent-style-name="TableParagraph" style:family="paragraph" style:name="P782">
      <style:paragraph-properties/>
      <style:text-properties fo:font-family="Times New Roman" style:font-family-asian="Times New Roman" style:font-family-complex="Times New Roman" fo:font-size="10pt"/>
    </style:style>
    <style:style style:parent-style-name="TableParagraph" style:family="paragraph" style:name="P783">
      <style:paragraph-properties/>
      <style:text-properties fo:font-family="Times New Roman" style:font-family-asian="Times New Roman" style:font-family-complex="Times New Roman" fo:font-size="10pt"/>
    </style:style>
    <style:style style:parent-style-name="TableParagraph" style:family="paragraph" style:name="P784">
      <style:paragraph-properties/>
      <style:text-properties fo:font-family="Times New Roman" style:font-family-asian="Times New Roman" style:font-family-complex="Times New Roman" fo:font-size="10pt"/>
    </style:style>
    <style:style style:parent-style-name="TableParagraph" style:family="paragraph" style:name="P785">
      <style:paragraph-properties/>
      <style:text-properties fo:font-family="Times New Roman" style:font-family-asian="Times New Roman" style:font-family-complex="Times New Roman" fo:font-size="10pt"/>
    </style:style>
    <style:style style:parent-style-name="TableParagraph" style:family="paragraph" style:name="P786">
      <style:paragraph-properties/>
      <style:text-properties fo:font-family="Times New Roman" style:font-family-asian="Times New Roman" style:font-family-complex="Times New Roman" fo:font-size="10pt"/>
    </style:style>
    <style:style style:parent-style-name="TableParagraph" style:family="paragraph" style:name="P787">
      <style:paragraph-properties fo:margin-top="2.1pt"/>
      <style:text-properties fo:font-family="Times New Roman" style:font-family-asian="Times New Roman" style:font-family-complex="Times New Roman" fo:font-size="10pt"/>
    </style:style>
    <style:style style:parent-style-name="TableParagraph" style:family="paragraph" style:name="P788">
      <style:paragraph-properties fo:margin-left="0.1235cm"/>
      <style:text-properties fo:font-family="Times New Roman" style:font-family-asian="Times New Roman" style:font-family-complex="Times New Roman" fo:font-size="10pt"/>
    </style:style>
    <style:style style:family="text" style:name="T728">
      <style:text-properties fo:font-size="10pt"/>
    </style:style>
    <style:style style:parent-style-name="Graphics" style:family="graphic" style:name="gr778">
      <style:graphic-properties style:repeat="stretch" fo:margin-left="0cm" fo:margin-right="0cm" fo:margin-top="0cm" fo:margin-bottom="0cm" style:vertical-pos="middle" style:vertical-rel="baseline" fo:background-color="transparent"/>
    </style:style>
    <style:style style:family="text" style:name="T729">
      <style:text-properties fo:font-size="10pt"/>
    </style:style>
    <style:style style:family="table-cell" style:name="ce268">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89">
      <style:paragraph-properties/>
      <style:text-properties fo:font-family="Times New Roman" style:font-family-asian="Times New Roman" style:font-family-complex="Times New Roman" fo:font-size="10pt"/>
    </style:style>
    <style:style style:parent-style-name="TableParagraph" style:family="paragraph" style:name="P790">
      <style:paragraph-properties/>
      <style:text-properties fo:font-family="Times New Roman" style:font-family-asian="Times New Roman" style:font-family-complex="Times New Roman" fo:font-size="10pt"/>
    </style:style>
    <style:style style:parent-style-name="TableParagraph" style:family="paragraph" style:name="P791">
      <style:paragraph-properties/>
      <style:text-properties fo:font-family="Times New Roman" style:font-family-asian="Times New Roman" style:font-family-complex="Times New Roman" fo:font-size="10pt"/>
    </style:style>
    <style:style style:parent-style-name="TableParagraph" style:family="paragraph" style:name="P792">
      <style:paragraph-properties fo:margin-top="8.6pt"/>
      <style:text-properties fo:font-family="Times New Roman" style:font-family-asian="Times New Roman" style:font-family-complex="Times New Roman" fo:font-size="10pt"/>
    </style:style>
    <style:style style:parent-style-name="TableParagraph" style:family="paragraph" style:name="P793">
      <style:paragraph-properties fo:line-height="8pt" fo:margin-left="0.3651cm"/>
      <style:text-properties fo:font-family="Times New Roman" style:font-family-asian="Times New Roman" style:font-family-complex="Times New Roman" fo:font-size="8pt"/>
    </style:style>
    <style:style style:family="text" style:name="T730">
      <style:text-properties fo:font-size="8pt"/>
    </style:style>
    <style:style style:family="graphic" style:name="gr779">
      <style:graphic-properties fo:margin-left="0cm" fo:margin-right="0cm" fo:margin-top="0cm" fo:margin-bottom="0cm" style:vertical-pos="middle" style:vertical-rel="baseline"/>
    </style:style>
    <style:style style:family="graphic" style:name="gr780">
      <style:graphic-properties draw:fill-color="#000000" draw:fill="solid" fo:margin-left="0cm" fo:margin-right="0cm" fo:margin-top="0cm" fo:margin-bottom="0cm" style:vertical-pos="middle" style:vertical-rel="baseline"/>
    </style:style>
    <style:style style:family="text" style:name="T731">
      <style:text-properties fo:font-size="8pt"/>
    </style:style>
    <style:style style:family="table-cell" style:name="ce269">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94">
      <style:paragraph-properties/>
      <style:text-properties fo:font-family="Times New Roman" style:font-family-asian="Times New Roman" style:font-family-complex="Times New Roman" fo:font-size="10pt"/>
    </style:style>
    <style:style style:parent-style-name="TableParagraph" style:family="paragraph" style:name="P795">
      <style:paragraph-properties/>
      <style:text-properties fo:font-family="Times New Roman" style:font-family-asian="Times New Roman" style:font-family-complex="Times New Roman" fo:font-size="10pt"/>
    </style:style>
    <style:style style:parent-style-name="TableParagraph" style:family="paragraph" style:name="P796">
      <style:paragraph-properties/>
      <style:text-properties fo:font-family="Times New Roman" style:font-family-asian="Times New Roman" style:font-family-complex="Times New Roman" fo:font-size="10pt"/>
    </style:style>
    <style:style style:parent-style-name="TableParagraph" style:family="paragraph" style:name="P797">
      <style:paragraph-properties fo:margin-top="8.6pt"/>
      <style:text-properties fo:font-family="Times New Roman" style:font-family-asian="Times New Roman" style:font-family-complex="Times New Roman" fo:font-size="10pt"/>
    </style:style>
    <style:style style:parent-style-name="TableParagraph" style:family="paragraph" style:name="P798">
      <style:paragraph-properties fo:line-height="7.9pt" fo:margin-left="1.589cm"/>
      <style:text-properties fo:font-family="Times New Roman" style:font-family-asian="Times New Roman" style:font-family-complex="Times New Roman" fo:font-size="7.5pt"/>
    </style:style>
    <style:style style:family="text" style:name="T732">
      <style:text-properties fo:font-size="7.5pt"/>
    </style:style>
    <style:style style:family="graphic" style:name="gr781">
      <style:graphic-properties fo:margin-left="0cm" fo:margin-right="0cm" fo:margin-top="0cm" fo:margin-bottom="0cm" style:vertical-pos="middle" style:vertical-rel="baseline"/>
    </style:style>
    <style:style style:family="graphic" style:name="gr782">
      <style:graphic-properties draw:fill-color="#000000" draw:fill="solid" fo:margin-left="0cm" fo:margin-right="0cm" fo:margin-top="0cm" fo:margin-bottom="0cm" style:vertical-pos="middle" style:vertical-rel="baseline"/>
    </style:style>
    <style:style style:family="text" style:name="T733">
      <style:text-properties fo:font-size="7.5pt"/>
    </style:style>
    <style:style style:family="table-cell" style:name="ce270">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799">
      <style:paragraph-properties/>
      <style:text-properties fo:font-family="Times New Roman" style:font-family-asian="Times New Roman" style:font-family-complex="Times New Roman" fo:font-size="10pt"/>
    </style:style>
    <style:style style:parent-style-name="TableParagraph" style:family="paragraph" style:name="P800">
      <style:paragraph-properties/>
      <style:text-properties fo:font-family="Times New Roman" style:font-family-asian="Times New Roman" style:font-family-complex="Times New Roman" fo:font-size="10pt"/>
    </style:style>
    <style:style style:parent-style-name="TableParagraph" style:family="paragraph" style:name="P801">
      <style:paragraph-properties/>
      <style:text-properties fo:font-family="Times New Roman" style:font-family-asian="Times New Roman" style:font-family-complex="Times New Roman" fo:font-size="10pt"/>
    </style:style>
    <style:style style:parent-style-name="TableParagraph" style:family="paragraph" style:name="P802">
      <style:paragraph-properties fo:margin-top="1.5pt"/>
      <style:text-properties fo:font-family="Times New Roman" style:font-family-asian="Times New Roman" style:font-family-complex="Times New Roman" fo:font-size="10pt"/>
    </style:style>
    <style:style style:parent-style-name="TableParagraph" style:family="paragraph" style:name="P803">
      <style:paragraph-properties fo:margin-left="0.8538cm"/>
      <style:text-properties fo:font-family="Times New Roman" style:font-family-asian="Times New Roman" style:font-family-complex="Times New Roman" fo:font-size="10pt"/>
    </style:style>
    <style:style style:family="text" style:name="T734">
      <style:text-properties fo:font-size="10pt"/>
    </style:style>
    <style:style style:parent-style-name="Graphics" style:family="graphic" style:name="gr783">
      <style:graphic-properties style:repeat="stretch" fo:margin-left="0cm" fo:margin-right="0cm" fo:margin-top="0cm" fo:margin-bottom="0cm" style:vertical-pos="middle" style:vertical-rel="baseline" fo:background-color="transparent"/>
    </style:style>
    <style:style style:family="text" style:name="T735">
      <style:text-properties fo:font-size="10pt"/>
    </style:style>
    <style:style style:family="table-cell" style:name="ce271">
      <style:table-cell-properties fo:border-top="0.03528cm solid #000000" fo:border-bottom="0.03528cm solid #000000" fo:border-left="0.03528cm solid #000000" fo:border-right="0.03528cm solid #000000" fo:padding-top="0cm" fo:padding-bottom="0cm" fo:padding-left="0cm" fo:padding-right="0cm"/>
    </style:style>
    <style:style style:parent-style-name="TableParagraph" style:family="paragraph" style:name="P804">
      <style:paragraph-properties/>
      <style:text-properties fo:font-family="Times New Roman" style:font-family-asian="Times New Roman" style:font-family-complex="Times New Roman" fo:font-size="10pt"/>
    </style:style>
    <style:style style:parent-style-name="TableParagraph" style:family="paragraph" style:name="P805">
      <style:paragraph-properties/>
      <style:text-properties fo:font-family="Times New Roman" style:font-family-asian="Times New Roman" style:font-family-complex="Times New Roman" fo:font-size="10pt"/>
    </style:style>
    <style:style style:parent-style-name="TableParagraph" style:family="paragraph" style:name="P806">
      <style:paragraph-properties/>
      <style:text-properties fo:font-family="Times New Roman" style:font-family-asian="Times New Roman" style:font-family-complex="Times New Roman" fo:font-size="10pt"/>
    </style:style>
    <style:style style:parent-style-name="TableParagraph" style:family="paragraph" style:name="P807">
      <style:paragraph-properties fo:margin-top="1.5pt"/>
      <style:text-properties fo:font-family="Times New Roman" style:font-family-asian="Times New Roman" style:font-family-complex="Times New Roman" fo:font-size="10pt"/>
    </style:style>
    <style:style style:parent-style-name="TableParagraph" style:family="paragraph" style:name="P808">
      <style:paragraph-properties fo:margin-left="0.9596cm"/>
      <style:text-properties fo:font-family="Times New Roman" style:font-family-asian="Times New Roman" style:font-family-complex="Times New Roman" fo:font-size="10pt"/>
    </style:style>
    <style:style style:family="text" style:name="T736">
      <style:text-properties fo:font-size="10pt"/>
    </style:style>
    <style:style style:parent-style-name="Graphics" style:family="graphic" style:name="gr784">
      <style:graphic-properties style:repeat="stretch" fo:margin-left="0cm" fo:margin-right="0cm" fo:margin-top="0cm" fo:margin-bottom="0cm" style:vertical-pos="middle" style:vertical-rel="baseline" fo:background-color="transparent"/>
    </style:style>
    <style:style style:family="text" style:name="T737">
      <style:text-properties fo:font-size="10pt"/>
    </style:style>
    <style:style style:family="paragraph" style:name="P809">
      <style:paragraph-properties/>
      <style:text-properties fo:font-size="1pt"/>
    </style:style>
    <style:style style:family="text" style:name="T738">
      <style:text-properties fo:font-size="1pt"/>
    </style:style>
    <style:style style:parent-style-name="Graphics" style:family="graphic" style:name="gr78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739">
      <style:text-properties fo:font-size="1pt"/>
    </style:style>
    <style:style style:parent-style-name="Graphics" style:family="graphic" style:name="gr786">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740">
      <style:text-properties fo:font-size="1pt"/>
    </style:style>
    <style:style style:parent-style-name="Graphics" style:family="graphic" style:name="gr78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741">
      <style:text-properties fo:font-size="1pt"/>
    </style:style>
    <style:style style:parent-style-name="Graphics" style:family="graphic" style:name="gr788">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742">
      <style:text-properties fo:font-size="1pt"/>
    </style:style>
    <style:style style:parent-style-name="Graphics" style:family="graphic" style:name="gr789">
      <style:graphic-properties style:repeat="stretch" style:run-through="background" fo:margin-left="0cm" fo:margin-right="0cm" fo:margin-top="0cm" fo:margin-bottom="0cm" style:horizontal-pos="from-left" style:horizontal-rel="page" style:vertical-pos="from-top" style:vertical-rel="page" fo:background-color="transparent"/>
    </style:style>
  </office:automatic-styles>
  <office:body>
    <office:text text:use-soft-page-breaks="true">
      <text:p text:style-name="P4"/>
      <text:p text:style-name="P5"><text:span text:style-name="T2"/><draw:frame draw:name="Image 18" draw:style-name="gr3" text:anchor-type="as-char" svg:width="3.862cm" svg:height="2.985cm" svg:x="0cm" svg:y="0cm"><draw:image xlink:href="Pictures/image1.jpg" xlink:type="simple" xlink:show="embed" xlink:actuate="onLoad"/></draw:frame><text:span text:style-name="T3"/></text:p>
      <text:p text:style-name="P6"><text:span text:style-name="T4"/><draw:frame draw:name="Image 19" draw:style-name="gr4" draw:z-index="487587841" text:anchor-type="paragraph" svg:width="6.466cm" svg:height="0.3704cm" svg:x="7.323cm" svg:y="0.2973cm"><draw:image xlink:href="Pictures/image2.png" xlink:type="simple" xlink:show="embed" xlink:actuate="onLoad"/></draw:frame><text:span text:style-name="T5"/><draw:frame draw:name="Image 20" draw:style-name="gr5" draw:z-index="487588353" text:anchor-type="paragraph" svg:width="4.869cm" svg:height="0.3104cm" svg:x="8.112cm" svg:y="1.23cm"><draw:image xlink:href="Pictures/image3.png" xlink:type="simple" xlink:show="embed" xlink:actuate="onLoad"/></draw:frame><text:span text:style-name="T6"/><draw:frame draw:name="Image 21" draw:style-name="gr6" draw:z-index="487588865" text:anchor-type="paragraph" svg:width="7.052cm" svg:height="0.2911cm" svg:x="1.233cm" svg:y="2.209cm"><draw:image xlink:href="Pictures/image4.png" xlink:type="simple" xlink:show="embed" xlink:actuate="onLoad"/></draw:frame></text:p>
      <text:p text:style-name="P7"/>
      <text:p text:style-name="P8"/>
      <text:p text:style-name="P9"/>
      <text:p text:style-name="P10"><text:span text:style-name="T7"/><draw:g draw:name="Group 22" draw:style-name="gr7" draw:z-index="487589377" text:anchor-type="paragraph"><draw:custom-shape draw:name="Graphic 23" draw:style-name="gr8" svg:width="1.536cm" svg:height="0.284cm" svg:x="9.516cm" svg:y="0.6511cm"><draw:enhanced-geometry svg:viewBox="0 0 553085 102235" draw:type="ooxml-non-primitive" drawooo:sub-view-size="553085 102235" draw:text-areas="0 0 logwidth logheight" draw:enhanced-path="M 88582 1524 L 0 1524 0 28956 3136 28956 4660 21336 7708 15240 13804 9144 19900 7620 33616 7620 33616 88493 32092 91541 32092 94589 30568 96113 29044 96113 27520 97637 18376 97637 18376 100685 70294 100685 70294 97637 62674 97637 59626 94589 58102 94589 58102 93065 56578 91541 56578 7620 71818 7620 73342 9144 79438 12192 80962 15240 84010 18288 85534 22860 87058 28956 88582 28956 88582 1524 Z N M 187833 68681 L 184785 68681 181737 77825 178689 83921 166497 93065 158775 94589 138963 94589 138963 93065 137439 93065 135915 91541 135915 90017 134391 85445 134391 53441 143535 53441 145059 54965 151155 58013 152679 62585 154203 65633 155727 70205 155727 76301 158775 76301 158775 53441 158775 47345 158775 24384 155727 24384 155727 32004 151155 41148 148107 45821 143535 47345 134391 47345 134391 7620 157251 7620 160299 9144 169545 12192 171069 15240 174117 18288 175641 22860 177165 30480 180213 30480 180213 7620 180213 1524 97726 1524 97726 4572 106870 4572 108483 6096 110007 7620 110007 9144 111531 10668 111531 91541 110007 93065 110007 94589 108483 96113 106870 96113 105346 97637 97726 97637 97726 100685 183261 100685 184124 94589 187833 68681 Z N M 302310 97637 L 299262 97637 296214 94589 294690 94589 291642 91541 288594 86969 266687 54965 265645 53441 271830 51917 276402 50393 279450 47345 284022 42672 287070 36576 287070 22860 285546 18288 282498 13716 277926 9144 275640 7620 273354 6096 268782 4572 263829 3454 262597 3251 262597 21336 262597 38100 261073 41148 258025 44196 256501 47345 251929 48869 248881 48869 244309 50393 233641 50393 233641 7620 248881 7620 254977 9144 261073 15240 262597 21336 262597 3251 258038 2476 251117 1790 242785 1524 196964 1524 196964 4572 204584 4572 206108 6096 207632 6096 209156 7620 209156 10668 210680 13716 210680 88493 209156 91541 209156 94589 207632 96113 206108 96113 204584 97637 196964 97637 196964 100685 247357 100685 247357 97637 239737 97637 238213 96113 236689 96113 233641 93065 233641 54965 239737 54965 271830 100685 302310 100685 302310 97637 Z N M 439762 1524 L 398526 1524 372516 67157 348907 10668 345084 1524 303847 1524 303847 4572 312991 4572 314515 6096 316039 6096 316039 7620 317563 9144 317563 90017 316039 91541 316039 93065 312991 96113 311467 96113 309943 97637 303847 97637 303847 100685 337464 100685 337464 97637 332892 97637 329844 96113 323748 90017 323748 10668 361848 100685 363372 100685 377596 67157 401574 10668 401574 93065 398526 96113 395478 97637 387858 97637 387858 100685 439762 100685 439762 97637 430618 97637 427570 94589 425958 94589 425958 10668 425958 9144 427570 7620 427570 6096 429094 6096 430618 4572 439762 4572 439762 1524 Z N M 552729 50393 L 537489 13716 526732 6299 526732 51917 526440 59486 526376 60134 525589 66586 524154 72707 522160 77825 520636 85445 517588 90017 513016 93065 509968 96113 505396 97637 493204 97637 473862 63627 473290 51917 473367 50393 473811 41262 491680 4572 505396 4572 509968 6096 513016 9144 517588 12192 520636 16764 522160 22860 524154 28028 525589 34493 526440 42405 526732 51917 526732 6299 523074 4572 520636 3429 510387 863 499300 0 489280 863 455739 22009 448183 41262 448081 42405 459574 83921 500824 102209 512826 101066 546303 76542 551916 59486 552729 50393 Z N "/></draw:custom-shape><draw:frame draw:name="Image 24" draw:style-name="gr9" svg:width="0.4199cm" svg:height="0.2839cm" svg:x="13.26cm" svg:y="0.6511cm"><draw:image xlink:href="Pictures/image5.png" xlink:type="simple" xlink:show="embed" xlink:actuate="onLoad"/></draw:frame><draw:frame draw:name="Image 25" draw:style-name="gr10" svg:width="0.3733cm" svg:height="0.2839cm" svg:x="13.92cm" svg:y="0.6511cm"><draw:image xlink:href="Pictures/image6.png" xlink:type="simple" xlink:show="embed" xlink:actuate="onLoad"/></draw:frame><draw:frame draw:name="Image 26" draw:style-name="gr11" svg:width="0.6022cm" svg:height="0.2839cm" svg:x="14.49cm" svg:y="0.6511cm"><draw:image xlink:href="Pictures/image7.png" xlink:type="simple" xlink:show="embed" xlink:actuate="onLoad"/></draw:frame><draw:custom-shape draw:name="Graphic 27" draw:style-name="gr12" svg:width="2.325cm" svg:height="0.284cm" svg:x="15.32cm" svg:y="0.6511cm"><draw:enhanced-geometry svg:viewBox="0 0 836930 102235" draw:type="ooxml-non-primitive" drawooo:sub-view-size="836930 102235" draw:text-areas="0 0 logwidth logheight" draw:enhanced-path="M 93154 0 L 90106 0 90106 3048 86956 6096 79336 6096 76288 4572 68668 1524 61048 0 53428 0 15811 14287 0 53441 0 61061 25908 96113 53428 102209 61048 102209 68668 100685 74764 99161 80860 96113 91630 85445 91630 77825 80860 88493 74764 91541 70192 94589 64096 96113 50380 96113 25908 58013 25908 41148 47332 7620 51904 6096 65620 6096 73240 7620 77812 13716 83908 18288 88480 24384 90106 33528 93154 33528 93154 0 Z N M 212204 50393 L 196964 13716 186207 6299 186207 51917 185928 59486 185851 60134 185064 66586 183629 72707 181635 77825 180111 85445 177063 90017 172491 93065 169443 96113 164871 97637 152679 97637 133337 63627 132765 51917 132842 50393 143014 12192 160299 4572 164871 4572 169443 6096 172491 9144 177063 12192 180111 16764 181635 22860 183629 28028 185064 34493 185915 42405 186207 51917 186207 6299 182562 4572 180124 3429 169875 863 158775 0 148755 863 115862 22009 107861 41262 107734 42405 106857 50393 107696 60134 110096 68872 136207 97637 160299 102209 172300 101066 206425 76542 211620 59486 212204 50393 Z N M 322135 1524 L 288505 1524 288505 4572 294601 4572 300697 7620 302323 10668 302323 62585 254977 1524 219837 1524 219837 4572 224409 4572 225933 6096 227457 6096 232029 10668 233553 13716 233553 88493 230505 94589 228981 96113 224409 97637 219837 97637 219837 100685 254977 100685 254977 97637 248881 97637 242697 94589 241173 93065 239649 88493 239649 19812 305371 102209 308419 102209 308419 12192 309943 10668 309943 9144 312991 6096 314515 6096 317563 4572 322135 4572 322135 1524 Z N M 418325 1524 L 329742 1524 329742 28956 332892 28956 334416 21336 337464 15240 343560 9144 349656 7620 363372 7620 363372 88493 361848 91541 361848 94589 360324 96113 358800 96113 357276 97637 348132 97637 348132 100685 400037 100685 400037 97637 392417 97637 389369 94589 387845 94589 387845 93065 386321 91541 386321 7620 401561 7620 403085 9144 409181 12192 410705 15240 413753 18288 415277 22860 416801 28956 418325 28956 418325 1524 Z N M 638162 97637 L 635114 97637 632066 96113 629018 93065 625970 88493 622922 80873 618782 71729 616712 67157 601459 33528 590829 10083 590829 67157 561771 67157 577113 33528 590829 67157 590829 10083 586257 0 549579 77825 546531 85445 543483 90017 541959 93065 538911 96113 535863 97637 532815 97637 531291 97637 528243 96113 526719 94589 525195 94589 522147 91541 519099 86969 497192 54965 496150 53441 502246 51917 506818 50393 509866 47345 516051 42672 517575 36576 517575 22860 516051 18288 512914 13716 506818 7620 505294 6096 499198 4572 494626 3530 494626 21336 494626 33528 493102 38100 491578 41148 488530 44196 487006 47345 482434 48869 479386 48869 474814 50393 464146 50393 464146 7620 479386 7620 485482 9144 491578 15240 494626 21336 494626 3530 494296 3454 488530 2476 481622 1790 473290 1524 427469 1524 427469 4572 435089 4572 436613 6096 438137 6096 439661 7620 439661 10668 441185 13716 441185 88493 439661 91541 439661 94589 438137 96113 436613 96113 435089 97637 427469 97637 427469 100685 477862 100685 477862 97637 470242 97637 468718 96113 467194 96113 464146 93065 464146 54965 470242 54965 502246 100685 532815 100685 566343 100685 566343 97637 560247 97637 557199 96113 555675 96113 552627 93065 552627 86969 554151 85445 554151 82397 558723 71729 593877 71729 598449 83921 601497 90017 601497 94589 598449 97637 590829 97637 590829 100685 638162 100685 638162 97637 Z N M 722083 1524 L 633501 1524 633501 28956 636638 28956 638162 21336 641210 15240 647306 9144 653402 7620 667118 7620 667118 88493 665594 91541 665594 94589 664070 96113 662546 96113 661022 97637 651878 97637 651878 100685 703795 100685 703795 97637 696175 97637 693127 94589 691603 94589 691603 93065 690079 91541 690079 7620 705319 7620 706843 9144 712939 12192 714463 15240 717511 18288 719035 22860 720559 28956 722083 28956 722083 1524 Z N M 836663 50393 L 821334 13716 809002 5816 809002 40335 808901 63627 789330 97637 775512 97637 757796 63627 757224 51917 757275 50393 757542 41262 773988 4572 789330 4572 809002 40335 809002 5816 806399 4572 803998 3429 794118 863 783234 0 772325 863 739686 22009 732028 42405 731316 50393 731418 51917 731913 60134 733793 68872 760285 97637 783234 102209 796086 101066 829513 76542 835825 59486 836663 50393 Z N "/></draw:custom-shape><draw:frame draw:name="Image 28" draw:style-name="gr13" svg:width="0.4199cm" svg:height="0.2839cm" svg:x="17.87cm" svg:y="0.6511cm"><draw:image xlink:href="Pictures/image8.png" xlink:type="simple" xlink:show="embed" xlink:actuate="onLoad"/></draw:frame><draw:frame draw:name="Image 29" draw:style-name="gr14" svg:width="10.34cm" svg:height="2.149cm" svg:x="9.507cm" svg:y="0.6511cm"><draw:image xlink:href="Pictures/image9.png" xlink:type="simple" xlink:show="embed" xlink:actuate="onLoad"/></draw:frame></draw:g></text:p>
      <text:p text:style-name="P11"/>
      <text:p text:style-name="P12"/>
      <text:p text:style-name="P13"><text:span text:style-name="T8"/><draw:frame draw:name="Image 30" draw:style-name="gr15" draw:z-index="487589889" text:anchor-type="paragraph" svg:width="18.62cm" svg:height="4.101cm" svg:x="1.224cm" svg:y="0.6511cm"><draw:image xlink:href="Pictures/image10.png" xlink:type="simple" xlink:show="embed" xlink:actuate="onLoad"/></draw:frame></text:p>
      <text:p text:style-name="P14"/>
      <text:p text:style-name="P15"/>
      <text:p text:style-name="P16"><text:span text:style-name="T9"/><draw:g draw:name="Group 31" draw:style-name="gr16" draw:z-index="487590401" text:anchor-type="paragraph"><draw:custom-shape draw:name="Graphic 32" draw:style-name="gr17" svg:width="7.426cm" svg:height="0.02999cm" svg:x="1.219cm" svg:y="0.8868cm"><draw:enhanced-geometry svg:viewBox="0 0 2673350 10795" draw:type="ooxml-non-primitive" drawooo:sub-view-size="2673350 10795" draw:text-areas="0 0 logwidth logheight" draw:enhanced-path="M 2673095 10667 L 0 10667 0 0 2673095 0 2673095 10667 Z N "/></draw:custom-shape><draw:frame draw:name="Image 33" draw:style-name="gr18" svg:width="4.475cm" svg:height="0.3731cm" svg:x="1.237cm" svg:y="0.4913cm"><draw:image xlink:href="Pictures/image11.png" xlink:type="simple" xlink:show="embed" xlink:actuate="onLoad"/></draw:frame><draw:frame draw:name="Image 34" draw:style-name="gr19" svg:width="2.812cm" svg:height="0.2839cm" svg:x="5.796cm" svg:y="0.5804cm"><draw:image xlink:href="Pictures/image12.png" xlink:type="simple" xlink:show="embed" xlink:actuate="onLoad"/></draw:frame></draw:g><text:span text:style-name="T10"/><draw:custom-shape draw:name="Graphic 35" draw:style-name="gr20" draw:z-index="487590913" text:anchor-type="paragraph" svg:width="0.4216cm" svg:height="0.2893cm" svg:x="1.758cm" svg:y="1.458cm"><draw:enhanced-geometry svg:viewBox="0 0 151765 104139" draw:type="ooxml-non-primitive" drawooo:sub-view-size="151765 104139" draw:text-areas="0 0 logwidth logheight" draw:enhanced-path="M 39725 99250 L 35153 99250 32105 97726 30480 97726 28956 96100 27432 96100 27432 93052 25908 90004 25908 12192 25908 0 24384 0 0 12192 1524 15328 4572 13804 7620 12192 10668 12192 12192 13804 13716 13804 13716 18376 15240 22948 15240 90004 13716 93052 13716 96100 12192 96100 10668 97726 9144 97726 6096 99250 1524 99250 1524 100774 39725 100774 39725 99250 Z N M 84023 91528 L 82397 90004 79349 88480 77825 86956 76301 86956 73253 86956 67157 93052 67157 97726 73253 103822 77825 103822 80873 100774 84023 99250 84023 91528 Z N M 151168 99250 L 146596 99250 143548 97726 142024 97726 140500 96100 138976 96100 138976 12192 138976 0 135839 0 111455 12192 112979 15328 116027 13804 119075 12192 123647 12192 123647 13804 125171 13804 125171 16852 126695 18376 126695 93052 125171 94576 125171 96100 123647 96100 122123 97726 119075 99250 114503 99250 114503 100774 151168 100774 151168 99250 Z N "/></draw:custom-shape><text:span text:style-name="T11"/><draw:frame draw:name="Image 36" draw:style-name="gr21" draw:z-index="487591425" text:anchor-type="paragraph" svg:width="11.44cm" svg:height="0.3778cm" svg:x="2.35cm" svg:y="1.453cm"><draw:image xlink:href="Pictures/image13.png" xlink:type="simple" xlink:show="embed" xlink:actuate="onLoad"/></draw:frame><text:span text:style-name="T12"/><draw:frame draw:name="Image 37" draw:style-name="gr22" draw:z-index="487591937" text:anchor-type="paragraph" svg:width="18.69cm" svg:height="0.8467cm" svg:x="1.22cm" svg:y="2.331cm"><draw:image xlink:href="Pictures/image14.png" xlink:type="simple" xlink:show="embed" xlink:actuate="onLoad"/></draw:frame><text:span text:style-name="T13"/><draw:custom-shape draw:name="Graphic 38" draw:style-name="gr23" draw:z-index="487592449" text:anchor-type="paragraph" svg:width="0.4375cm" svg:height="0.2893cm" svg:x="1.758cm" svg:y="3.683cm"><draw:enhanced-geometry svg:viewBox="0 0 157480 104139" draw:type="ooxml-non-primitive" drawooo:sub-view-size="157480 104139" draw:text-areas="0 0 logwidth logheight" draw:enhanced-path="M 25908 0 L 24384 0 0 12192 4572 12192 10668 12192 25908 12192 25908 0 Z N M 39725 99148 L 35153 97624 30480 97624 28956 96100 27432 96100 27432 93052 25908 90004 25908 13716 13716 13716 13716 18288 15240 22860 15240 90004 13716 93052 13716 96100 12192 96100 10668 97624 6096 97624 1524 99148 1524 100672 39725 100672 39725 99148 Z N M 84023 91528 L 82397 90004 79349 88480 77825 86956 76301 86956 73253 86956 67157 93052 67157 97726 73253 103822 77825 103822 80873 100774 84023 99250 84023 91528 Z N M 157264 62572 L 155740 58000 149644 48856 145072 45808 138976 42760 144741 36995 148501 31254 150545 25527 151168 19812 151168 16764 149644 12192 148628 10668 143548 3048 137452 0 122110 0 117538 1524 112966 6096 108394 9144 102298 21336 103822 22860 109918 13716 116014 10668 128206 10668 131254 12192 134302 15240 138976 18288 140500 21336 140500 30480 128206 45808 125158 48856 120586 48856 117538 50380 117538 51904 123634 51904 126682 53428 131254 54952 134302 56476 137452 58000 142024 62572 143548 65620 145072 70192 146596 73240 146596 82384 140500 91528 137452 94576 132778 96100 120586 96100 119062 94576 112966 91528 111442 90004 103822 90004 100774 93052 100774 97624 103822 100672 106870 102196 117538 102196 127254 101587 135686 99529 142074 96100 142697 95770 148120 90004 154216 83908 157264 76288 157264 62572 Z N "/></draw:custom-shape><text:span text:style-name="T14"/><draw:frame draw:name="Image 39" draw:style-name="gr24" draw:z-index="487592961" text:anchor-type="paragraph" svg:width="14.97cm" svg:height="0.4498cm" svg:x="2.35cm" svg:y="3.602cm"><draw:image xlink:href="Pictures/image15.png" xlink:type="simple" xlink:show="embed" xlink:actuate="onLoad"/></draw:frame><text:span text:style-name="T15"/><draw:g draw:name="Group 40" draw:style-name="gr25" draw:z-index="487593473" text:anchor-type="paragraph"><draw:custom-shape draw:name="Graphic 41" draw:style-name="gr26" svg:width="0.1058cm" svg:height="0.03528cm" svg:x="2.312cm" svg:y="4.735cm"><draw:enhanced-geometry svg:viewBox="0 0 38100 12700" draw:type="ooxml-non-primitive" drawooo:sub-view-size="38100 12700" draw:text-areas="0 0 logwidth logheight" draw:enhanced-path="M 38100 12192 L 0 12192 0 0 38100 0 38100 12192 Z N "/></draw:custom-shape><draw:frame draw:name="Image 42" draw:style-name="gr27" svg:width="18.62cm" svg:height="0.8433cm" svg:x="1.237cm" svg:y="4.556cm"><draw:image xlink:href="Pictures/image16.png" xlink:type="simple" xlink:show="embed" xlink:actuate="onLoad"/></draw:frame></draw:g><text:span text:style-name="T16"/><draw:g draw:name="Group 43" draw:style-name="gr28" draw:z-index="487593985" text:anchor-type="paragraph"><draw:custom-shape draw:name="Graphic 44" draw:style-name="gr29" svg:width="0.217cm" svg:height="0.01764cm" svg:x="2.35cm" svg:y="6.081cm"><draw:enhanced-geometry svg:viewBox="0 0 78105 6350" draw:type="ooxml-non-primitive" drawooo:sub-view-size="78105 6350" draw:text-areas="0 0 logwidth logheight" draw:enhanced-path="M 77723 6096 L 0 6096 0 0 77723 0 77723 6096 Z N "/></draw:custom-shape><draw:frame draw:name="Image 45" draw:style-name="gr30" svg:width="2.82cm" svg:height="0.2924cm" svg:x="8.498cm" svg:y="5.9cm"><draw:image xlink:href="Pictures/image17.png" xlink:type="simple" xlink:show="embed" xlink:actuate="onLoad"/></draw:frame><draw:frame draw:name="Image 46" draw:style-name="gr31" svg:width="0.1823cm" svg:height="0.2797cm" svg:x="11.52cm" svg:y="5.908cm"><draw:image xlink:href="Pictures/image18.png" xlink:type="simple" xlink:show="embed" xlink:actuate="onLoad"/></draw:frame><draw:frame draw:name="Image 47" draw:style-name="gr32" svg:width="0.3649cm" svg:height="0.2924cm" svg:x="19.48cm" svg:y="5.9cm"><draw:image xlink:href="Pictures/image19.png" xlink:type="simple" xlink:show="embed" xlink:actuate="onLoad"/></draw:frame><draw:frame draw:name="Image 48" draw:style-name="gr33" svg:width="18.59cm" svg:height="1.31cm" svg:x="1.237cm" svg:y="5.9cm"><draw:image xlink:href="Pictures/image20.png" xlink:type="simple" xlink:show="embed" xlink:actuate="onLoad"/></draw:frame></draw:g></text:p>
      <text:p text:style-name="P17"/>
      <text:p text:style-name="P18"/>
      <text:p text:style-name="P19"/>
      <text:p text:style-name="P20"/>
      <text:p text:style-name="P21"/>
      <text:p text:style-name="P22"/>
      <text:p text:style-name="P23"/>
      <text:p text:style-name="P24"><text:span text:style-name="T17"/><draw:g draw:name="Group 49" draw:style-name="gr34" draw:z-index="487594497" text:anchor-type="paragraph"><draw:custom-shape draw:name="Graphic 50" draw:style-name="gr35" svg:width="6.428cm" svg:height="0.02999cm" svg:x="1.219cm" svg:y="0.8805cm"><draw:enhanced-geometry svg:viewBox="0 0 2313940 10795" draw:type="ooxml-non-primitive" drawooo:sub-view-size="2313940 10795" draw:text-areas="0 0 logwidth logheight" draw:enhanced-path="M 2313432 10667 L 0 10667 0 0 2313432 0 2313432 10667 Z N "/></draw:custom-shape><draw:frame draw:name="Image 51" draw:style-name="gr36" svg:width="4.36cm" svg:height="0.3731cm" svg:x="1.237cm" svg:y="0.4899cm"><draw:image xlink:href="Pictures/image21.png" xlink:type="simple" xlink:show="embed" xlink:actuate="onLoad"/></draw:frame><draw:frame draw:name="Image 52" draw:style-name="gr37" svg:width="2.625cm" svg:height="0.3562cm" svg:x="5.681cm" svg:y="0.5788cm"><draw:image xlink:href="Pictures/image22.png" xlink:type="simple" xlink:show="embed" xlink:actuate="onLoad"/></draw:frame></draw:g><text:span text:style-name="T18"/><draw:g draw:name="Group 53" draw:style-name="gr38" draw:z-index="487595009" text:anchor-type="paragraph"><draw:custom-shape draw:name="Graphic 54" draw:style-name="gr39" svg:width="0.4586cm" svg:height="0.2893cm" svg:x="1.72cm" svg:y="1.456cm"><draw:enhanced-geometry svg:viewBox="0 0 165100 104139" draw:type="ooxml-non-primitive" drawooo:sub-view-size="165100 104139" draw:text-areas="0 0 logwidth logheight" draw:enhanced-path="M 64096 82397 L 62572 82397 56476 88493 53428 90017 15240 90017 23241 81826 43548 59677 48272 53441 52120 47205 54952 41249 58000 36677 59524 32105 59524 19812 56476 13716 45808 3048 38100 0 22860 0 16764 3048 7620 12192 3048 19812 3048 29057 4572 29057 7620 22860 10668 18288 13716 15240 18288 13716 21336 12192 32004 12192 36576 13716 44196 21336 45808 27533 45808 33629 21717 77063 0 99161 0 100685 58000 100685 64096 82397 Z N M 97726 91541 L 96100 90017 93052 88493 91528 86969 90004 86969 86956 86969 80860 93065 80860 97726 86956 103822 91528 103822 94576 100774 97726 99250 97726 91541 Z N M 152679 0 L 149542 0 125158 12192 129730 12192 137350 12192 152679 12192 152679 0 Z N M 164871 99161 L 160299 97637 155727 97637 154203 96113 152679 96113 152679 13716 138874 13716 138874 16764 140398 18288 140398 93065 138874 94589 138874 96113 137350 96113 135826 97637 132778 99161 128206 99161 128206 100685 164871 100685 164871 99161 Z N "/></draw:custom-shape><draw:frame draw:name="Image 55" draw:style-name="gr40" svg:width="11.07cm" svg:height="0.852cm" svg:x="1.237cm" svg:y="1.439cm"><draw:image xlink:href="Pictures/image23.png" xlink:type="simple" xlink:show="embed" xlink:actuate="onLoad"/></draw:frame></draw:g><text:span text:style-name="T19"/><draw:frame draw:name="Image 56" draw:style-name="gr41" draw:z-index="487595521" text:anchor-type="paragraph" svg:width="7.298cm" svg:height="0.3704cm" svg:x="12.49cm" svg:y="1.452cm"><draw:image xlink:href="Pictures/image24.png" xlink:type="simple" xlink:show="embed" xlink:actuate="onLoad"/></draw:frame><text:span text:style-name="T20"/><draw:g draw:name="Group 57" draw:style-name="gr42" draw:z-index="487596033" text:anchor-type="paragraph"><draw:frame draw:name="Image 58" draw:style-name="gr43" svg:width="17.48cm" svg:height="0.3773cm" svg:x="2.371cm" svg:y="2.796cm"><draw:image xlink:href="Pictures/image25.png" xlink:type="simple" xlink:show="embed" xlink:actuate="onLoad"/></draw:frame><draw:frame draw:name="Image 59" draw:style-name="gr44" svg:width="1.073cm" svg:height="0.8351cm" svg:x="1.241cm" svg:y="2.804cm"><draw:image xlink:href="Pictures/image26.png" xlink:type="simple" xlink:show="embed" xlink:actuate="onLoad"/></draw:frame></draw:g><text:span text:style-name="T21"/><draw:g draw:name="Group 60" draw:style-name="gr45" draw:z-index="487596545" text:anchor-type="paragraph"><draw:frame draw:name="Image 61" draw:style-name="gr46" svg:width="0.5811cm" svg:height="0.2882cm" svg:x="2.577cm" svg:y="3.939cm"><draw:image xlink:href="Pictures/image27.png" xlink:type="simple" xlink:show="embed" xlink:actuate="onLoad"/></draw:frame><draw:custom-shape draw:name="Graphic 62" draw:style-name="gr47" svg:width="0.1111cm" svg:height="0.2805cm" svg:x="3.234cm" svg:y="3.939cm"><draw:enhanced-geometry svg:viewBox="0 0 40005 100965" draw:type="ooxml-non-primitive" drawooo:sub-view-size="40005 100965" draw:text-areas="0 0 logwidth logheight" draw:enhanced-path="M 30480 97631 L 10668 97631 12192 96107 13716 96107 13716 94583 15240 93059 15240 18288 13716 16764 13716 13716 12192 13716 12192 12192 0 12192 24384 0 27432 0 27432 12192 4572 12192 1524 13716 27432 13716 27432 94583 30480 97631 Z N M 39719 100679 L 3048 100679 3048 97631 39719 97631 39719 100679 Z N "/></draw:custom-shape></draw:g><text:span text:style-name="T22"/><draw:frame draw:name="Image 63" draw:style-name="gr48" draw:z-index="487597057" text:anchor-type="paragraph" svg:width="13.39cm" svg:height="0.376cm" svg:x="3.514cm" svg:y="3.93cm"><draw:image xlink:href="Pictures/image28.png" xlink:type="simple" xlink:show="embed" xlink:actuate="onLoad"/></draw:frame></text:p>
      <text:p text:style-name="P25"/>
      <text:p text:style-name="P26"/>
      <text:p text:style-name="P27"/>
      <text:p text:style-name="P28"/>
      <text:p text:style-name="P29"><text:span text:style-name="T31"/><draw:custom-shape draw:name="Graphic 81" draw:style-name="gr66" draw:z-index="15769601" text:anchor-type="page" svg:width="0.1058cm" svg:height="0.03528cm" svg:x="3.476cm" svg:y="24.23cm"><draw:enhanced-geometry svg:viewBox="0 0 38100 12700" draw:type="ooxml-non-primitive" drawooo:sub-view-size="38100 12700" draw:text-areas="0 0 logwidth logheight" draw:enhanced-path="M 38100 12192 L 0 12192 0 0 38100 0 38100 12192 Z N "/></draw:custom-shape><text:span text:style-name="T32"/><draw:frame draw:name="Image 82" draw:style-name="gr67" draw:z-index="486368769" text:anchor-type="page" svg:width="1.777cm" svg:height="0.7806cm" svg:x="1.856cm" svg:y="17.12cm"><draw:image xlink:href="Pictures/image37.png" xlink:type="simple" xlink:show="embed" xlink:actuate="onLoad"/></draw:frame><text:span text:style-name="T33"/><draw:frame draw:name="Image 83" draw:style-name="gr68" draw:z-index="486369281" text:anchor-type="page" svg:width="1.788cm" svg:height="2.315cm" svg:x="10.25cm" svg:y="16.63cm"><draw:image xlink:href="Pictures/image38.png" xlink:type="simple" xlink:show="embed" xlink:actuate="onLoad"/></draw:frame><text:span text:style-name="T34"/><draw:frame draw:name="Image 84" draw:style-name="gr69" draw:z-index="486369793" text:anchor-type="page" svg:width="2.102cm" svg:height="2.818cm" svg:x="17.15cm" svg:y="16.63cm"><draw:image xlink:href="Pictures/image39.png" xlink:type="simple" xlink:show="embed" xlink:actuate="onLoad"/></draw:frame><text:span text:style-name="T35"/><draw:frame draw:name="Image 85" draw:style-name="gr70" draw:z-index="486370305" text:anchor-type="page" svg:width="1.515cm" svg:height="0.7779cm" svg:x="1.822cm" svg:y="18.59cm"><draw:image xlink:href="Pictures/image40.png" xlink:type="simple" xlink:show="embed" xlink:actuate="onLoad"/></draw:frame></text:p>
      <text:p text:style-name="P32"><text:span text:style-name="T36"/><draw:frame draw:name="Image 86" draw:style-name="gr71" text:anchor-type="as-char" svg:width="17.12cm" svg:height="0.3837cm" svg:x="0cm" svg:y="0cm"><draw:image xlink:href="Pictures/image41.png" xlink:type="simple" xlink:show="embed" xlink:actuate="onLoad"/></draw:frame><text:span text:style-name="T37"/></text:p>
      <text:p text:style-name="P33"><text:span text:style-name="T38"/><draw:g draw:name="Group 87" draw:style-name="gr72" draw:z-index="487597569" text:anchor-type="paragraph"><draw:custom-shape draw:name="Graphic 88" draw:style-name="gr73" svg:width="0.04234cm" svg:height="0.04234cm" svg:x="1.474cm" svg:y="0.4224cm"><draw:enhanced-geometry svg:viewBox="0 0 15240 15240" draw:type="ooxml-non-primitive" drawooo:sub-view-size="15240 15240" draw:text-areas="0 0 logwidth logheight" draw:enhanced-path="M 12192 15240 L 4572 15240 1524 12192 0 9144 0 6096 6096 0 7620 0 10668 0 13716 3048 15240 3048 15240 12192 12192 15240 Z N "/></draw:custom-shape><draw:frame draw:name="Image 89" draw:style-name="gr74" svg:width="18.19cm" svg:height="0.8517cm" svg:x="1.445cm" svg:y="0.2911cm"><draw:image xlink:href="Pictures/image42.png" xlink:type="simple" xlink:show="embed" xlink:actuate="onLoad"/></draw:frame></draw:g><text:span text:style-name="T39"/><draw:frame draw:name="Image 90" draw:style-name="gr75" draw:z-index="487598081" text:anchor-type="paragraph" svg:width="18.26cm" svg:height="0.8335cm" svg:x="1.432cm" svg:y="1.427cm"><draw:image xlink:href="Pictures/image43.png" xlink:type="simple" xlink:show="embed" xlink:actuate="onLoad"/></draw:frame><text:span text:style-name="T40"/><draw:g draw:name="Group 91" draw:style-name="gr76" draw:z-index="487598593" text:anchor-type="paragraph"><draw:custom-shape draw:name="Graphic 92" draw:style-name="gr77" svg:width="0.04234cm" svg:height="0.04234cm" svg:x="1.474cm" svg:y="2.698cm"><draw:enhanced-geometry svg:viewBox="0 0 15240 15240" draw:type="ooxml-non-primitive" drawooo:sub-view-size="15240 15240" draw:text-areas="0 0 logwidth logheight" draw:enhanced-path="M 12192 15240 L 4572 15240 0 10668 0 6096 6096 0 7620 0 10668 0 15240 4572 15240 12192 12192 15240 Z N "/></draw:custom-shape><draw:frame draw:name="Image 93" draw:style-name="gr78" svg:width="18.2cm" svg:height="0.8308cm" svg:x="1.432cm" svg:y="2.567cm"><draw:image xlink:href="Pictures/image44.png" xlink:type="simple" xlink:show="embed" xlink:actuate="onLoad"/></draw:frame></draw:g><text:span text:style-name="T41"/><draw:g draw:name="Group 94" draw:style-name="gr79" draw:z-index="487599105" text:anchor-type="paragraph"><draw:custom-shape draw:name="Graphic 95" draw:style-name="gr80" svg:width="0.04234cm" svg:height="0.04234cm" svg:x="1.474cm" svg:y="3.839cm"><draw:enhanced-geometry svg:viewBox="0 0 15240 15240" draw:type="ooxml-non-primitive" drawooo:sub-view-size="15240 15240" draw:text-areas="0 0 logwidth logheight" draw:enhanced-path="M 10668 15240 L 6096 15240 0 9144 0 4572 4572 0 7620 0 12192 0 15240 3048 15240 10668 10668 15240 Z N "/></draw:custom-shape><draw:frame draw:name="Image 96" draw:style-name="gr81" svg:width="0.458cm" svg:height="0.3307cm" svg:x="1.716cm" svg:y="3.703cm"><draw:image xlink:href="Pictures/image45.png" xlink:type="simple" xlink:show="embed" xlink:actuate="onLoad"/></draw:frame><draw:frame draw:name="Image 97" draw:style-name="gr82" svg:width="4.568cm" svg:height="0.8435cm" svg:x="1.428cm" svg:y="3.711cm"><draw:image xlink:href="Pictures/image46.png" xlink:type="simple" xlink:show="embed" xlink:actuate="onLoad"/></draw:frame></draw:g><text:span text:style-name="T42"/><draw:frame draw:name="Image 98" draw:style-name="gr83" draw:z-index="487599617" text:anchor-type="paragraph" svg:width="4.839cm" svg:height="0.376cm" svg:x="6.14cm" svg:y="3.711cm"><draw:image xlink:href="Pictures/image47.png" xlink:type="simple" xlink:show="embed" xlink:actuate="onLoad"/></draw:frame><text:span text:style-name="T43"/><draw:frame draw:name="Image 99" draw:style-name="gr84" draw:z-index="487600129" text:anchor-type="paragraph" svg:width="4.047cm" svg:height="0.2982cm" svg:x="11.17cm" svg:y="3.711cm"><draw:image xlink:href="Pictures/image48.png" xlink:type="simple" xlink:show="embed" xlink:actuate="onLoad"/></draw:frame><text:span text:style-name="T44"/><draw:frame draw:name="Image 100" draw:style-name="gr85" draw:z-index="487600641" text:anchor-type="paragraph" svg:width="2.424cm" svg:height="0.2982cm" svg:x="15.38cm" svg:y="3.711cm"><draw:image xlink:href="Pictures/image49.png" xlink:type="simple" xlink:show="embed" xlink:actuate="onLoad"/></draw:frame><text:span text:style-name="T45"/><draw:frame draw:name="Image 101" draw:style-name="gr86" draw:z-index="487601153" text:anchor-type="paragraph" svg:width="1.644cm" svg:height="0.376cm" svg:x="17.97cm" svg:y="3.711cm"><draw:image xlink:href="Pictures/image50.png" xlink:type="simple" xlink:show="embed" xlink:actuate="onLoad"/></draw:frame><text:span text:style-name="T46"/><draw:g draw:name="Group 102" draw:style-name="gr87" draw:z-index="487601665" text:anchor-type="paragraph"><draw:custom-shape draw:name="Graphic 103" draw:style-name="gr88" svg:width="0.04234cm" svg:height="0.04234cm" svg:x="1.474cm" svg:y="4.975cm"><draw:enhanced-geometry svg:viewBox="0 0 15240 15240" draw:type="ooxml-non-primitive" drawooo:sub-view-size="15240 15240" draw:text-areas="0 0 logwidth logheight" draw:enhanced-path="M 12192 15240 L 4572 15240 0 10668 0 6096 6096 0 7620 0 10668 0 15240 4572 15240 12192 12192 15240 Z N "/></draw:custom-shape><draw:frame draw:name="Image 104" draw:style-name="gr89" svg:width="18.21cm" svg:height="0.8308cm" svg:x="1.44cm" svg:y="4.843cm"><draw:image xlink:href="Pictures/image51.png" xlink:type="simple" xlink:show="embed" xlink:actuate="onLoad"/></draw:frame></draw:g><text:span text:style-name="T47"/><draw:frame draw:name="Image 105" draw:style-name="gr90" draw:z-index="487602177" text:anchor-type="paragraph" svg:width="0.7992cm" svg:height="0.2834cm" svg:x="2.624cm" svg:y="6.204cm"><draw:image xlink:href="Pictures/image52.png" xlink:type="simple" xlink:show="embed" xlink:actuate="onLoad"/></draw:frame><text:span text:style-name="T48"/><draw:frame draw:name="Image 106" draw:style-name="gr91" draw:z-index="487602689" text:anchor-type="paragraph" svg:width="15.71cm" svg:height="0.376cm" svg:x="3.56cm" svg:y="6.195cm"><draw:image xlink:href="Pictures/image53.png" xlink:type="simple" xlink:show="embed" xlink:actuate="onLoad"/></draw:frame><text:span text:style-name="T49"/><draw:frame draw:name="Image 107" draw:style-name="gr92" draw:z-index="487603201" text:anchor-type="paragraph" svg:width="18.29cm" svg:height="0.3913cm" svg:x="1.271cm" svg:y="7.064cm"><draw:image xlink:href="Pictures/image54.png" xlink:type="simple" xlink:show="embed" xlink:actuate="onLoad"/></draw:frame><text:span text:style-name="T50"/><draw:g draw:name="Group 108" draw:style-name="gr93" draw:z-index="487603713" text:anchor-type="paragraph"><draw:custom-shape draw:name="Graphic 109" draw:style-name="gr94" svg:width="0.04234cm" svg:height="0.0441cm" svg:x="1.271cm" svg:y="8.081cm"><draw:enhanced-geometry svg:viewBox="0 0 15240 15875" draw:type="ooxml-non-primitive" drawooo:sub-view-size="15240 15875" draw:text-areas="0 0 logwidth logheight" draw:enhanced-path="M 9144 15335 L 4572 15335 0 10763 0 3048 3048 0 7620 0 10668 0 15240 4572 15240 9239 9144 15335 Z N "/></draw:custom-shape><draw:frame draw:name="Image 110" draw:style-name="gr95" svg:width="0.4538cm" svg:height="0.3305cm" svg:x="1.512cm" svg:y="7.946cm"><draw:image xlink:href="Pictures/image55.png" xlink:type="simple" xlink:show="embed" xlink:actuate="onLoad"/></draw:frame><draw:frame draw:name="Image 111" draw:style-name="gr96" svg:width="3.351cm" svg:height="0.2926cm" svg:x="5.342cm" svg:y="7.954cm"><draw:image xlink:href="Pictures/image56.png" xlink:type="simple" xlink:show="embed" xlink:actuate="onLoad"/></draw:frame><draw:frame draw:name="Image 112" draw:style-name="gr97" svg:width="4.004cm" svg:height="0.8435cm" svg:x="1.237cm" svg:y="7.954cm"><draw:image xlink:href="Pictures/image57.png" xlink:type="simple" xlink:show="embed" xlink:actuate="onLoad"/></draw:frame></draw:g><text:span text:style-name="T51"/><draw:frame draw:name="Image 113" draw:style-name="gr98" draw:z-index="487604225" text:anchor-type="paragraph" svg:width="3.411cm" svg:height="0.2911cm" svg:x="8.871cm" svg:y="7.954cm"><draw:image xlink:href="Pictures/image58.png" xlink:type="simple" xlink:show="embed" xlink:actuate="onLoad"/></draw:frame><text:span text:style-name="T52"/><draw:custom-shape draw:name="Graphic 114" draw:style-name="gr99" draw:z-index="487604737" text:anchor-type="paragraph" svg:width="0.157cm" svg:height="0.1958cm" svg:x="12.48cm" svg:y="8.052cm"><draw:enhanced-geometry svg:viewBox="0 0 56515 70485" draw:type="ooxml-non-primitive" drawooo:sub-view-size="56515 70485" draw:text-areas="0 0 logwidth logheight" draw:enhanced-path="M 36576 70199 L 21336 70199 15240 67056 9144 60960 5143 56078 2286 50482 615 44196 571 44029 15240 3048 22860 0 38100 0 44196 3048 45751 4572 22860 4572 19812 6096 16764 10668 10668 16764 10668 22860 56483 22860 56483 27432 10668 27432 10668 36576 13649 44029 13716 44196 22860 56388 28956 59436 50387 59436 47339 62484 42672 68580 36576 70199 Z N M 56483 22860 L 41148 22860 41148 15240 39624 13716 38100 10668 35052 7620 28956 4572 45751 4572 48863 7620 54959 12192 56483 18288 56483 22860 Z N M 50387 59436 L 39624 59436 42672 57912 45815 54864 48863 53340 51911 48768 54959 42672 56483 44196 56388 50482 53435 56388 50387 59436 Z N "/></draw:custom-shape><text:span text:style-name="T53"/><draw:frame draw:name="Image 115" draw:style-name="gr100" draw:z-index="487605249" text:anchor-type="paragraph" svg:width="6.466cm" svg:height="0.376cm" svg:x="12.81cm" svg:y="7.954cm"><draw:image xlink:href="Pictures/image59.png" xlink:type="simple" xlink:show="embed" xlink:actuate="onLoad"/></draw:frame><text:span text:style-name="T54"/><draw:frame draw:name="Image 116" draw:style-name="gr101" draw:z-index="487605761" text:anchor-type="paragraph" svg:width="0.3626cm" svg:height="0.2911cm" svg:x="19.48cm" svg:y="7.954cm"><draw:image xlink:href="Pictures/image60.png" xlink:type="simple" xlink:show="embed" xlink:actuate="onLoad"/></draw:frame><text:span text:style-name="T55"/><draw:g draw:name="Group 117" draw:style-name="gr102" draw:z-index="487606273" text:anchor-type="paragraph"><draw:custom-shape draw:name="Graphic 118" draw:style-name="gr103" svg:width="0.04234cm" svg:height="0.04234cm" svg:x="1.271cm" svg:y="9.425cm"><draw:enhanced-geometry svg:viewBox="0 0 15240 15240" draw:type="ooxml-non-primitive" drawooo:sub-view-size="15240 15240" draw:text-areas="0 0 logwidth logheight" draw:enhanced-path="M 9144 15240 L 4572 15240 0 10668 0 3048 3048 0 7620 0 10668 0 13716 3048 15240 6096 15240 9144 9144 15240 Z N "/></draw:custom-shape><draw:frame draw:name="Image 119" draw:style-name="gr104" svg:width="0.4538cm" svg:height="0.3305cm" svg:x="1.521cm" svg:y="9.289cm"><draw:image xlink:href="Pictures/image61.png" xlink:type="simple" xlink:show="embed" xlink:actuate="onLoad"/></draw:frame><draw:frame draw:name="Image 120" draw:style-name="gr105" svg:width="1.005cm" svg:height="0.3728cm" svg:x="4.189cm" svg:y="9.302cm"><draw:image xlink:href="Pictures/image62.png" xlink:type="simple" xlink:show="embed" xlink:actuate="onLoad"/></draw:frame><draw:frame draw:name="Image 121" draw:style-name="gr106" svg:width="6.116cm" svg:height="0.8179cm" svg:x="1.224cm" svg:y="9.306cm"><draw:image xlink:href="Pictures/image63.png" xlink:type="simple" xlink:show="embed" xlink:actuate="onLoad"/></draw:frame></draw:g><text:span text:style-name="T56"/><draw:frame draw:name="Image 122" draw:style-name="gr107" draw:z-index="487606785" text:anchor-type="paragraph" svg:width="3.327cm" svg:height="0.2911cm" svg:x="7.522cm" svg:y="9.302cm"><draw:image xlink:href="Pictures/image64.png" xlink:type="simple" xlink:show="embed" xlink:actuate="onLoad"/></draw:frame><text:span text:style-name="T57"/><draw:custom-shape draw:name="Graphic 123" draw:style-name="gr108" draw:z-index="487607297" text:anchor-type="paragraph" svg:width="0.157cm" svg:height="0.1993cm" svg:x="11.05cm" svg:y="9.395cm"><draw:enhanced-geometry svg:viewBox="0 0 56515 71755" draw:type="ooxml-non-primitive" drawooo:sub-view-size="56515 71755" draw:text-areas="0 0 logwidth logheight" draw:enhanced-path="M 36671 71723 L 21336 71723 13716 68675 9144 62579 5143 57459 2286 51339 566 44291 113 38195 0 36671 571 28924 21336 0 38195 0 44291 3048 47339 6096 22860 6096 19812 7620 15240 10668 12192 13716 10668 18288 10668 22860 56483 22860 56483 27432 10668 27432 10668 38195 12192 45815 18288 50387 22860 56483 27432 59531 50387 59531 47339 62579 42767 68675 36671 71723 Z N M 56483 22860 L 41243 22860 41243 16764 39719 15240 36671 9144 35147 7620 32099 6096 47339 6096 53435 12192 56483 19812 56483 22860 Z N M 50387 59531 L 39719 59531 45815 56483 48863 53435 54959 44291 56483 45815 54959 51911 51911 58007 50387 59531 Z N "/></draw:custom-shape><text:span text:style-name="T58"/><draw:frame draw:name="Image 124" draw:style-name="gr109" draw:z-index="487607809" text:anchor-type="paragraph" svg:width="0.878cm" svg:height="0.2911cm" svg:x="11.38cm" svg:y="9.302cm"><draw:image xlink:href="Pictures/image65.png" xlink:type="simple" xlink:show="embed" xlink:actuate="onLoad"/></draw:frame><text:span text:style-name="T59"/><draw:custom-shape draw:name="Graphic 125" draw:style-name="gr110" draw:z-index="487608321" text:anchor-type="paragraph" svg:width="0.157cm" svg:height="0.1993cm" svg:x="12.42cm" svg:y="9.395cm"><draw:enhanced-geometry svg:viewBox="0 0 56515 71755" draw:type="ooxml-non-primitive" drawooo:sub-view-size="56515 71755" draw:text-areas="0 0 logwidth logheight" draw:enhanced-path="M 36671 71723 L 21431 71723 13716 68675 9144 62579 5143 57459 2286 51339 566 44291 113 38195 0 36671 571 28924 21431 0 38195 0 44291 3048 47339 6096 22955 6096 18383 7620 15240 10668 12192 13716 10668 18288 10668 22860 56483 22860 56483 27432 10668 27432 10668 38195 12192 45815 16764 50387 22955 56483 27527 59531 50387 59531 47339 62579 42767 68675 36671 71723 Z N M 56483 22860 L 41243 22860 41243 19812 39719 16764 39719 15240 36671 9144 33623 7620 32099 6096 47339 6096 53435 12192 56483 19812 56483 22860 Z N M 50387 59531 L 38195 59531 42767 58007 45815 56483 48863 53435 51911 48863 53435 44291 56483 45815 54959 51911 51911 58007 50387 59531 Z N "/></draw:custom-shape><text:span text:style-name="T60"/><draw:frame draw:name="Image 126" draw:style-name="gr111" draw:z-index="487608833" text:anchor-type="paragraph" svg:width="1.795cm" svg:height="0.2911cm" svg:x="12.76cm" svg:y="9.302cm"><draw:image xlink:href="Pictures/image66.png" xlink:type="simple" xlink:show="embed" xlink:actuate="onLoad"/></draw:frame><text:span text:style-name="T61"/><draw:custom-shape draw:name="Graphic 127" draw:style-name="gr112" draw:z-index="487609345" text:anchor-type="paragraph" svg:width="0.157cm" svg:height="0.1993cm" svg:x="14.75cm" svg:y="9.395cm"><draw:enhanced-geometry svg:viewBox="0 0 56515 71755" draw:type="ooxml-non-primitive" drawooo:sub-view-size="56515 71755" draw:text-areas="0 0 logwidth logheight" draw:enhanced-path="M 36671 71723 L 21336 71723 15240 68675 0 36671 571 28924 22860 0 38195 0 44291 3048 47339 6096 22860 6096 19812 7620 13716 13716 10668 18288 10668 22860 56483 22860 56483 27432 10668 27432 10668 38195 13716 45815 18288 50387 22860 56483 28956 59531 51403 59531 47339 62579 42767 68675 36671 71723 Z N M 56483 22860 L 41243 22860 41243 16764 39719 15240 36671 9144 35147 7620 32099 6096 47339 6096 48863 7620 54959 12192 56483 19812 56483 22860 Z N M 51403 59531 L 39719 59531 45815 56483 48863 53435 54959 44291 56483 45815 56483 51911 53435 58007 51403 59531 Z N "/></draw:custom-shape><text:span text:style-name="T62"/><draw:frame draw:name="Image 128" draw:style-name="gr113" draw:z-index="487609857" text:anchor-type="paragraph" svg:width="1.503cm" svg:height="0.2911cm" svg:x="15.09cm" svg:y="9.302cm"><draw:image xlink:href="Pictures/image67.png" xlink:type="simple" xlink:show="embed" xlink:actuate="onLoad"/></draw:frame><text:span text:style-name="T63"/><draw:frame draw:name="Image 129" draw:style-name="gr114" draw:z-index="487610369" text:anchor-type="paragraph" svg:width="1.643cm" svg:height="0.3704cm" svg:x="16.79cm" svg:y="9.302cm"><draw:image xlink:href="Pictures/image68.png" xlink:type="simple" xlink:show="embed" xlink:actuate="onLoad"/></draw:frame><text:span text:style-name="T64"/><draw:frame draw:name="Image 130" draw:style-name="gr115" draw:z-index="487610881" text:anchor-type="paragraph" svg:width="1.213cm" svg:height="0.2778cm" svg:x="18.62cm" svg:y="9.395cm"><draw:image xlink:href="Pictures/image69.png" xlink:type="simple" xlink:show="embed" xlink:actuate="onLoad"/></draw:frame><text:span text:style-name="T65"/><draw:frame draw:name="Image 131" draw:style-name="gr116" draw:z-index="487611393" text:anchor-type="paragraph" svg:width="18.67cm" svg:height="0.8335cm" svg:x="1.237cm" svg:y="10.64cm"><draw:image xlink:href="Pictures/image70.png" xlink:type="simple" xlink:show="embed" xlink:actuate="onLoad"/></draw:frame><text:span text:style-name="T66"/><draw:frame draw:name="Image 132" draw:style-name="gr117" draw:z-index="487611905" text:anchor-type="paragraph" svg:width="18.82cm" svg:height="0.8599cm" svg:x="1.19cm" svg:y="11.98cm"><draw:image xlink:href="Pictures/image71.png" xlink:type="simple" xlink:show="embed" xlink:actuate="onLoad"/></draw:frame><text:span text:style-name="T67"/><draw:frame draw:name="Image 133" draw:style-name="gr118" draw:z-index="487612417" text:anchor-type="paragraph" svg:width="18.5cm" svg:height="0.8467cm" svg:x="1.237cm" svg:y="13.32cm"><draw:image xlink:href="Pictures/image72.png" xlink:type="simple" xlink:show="embed" xlink:actuate="onLoad"/></draw:frame></text:p>
      <text:p text:style-name="P34"/>
      <text:p text:style-name="P35"/>
      <text:p text:style-name="P36"/>
      <text:p text:style-name="P37"/>
      <text:p text:style-name="P38"/>
      <text:p text:style-name="P39"/>
      <text:p text:style-name="P40"/>
      <text:p text:style-name="P41"/>
      <text:p text:style-name="P42"/>
      <text:p text:style-name="P43"/>
      <text:p text:style-name="P44"/>
      <text:p text:style-name="P45"/>
      <table:table table:style-name="ta1">
        <table:table-columns>
          <table:table-column table:style-name="co1"/>
          <table:table-column table:style-name="co2"/>
          <table:table-column table:style-name="co3"/>
          <table:table-column table:style-name="co4"/>
        </table:table-columns>
        <table:table-header-columns/>
        <table:table-row table:style-name="ro1" table:default-cell-style-name="ce1">
          <table:table-cell table:style-name="ce2">
            <text:p text:style-name="P46"/>
            <text:p text:style-name="P47"><text:span text:style-name="T68"/><draw:frame draw:name="Image 134" draw:style-name="gr119" text:anchor-type="as-char" svg:width="2.514cm" svg:height="0.2852cm" svg:x="0cm" svg:y="0cm"><draw:image xlink:href="Pictures/image73.png" xlink:type="simple" xlink:show="embed" xlink:actuate="onLoad"/></draw:frame><text:span text:style-name="T69"/></text:p>
            <text:p text:style-name="P48"/>
            <text:p text:style-name="P49"><text:span text:style-name="T70"/><draw:frame draw:name="Image 135" draw:style-name="gr120" text:anchor-type="as-char" svg:width="3.09cm" svg:height="0.2852cm" svg:x="0cm" svg:y="0cm"><draw:image xlink:href="Pictures/image74.png" xlink:type="simple" xlink:show="embed" xlink:actuate="onLoad"/></draw:frame><text:span text:style-name="T71"/></text:p>
          </table:table-cell>
          <table:table-cell table:style-name="ce3">
            <text:p text:style-name="P50"><text:span text:style-name="T72"/><draw:frame draw:name="Image 136" draw:style-name="gr121" text:anchor-type="as-char" svg:width="3.618cm" svg:height="0.3606cm" svg:x="0cm" svg:y="0cm"><draw:image xlink:href="Pictures/image75.png" xlink:type="simple" xlink:show="embed" xlink:actuate="onLoad"/></draw:frame><text:span text:style-name="T73"/></text:p>
          </table:table-cell>
          <table:table-cell table:style-name="ce4">
            <text:p text:style-name="P51"/>
            <text:p text:style-name="P52"><text:span text:style-name="T74"/><draw:g draw:name="Group 137" draw:style-name="gr122" text:anchor-type="as-char"><draw:custom-shape draw:name="Graphic 138" draw:style-name="gr123" svg:width="1.057cm" svg:height="0.2769cm" svg:x="0cm" svg:y="1.667e-05cm"><draw:enhanced-geometry svg:viewBox="0 0 380365 99695" draw:type="ooxml-non-primitive" drawooo:sub-view-size="380365 99695" draw:text-areas="0 0 logwidth logheight" draw:enhanced-path="M 90004 67144 L 86956 67144 85432 76288 80860 82384 74764 86956 70192 91528 62572 93052 41236 93052 39712 91528 39712 90004 38188 90004 38188 51904 45808 51904 48856 53428 50380 54952 53428 56476 54952 61048 56476 64096 58000 68668 58000 74764 61048 74764 61048 22948 58000 22948 58000 30568 56476 36664 53428 39712 50380 44284 45808 45808 38188 45808 38188 6096 61048 6096 62572 7620 71716 10668 74764 13716 79336 22948 79336 29044 82384 29044 82384 0 0 0 0 3048 9144 3048 13716 7620 13716 91528 12192 93052 12192 94576 10668 94576 9144 96100 0 96100 0 99148 85432 99148 90004 67144 Z N M 183159 0 L 99250 0 99250 3048 108394 3048 111442 6096 112966 6096 112966 93052 111442 94576 109918 94576 108394 96100 99250 96100 99250 99148 151155 99148 151155 96100 143535 96100 141922 94576 140398 94576 138874 93052 138874 91528 137350 90004 137350 51904 145059 51904 149631 53428 158775 59524 160299 65620 161823 74764 164871 74764 164871 25996 161823 25996 161823 30568 160299 35140 157251 38188 155727 41236 154203 42760 148107 45808 137350 45808 137350 6096 160299 6096 163347 7620 172491 10668 175539 13716 177063 16764 180111 21424 180111 29044 183159 29044 183159 0 Z N M 279361 67144 L 277837 67144 274789 76288 270217 82384 265645 86956 259549 91528 251929 93052 230505 93052 230505 91528 227457 88480 227457 51904 236601 51904 238125 53428 241173 54952 242697 56476 245745 61048 247269 64096 248793 68668 248793 74764 251929 74764 251929 22948 248793 22948 248793 30568 244221 39712 241173 44284 236601 45808 227457 45808 227457 6096 250405 6096 253453 7620 258025 9144 261073 10668 267169 16764 270217 29044 273265 29044 273265 0 190779 0 190779 3048 200025 3048 203073 6096 203073 7620 204597 9144 204597 90004 203073 91528 203073 93052 201549 94576 200025 94576 198501 96100 190779 96100 190779 99148 276313 99148 279361 67144 Z N M 380136 0 L 291553 0 291553 27520 294601 27520 296125 19900 299173 13716 305358 7620 309930 6096 323646 6096 323646 91528 322122 93052 322122 94576 320598 94576 319074 96100 309930 96100 309930 99148 361848 99148 361848 96100 354126 96100 352602 94576 351078 94576 349554 93052 349554 91528 348030 90004 348030 6096 363372 6096 364896 7620 370992 10668 374040 16764 377088 21424 378612 27520 380136 27520 380136 0 Z N "/></draw:custom-shape></draw:g><text:span text:style-name="T75"/><text:span text:style-name="T76"><text:s/></text:span><text:span text:style-name="T77"/><draw:g draw:name="Group 139" draw:style-name="gr124" text:anchor-type="as-char"><draw:custom-shape draw:name="Graphic 140" draw:style-name="gr125" svg:width="0.1446cm" svg:height="0.2769cm" svg:x="0cm" svg:y="0cm"><draw:enhanced-geometry svg:viewBox="0 0 52069 99695" draw:type="ooxml-non-primitive" drawooo:sub-view-size="52069 99695" draw:text-areas="0 0 logwidth logheight" draw:enhanced-path="M 51911 99155 L 0 99155 0 96107 7619 96107 9143 94583 10667 94583 12191 93059 12191 91535 13715 90011 13715 9143 12191 7619 12191 6095 10667 6095 7619 3047 0 3047 0 0 51911 0 51911 3047 42767 3047 41243 4571 39719 4571 38195 6095 38195 9143 36671 12191 36671 86963 38195 90011 38195 93059 39719 94583 41243 94583 42767 96107 51911 96107 51911 99155 Z N "/></draw:custom-shape></draw:g><text:span text:style-name="T78"/><text:span text:style-name="T79"/><draw:g draw:name="Group 141" draw:style-name="gr126" text:anchor-type="as-char"><draw:custom-shape draw:name="Graphic 142" draw:style-name="gr127" svg:width="0.5945cm" svg:height="0.2858cm" svg:x="0cm" svg:y="1.667e-05cm"><draw:enhanced-geometry svg:viewBox="0 0 213995 102870" draw:type="ooxml-non-primitive" drawooo:sub-view-size="213995 102870" draw:text-areas="0 0 logwidth logheight" draw:enhanced-path="M 103822 1524 L 71818 1524 71818 4572 77914 4572 79438 6096 80962 6096 82486 7620 84010 7620 84010 18288 82486 21424 79438 27520 59524 71716 39712 21424 36664 16764 35140 13716 35140 7620 38188 4572 45808 4572 45808 1524 0 1524 0 4572 3048 4572 6096 6096 9144 9144 10668 15240 15240 24472 48856 102298 51904 102298 65659 71716 85534 27520 90106 18288 93154 12192 100774 4572 103822 4572 103822 1524 Z N M 213741 50380 L 198501 13716 187833 6146 187833 51904 187566 59626 187515 60121 186880 66763 185839 73621 184785 79336 181737 85432 178689 90004 174015 93052 170967 96100 166395 97624 154203 97624 148107 94576 145059 88480 141058 81915 138201 73621 138150 73342 136486 63627 135915 51904 135953 50380 146583 9144 152679 4572 166395 4572 170967 6096 174015 9144 178689 12192 187833 51904 187833 6146 184619 4572 182295 3429 172097 850 160299 0 150304 850 140868 3429 113347 30937 110693 41313 109918 50380 128346 92570 148882 101142 148691 101142 161823 102298 174739 101142 186067 97624 195351 91935 213169 59626 213741 50380 Z N "/></draw:custom-shape></draw:g><text:span text:style-name="T80"/></text:p>
          </table:table-cell>
          <table:table-cell table:style-name="ce5">
            <text:p text:style-name="P53"/>
            <text:p text:style-name="P54"><text:span text:style-name="T81"/><draw:frame draw:name="Image 143" draw:style-name="gr128" text:anchor-type="as-char" svg:width="3.311cm" svg:height="0.2852cm" svg:x="0cm" svg:y="0cm"><draw:image xlink:href="Pictures/image76.png" xlink:type="simple" xlink:show="embed" xlink:actuate="onLoad"/></draw:frame><text:span text:style-name="T82"/></text:p>
          </table:table-cell>
        </table:table-row>
        <table:table-row table:style-name="ro2" table:default-cell-style-name="ce1">
          <table:table-cell table:style-name="ce6">
            <text:p text:style-name="P55"/>
          </table:table-cell>
          <table:table-cell table:style-name="ce7">
            <text:p text:style-name="P56"/>
          </table:table-cell>
          <table:table-cell table:style-name="ce8">
            <text:p text:style-name="P57"/>
            <text:p text:style-name="P58"><text:span text:style-name="T83"/><draw:frame draw:name="Image 144" draw:style-name="gr129" text:anchor-type="as-char" svg:width="0.366cm" svg:height="0.2852cm" svg:x="0cm" svg:y="0cm"><draw:image xlink:href="Pictures/image77.png" xlink:type="simple" xlink:show="embed" xlink:actuate="onLoad"/></draw:frame><text:span text:style-name="T84"/></text:p>
          </table:table-cell>
          <table:table-cell table:style-name="ce9">
            <text:p text:style-name="P59"/>
          </table:table-cell>
        </table:table-row>
        <table:table-row table:style-name="ro3" table:default-cell-style-name="ce1">
          <table:table-cell table:style-name="ce10">
            <text:p text:style-name="P60"/>
          </table:table-cell>
          <table:table-cell table:style-name="ce11">
            <text:p text:style-name="P61"/>
          </table:table-cell>
          <table:table-cell table:style-name="ce12">
            <text:p text:style-name="P62"/>
            <text:p text:style-name="P63"><text:span text:style-name="T85"/><draw:frame draw:name="Image 145" draw:style-name="gr130" text:anchor-type="as-char" svg:width="0.3809cm" svg:height="0.2834cm" svg:x="0cm" svg:y="0cm"><draw:image xlink:href="Pictures/image78.png" xlink:type="simple" xlink:show="embed" xlink:actuate="onLoad"/></draw:frame><text:span text:style-name="T86"/></text:p>
          </table:table-cell>
          <table:table-cell table:style-name="ce13">
            <text:p text:style-name="P64"/>
          </table:table-cell>
        </table:table-row>
        <table:table-row table:style-name="ro4" table:default-cell-style-name="ce1">
          <table:table-cell table:style-name="ce14">
            <text:p text:style-name="P65"/>
            <text:p text:style-name="P66"><text:span text:style-name="T87"/><draw:frame draw:name="Image 146" draw:style-name="gr131" text:anchor-type="as-char" svg:width="1.604cm" svg:height="0.2911cm" svg:x="0cm" svg:y="0cm"><draw:image xlink:href="Pictures/image79.png" xlink:type="simple" xlink:show="embed" xlink:actuate="onLoad"/></draw:frame><text:span text:style-name="T88"/></text:p>
          </table:table-cell>
          <table:table-cell table:style-name="ce15">
            <text:p text:style-name="P67"/>
          </table:table-cell>
          <table:table-cell table:style-name="ce16">
            <text:p text:style-name="P68"/>
            <text:p text:style-name="P69"><text:span text:style-name="T89"/><draw:g draw:name="Group 147" draw:style-name="gr132" text:anchor-type="as-char"><draw:custom-shape draw:name="Graphic 148" draw:style-name="gr133" svg:width="0.2981cm" svg:height="0.2805cm" svg:x="0cm" svg:y="1.667e-05cm"><draw:enhanced-geometry svg:viewBox="0 0 107314 100965" draw:type="ooxml-non-primitive" drawooo:sub-view-size="107314 100965" draw:text-areas="0 0 logwidth logheight" draw:enhanced-path="M 25996 0 L 22948 0 0 10668 6096 10668 9232 10668 25996 10668 25996 0 Z N M 38188 97624 L 30568 97624 29044 96100 27520 96100 27520 94576 25996 93052 25996 13716 12280 13716 13804 15240 13804 91528 12280 93052 12280 96100 10756 96100 9232 97624 1524 97624 1524 100672 38188 100672 38188 97624 Z N M 106870 97624 L 99250 97624 97726 96100 96202 96100 96202 93052 94678 91528 94678 0 91630 0 68770 10668 68770 13716 73342 12192 74866 10668 77914 10668 79438 12192 80962 12192 80962 13716 82486 13716 82486 93052 80962 94576 80962 96100 79438 96100 77914 97624 70294 97624 70294 100672 106870 100672 106870 97624 Z N "/></draw:custom-shape></draw:g><text:span text:style-name="T90"/></text:p>
          </table:table-cell>
          <table:table-cell table:style-name="ce17">
            <text:p text:style-name="P70"/>
          </table:table-cell>
        </table:table-row>
        <table:table-row table:style-name="ro5" table:default-cell-style-name="ce1">
          <table:table-cell table:style-name="ce18">
            <text:p text:style-name="P71"/>
          </table:table-cell>
          <table:table-cell table:style-name="ce19">
            <text:p text:style-name="P72"/>
          </table:table-cell>
          <table:table-cell table:style-name="ce20">
            <text:p text:style-name="P73"/>
            <text:p text:style-name="P74"><text:span text:style-name="T91"/><draw:g draw:name="Group 149" draw:style-name="gr134" text:anchor-type="as-char"><draw:custom-shape draw:name="Graphic 150" draw:style-name="gr135" svg:width="0.1076cm" svg:height="0.2805cm" svg:x="0cm" svg:y="0cm"><draw:enhanced-geometry svg:viewBox="0 0 38735 100965" draw:type="ooxml-non-primitive" drawooo:sub-view-size="38735 100965" draw:text-areas="0 0 logwidth logheight" draw:enhanced-path="M 0 13716 L 0 10668 22955 0 26003 0 26003 10668 6096 10668 4572 12192 0 13716 Z N M 27527 96107 L 12287 96107 12287 94583 13811 93059 13811 13716 12287 12192 10668 12192 9144 10668 26003 10668 26003 91535 27527 93059 27527 96107 Z N M 30575 97631 L 9144 97631 10668 96107 29051 96107 30575 97631 Z N M 38195 100679 L 1524 100679 1524 97631 38195 97631 38195 100679 Z N "/></draw:custom-shape></draw:g><text:span text:style-name="T92"/><text:span text:style-name="T93"><text:s/></text:span><text:span text:style-name="T94"/><draw:g draw:name="Group 151" draw:style-name="gr136" text:anchor-type="as-char"><draw:custom-shape draw:name="Graphic 152" draw:style-name="gr137" svg:width="0.1746cm" svg:height="0.284cm" svg:x="0cm" svg:y="0cm"><draw:enhanced-geometry svg:viewBox="0 0 62865 102235" draw:type="ooxml-non-primitive" drawooo:sub-view-size="62865 102235" draw:text-areas="0 0 logwidth logheight" draw:enhanced-path="M 35091 102203 L 30519 102203 23892 101084 1468 69770 0 53340 113 46720 12136 7620 18232 4572 22804 1524 27376 0 39663 0 45759 3048 46978 4572 28995 4572 25852 6096 13998 38314 13974 38647 13850 40386 13776 43219 13660 53340 13793 57879 13882 60927 13945 63094 14803 71866 16153 79343 16231 79780 18232 86963 21280 93059 25852 97631 44235 97631 41187 100679 35091 102203 Z N M 44235 97631 L 33567 97631 36615 96107 39663 93059 48517 58260 48515 38314 36615 4572 46978 4572 62345 46720 62414 53340 62251 57879 45759 96107 44235 97631 Z N "/></draw:custom-shape></draw:g><text:span text:style-name="T95"/></text:p>
          </table:table-cell>
          <table:table-cell table:style-name="ce21">
            <text:p text:style-name="P75"/>
          </table:table-cell>
        </table:table-row>
        <table:table-row table:style-name="ro6" table:default-cell-style-name="ce1">
          <table:table-cell table:style-name="ce22" table:number-columns-spanned="2">
            <text:p text:style-name="P76"/>
          </table:table-cell>
          <table:covered-table-cell/>
          <table:table-cell table:style-name="ce23">
            <text:p text:style-name="P77"/>
            <text:p text:style-name="P78"><text:span text:style-name="T96"/><draw:frame draw:name="Image 153" draw:style-name="gr138" text:anchor-type="as-char" svg:width="0.3878cm" svg:height="0.2852cm" svg:x="0cm" svg:y="0cm"><draw:image xlink:href="Pictures/image80.png" xlink:type="simple" xlink:show="embed" xlink:actuate="onLoad"/></draw:frame><text:span text:style-name="T97"/></text:p>
          </table:table-cell>
          <table:table-cell table:style-name="ce24">
            <text:p text:style-name="P79"/>
          </table:table-cell>
        </table:table-row>
      </table:table>
      <text:p text:style-name="P80"><text:span text:style-name="T98"/><draw:frame draw:name="Image 154" draw:style-name="gr139" draw:z-index="487616001" text:anchor-type="paragraph" svg:width="0.7925cm" svg:height="0.2911cm" svg:x="2.208cm" svg:y="0.4929cm"><draw:image xlink:href="Pictures/image81.png" xlink:type="simple" xlink:show="embed" xlink:actuate="onLoad"/></draw:frame><text:span text:style-name="T99"/><draw:frame draw:name="Image 155" draw:style-name="gr140" draw:z-index="487616513" text:anchor-type="paragraph" svg:width="7.692cm" svg:height="0.3778cm" svg:x="3.167cm" svg:y="0.4845cm"><draw:image xlink:href="Pictures/image82.png" xlink:type="simple" xlink:show="embed" xlink:actuate="onLoad"/></draw:frame><text:span text:style-name="T100"/><draw:frame draw:name="Image 156" draw:style-name="gr141" draw:z-index="487617025" text:anchor-type="paragraph" svg:width="8.821cm" svg:height="0.3778cm" svg:x="11.03cm" svg:y="0.4845cm"><draw:image xlink:href="Pictures/image83.png" xlink:type="simple" xlink:show="embed" xlink:actuate="onLoad"/></draw:frame></text:p>
      <text:p text:style-name="P81"/>
      <text:p text:style-name="P82"><text:span text:style-name="T101"/><draw:frame draw:name="Image 157" draw:style-name="gr142" text:anchor-type="as-char" svg:width="1.161cm" svg:height="0.2911cm" svg:x="0cm" svg:y="0cm"><draw:image xlink:href="Pictures/image84.png" xlink:type="simple" xlink:show="embed" xlink:actuate="onLoad"/></draw:frame><text:span text:style-name="T102"/></text:p>
      <text:p text:style-name="P83"><text:span text:style-name="T103"/><draw:g draw:name="Group 158" draw:style-name="gr143" draw:z-index="487617537" text:anchor-type="paragraph"><draw:custom-shape draw:name="Graphic 159" draw:style-name="gr144" svg:width="0.04234cm" svg:height="0.0441cm" svg:x="2.738cm" svg:y="0.7135cm"><draw:enhanced-geometry svg:viewBox="0 0 15240 15875" draw:type="ooxml-non-primitive" drawooo:sub-view-size="15240 15875" draw:text-areas="0 0 logwidth logheight" draw:enhanced-path="M 10667 15335 L 3047 15335 0 12287 0 4572 4571 0 7619 0 9143 0 15239 6096 15239 9144 13715 12287 10667 15335 Z N "/></draw:custom-shape><draw:frame draw:name="Image 160" draw:style-name="gr145" svg:width="8.135cm" svg:height="0.8306cm" svg:x="1.224cm" svg:y="0.5823cm"><draw:image xlink:href="Pictures/image85.png" xlink:type="simple" xlink:show="embed" xlink:actuate="onLoad"/></draw:frame></draw:g><text:span text:style-name="T104"/><draw:frame draw:name="Image 161" draw:style-name="gr146" draw:z-index="487618049" text:anchor-type="paragraph" svg:width="2.248cm" svg:height="0.3778cm" svg:x="9.541cm" svg:y="0.5908cm"><draw:image xlink:href="Pictures/image86.png" xlink:type="simple" xlink:show="embed" xlink:actuate="onLoad"/></draw:frame><text:span text:style-name="T105"/><draw:frame draw:name="Image 162" draw:style-name="gr147" draw:z-index="487618561" text:anchor-type="paragraph" svg:width="1.507cm" svg:height="0.2911cm" svg:x="11.97cm" svg:y="0.5908cm"><draw:image xlink:href="Pictures/image87.png" xlink:type="simple" xlink:show="embed" xlink:actuate="onLoad"/></draw:frame><text:span text:style-name="T106"/><draw:frame draw:name="Image 163" draw:style-name="gr148" draw:z-index="487619073" text:anchor-type="paragraph" svg:width="2.971cm" svg:height="0.3778cm" svg:x="13.66cm" svg:y="0.5908cm"><draw:image xlink:href="Pictures/image88.png" xlink:type="simple" xlink:show="embed" xlink:actuate="onLoad"/></draw:frame><text:span text:style-name="T107"/><draw:frame draw:name="Image 164" draw:style-name="gr149" draw:z-index="487619585" text:anchor-type="paragraph" svg:width="3.043cm" svg:height="0.3778cm" svg:x="16.8cm" svg:y="0.5908cm"><draw:image xlink:href="Pictures/image89.png" xlink:type="simple" xlink:show="embed" xlink:actuate="onLoad"/></draw:frame><text:span text:style-name="T108"/><draw:g draw:name="Group 165" draw:style-name="gr150" draw:z-index="487620097" text:anchor-type="paragraph"><draw:custom-shape draw:name="Graphic 166" draw:style-name="gr151" svg:width="0.04234cm" svg:height="0.04234cm" svg:x="2.738cm" svg:y="2.057cm"><draw:enhanced-geometry svg:viewBox="0 0 15240 15240" draw:type="ooxml-non-primitive" drawooo:sub-view-size="15240 15240" draw:text-areas="0 0 logwidth logheight" draw:enhanced-path="M 10667 15240 L 3047 15240 0 12192 0 4572 4571 0 7619 0 9143 0 15239 6096 15239 10668 10667 15240 Z N "/></draw:custom-shape><draw:frame draw:name="Image 167" draw:style-name="gr152" svg:width="18.6cm" svg:height="0.8517cm" svg:x="1.237cm" svg:y="1.926cm"><draw:image xlink:href="Pictures/image90.png" xlink:type="simple" xlink:show="embed" xlink:actuate="onLoad"/></draw:frame></draw:g><text:span text:style-name="T109"/><draw:frame draw:name="Image 168" draw:style-name="gr153" draw:z-index="487620609" text:anchor-type="paragraph" svg:width="0.8131cm" svg:height="0.2911cm" svg:x="2.208cm" svg:y="3.286cm"><draw:image xlink:href="Pictures/image91.png" xlink:type="simple" xlink:show="embed" xlink:actuate="onLoad"/></draw:frame><text:span text:style-name="T110"/><draw:frame draw:name="Image 169" draw:style-name="gr154" draw:z-index="487621121" text:anchor-type="paragraph" svg:width="1.407cm" svg:height="0.3778cm" svg:x="4.04cm" svg:y="3.278cm"><draw:image xlink:href="Pictures/image92.png" xlink:type="simple" xlink:show="embed" xlink:actuate="onLoad"/></draw:frame><text:span text:style-name="T111"/><draw:custom-shape draw:name="Graphic 170" draw:style-name="gr155" draw:z-index="487621633" text:anchor-type="paragraph" svg:width="0.1711cm" svg:height="0.1958cm" svg:x="5.906cm" svg:y="3.375cm"><draw:enhanced-geometry svg:viewBox="0 0 61594 70485" draw:type="ooxml-non-primitive" drawooo:sub-view-size="61594 70485" draw:text-areas="0 0 logwidth logheight" draw:enhanced-path="M 12192 24384 L 6096 24384 3048 21336 3048 13716 4572 9144 13716 3048 19812 0 33623 0 38195 1524 44291 4572 21336 4572 18288 7620 15240 9144 15240 21336 12192 24384 Z N M 21336 70199 L 12192 70199 7620 68675 1524 62579 0 58007 0 50387 38195 24384 38195 15240 36671 10668 33623 9144 32099 6096 29051 4572 44291 4572 47339 7620 48863 10668 48863 28956 38195 28956 30575 32004 26003 35052 22860 35052 19812 38100 16764 39624 15240 42672 13716 44196 12192 47244 12192 53435 13716 56483 19812 62579 33115 62579 30575 64103 26003 67151 24384 68675 21336 70199 Z N M 33115 62579 L 26003 62579 32099 59531 38195 54959 38195 28956 48863 28956 48863 56483 50387 58007 50387 59531 38195 59531 33115 62579 Z N M 59836 61055 L 54959 61055 61055 54959 61055 59531 59836 61055 Z N M 50387 70199 L 41243 70199 39719 68675 38195 65627 38195 59531 50387 59531 50387 61055 59836 61055 54959 67151 50387 70199 Z N "/></draw:custom-shape><text:span text:style-name="T112"/><draw:frame draw:name="Image 171" draw:style-name="gr156" draw:z-index="487622145" text:anchor-type="paragraph" svg:width="0.8934cm" svg:height="0.3704cm" svg:x="6.509cm" svg:y="3.282cm"><draw:image xlink:href="Pictures/image93.png" xlink:type="simple" xlink:show="embed" xlink:actuate="onLoad"/></draw:frame><text:span text:style-name="T113"/><draw:frame draw:name="Image 172" draw:style-name="gr157" draw:z-index="487622657" text:anchor-type="paragraph" svg:width="0.3632cm" svg:height="0.2911cm" svg:x="7.853cm" svg:y="3.282cm"><draw:image xlink:href="Pictures/image94.png" xlink:type="simple" xlink:show="embed" xlink:actuate="onLoad"/></draw:frame><text:span text:style-name="T114"/><draw:custom-shape draw:name="Graphic 173" draw:style-name="gr158" draw:z-index="487623169" text:anchor-type="paragraph" svg:width="0.3493cm" svg:height="0.2893cm" svg:x="8.714cm" svg:y="3.287cm"><draw:enhanced-geometry svg:viewBox="0 0 125730 104139" draw:type="ooxml-non-primitive" drawooo:sub-view-size="125730 104139" draw:text-areas="0 0 logwidth logheight" draw:enhanced-path="M 38188 99148 L 33616 97624 30568 97624 29044 96100 27520 96100 27520 94576 25996 93052 25996 0 24472 0 0 12192 1524 13716 4572 12192 10668 12192 13716 15240 13716 96100 12192 96100 10668 97624 9144 97624 6096 99148 1524 99148 1524 100672 38188 100672 38188 99148 Z N M 125158 3048 L 71716 3048 62572 25908 64096 27520 67144 21336 70192 18288 74764 16764 76288 15240 80860 13716 112864 13716 83908 103720 91528 103720 125158 4572 125158 3048 Z N "/></draw:custom-shape><text:span text:style-name="T115"/><draw:frame draw:name="Image 174" draw:style-name="gr159" draw:z-index="487623681" text:anchor-type="paragraph" svg:width="0.363cm" svg:height="0.2911cm" svg:x="9.529cm" svg:y="3.282cm"><draw:image xlink:href="Pictures/image95.png" xlink:type="simple" xlink:show="embed" xlink:actuate="onLoad"/></draw:frame><text:span text:style-name="T116"/><draw:frame draw:name="Image 175" draw:style-name="gr160" draw:z-index="487624193" text:anchor-type="paragraph" svg:width="1.169cm" svg:height="0.3778cm" svg:x="10.3cm" svg:y="3.278cm"><draw:image xlink:href="Pictures/image96.png" xlink:type="simple" xlink:show="embed" xlink:actuate="onLoad"/></draw:frame><text:span text:style-name="T117"/><draw:frame draw:name="Image 176" draw:style-name="gr161" draw:z-index="487624705" text:anchor-type="paragraph" svg:width="0.363cm" svg:height="0.2911cm" svg:x="11.94cm" svg:y="3.282cm"><draw:image xlink:href="Pictures/image97.png" xlink:type="simple" xlink:show="embed" xlink:actuate="onLoad"/></draw:frame><text:span text:style-name="T118"/><draw:frame draw:name="Image 177" draw:style-name="gr162" draw:z-index="487625217" text:anchor-type="paragraph" svg:width="0.895cm" svg:height="0.3501cm" svg:x="12.76cm" svg:y="3.287cm"><draw:image xlink:href="Pictures/image98.png" xlink:type="simple" xlink:show="embed" xlink:actuate="onLoad"/></draw:frame><text:span text:style-name="T119"/><draw:frame draw:name="Image 178" draw:style-name="gr163" draw:z-index="487625729" text:anchor-type="paragraph" svg:width="1.554cm" svg:height="0.2911cm" svg:x="14.13cm" svg:y="3.282cm"><draw:image xlink:href="Pictures/image99.png" xlink:type="simple" xlink:show="embed" xlink:actuate="onLoad"/></draw:frame><text:span text:style-name="T120"/><draw:frame draw:name="Image 179" draw:style-name="gr164" draw:z-index="487626241" text:anchor-type="paragraph" svg:width="1.068cm" svg:height="0.2911cm" svg:x="16.15cm" svg:y="3.282cm"><draw:image xlink:href="Pictures/image100.png" xlink:type="simple" xlink:show="embed" xlink:actuate="onLoad"/></draw:frame><text:span text:style-name="T121"/><draw:frame draw:name="Image 180" draw:style-name="gr165" draw:z-index="487626753" text:anchor-type="paragraph" svg:width="2.118cm" svg:height="0.3704cm" svg:x="17.68cm" svg:y="3.282cm"><draw:image xlink:href="Pictures/image101.png" xlink:type="simple" xlink:show="embed" xlink:actuate="onLoad"/></draw:frame></text:p>
      <text:p text:style-name="P84"/>
      <text:p text:style-name="P85"/>
      <text:p text:style-name="P86"/>
      <text:p text:style-name="P87"><text:span text:style-name="T122"/><draw:g draw:name="Group 181" draw:style-name="gr166" draw:z-index="487627265" text:anchor-type="paragraph"><draw:frame draw:name="Image 182" draw:style-name="gr167" svg:width="0.8906cm" svg:height="0.2842cm" svg:x="2.454cm" svg:y="0.5725cm"><draw:image xlink:href="Pictures/image102.png" xlink:type="simple" xlink:show="embed" xlink:actuate="onLoad"/></draw:frame><draw:custom-shape draw:name="Graphic 183" draw:style-name="gr168" svg:width="0.471cm" svg:height="0.2805cm" svg:x="3.425cm" svg:y="0.5725cm"><draw:enhanced-geometry svg:viewBox="0 0 169545 100965" draw:type="ooxml-non-primitive" drawooo:sub-view-size="169545 100965" draw:text-areas="0 0 logwidth logheight" draw:enhanced-path="M 38188 97726 L 30568 97726 29044 96202 27520 96202 27520 93154 25996 91630 25996 10769 25996 0 22948 0 0 10769 0 13817 4572 12293 6096 10769 9144 10769 10668 12293 12192 12293 12192 13817 13716 13817 13716 93154 12192 94678 12192 96202 10668 96202 9144 97726 1524 97726 1524 100774 38188 100774 38188 97726 Z N M 169062 61150 L 130962 61150 130962 73342 169062 73342 169062 61150 Z N "/></draw:custom-shape><draw:frame draw:name="Image 184" draw:style-name="gr169" svg:width="0.1783cm" svg:height="0.195cm" svg:x="8.608cm" svg:y="0.6617cm"><draw:image xlink:href="Pictures/image103.png" xlink:type="simple" xlink:show="embed" xlink:actuate="onLoad"/></draw:frame><draw:frame draw:name="Image 185" draw:style-name="gr170" svg:width="0.8483cm" svg:height="0.2926cm" svg:x="8.994cm" svg:y="0.5641cm"><draw:image xlink:href="Pictures/image104.png" xlink:type="simple" xlink:show="embed" xlink:actuate="onLoad"/></draw:frame><draw:frame draw:name="Image 186" draw:style-name="gr171" svg:width="1.162cm" svg:height="0.2926cm" svg:x="10.03cm" svg:y="0.5641cm"><draw:image xlink:href="Pictures/image105.png" xlink:type="simple" xlink:show="embed" xlink:actuate="onLoad"/></draw:frame><draw:frame draw:name="Image 187" draw:style-name="gr172" svg:width="0.3646cm" svg:height="0.2926cm" svg:x="13.09cm" svg:y="0.5641cm"><draw:image xlink:href="Pictures/image106.png" xlink:type="simple" xlink:show="embed" xlink:actuate="onLoad"/></draw:frame><draw:custom-shape draw:name="Graphic 188" draw:style-name="gr173" svg:width="0.157cm" svg:height="0.1958cm" svg:x="17.95cm" svg:y="0.6617cm"><draw:enhanced-geometry svg:viewBox="0 0 56515 70485" draw:type="ooxml-non-primitive" drawooo:sub-view-size="56515 70485" draw:text-areas="0 0 logwidth logheight" draw:enhanced-path="M 36576 70199 L 21336 70199 15240 67151 0 35052 571 27360 22860 0 38100 0 44196 1524 46529 4572 22860 4572 19812 6096 16764 9144 12192 12192 10668 16764 10668 22860 56483 22860 56483 25908 10668 25908 11001 33361 28956 57912 51911 57912 42672 67151 36576 70199 Z N M 56483 22860 L 41148 22860 41148 15240 39624 13716 38100 10668 35052 7620 28956 4572 46529 4572 48863 7620 54959 12192 56483 18288 56483 22860 Z N M 51911 57912 L 39624 57912 45720 54864 48863 51816 51911 48768 54959 42672 56483 44196 53562 55880 53435 56388 51911 57912 Z N "/></draw:custom-shape><draw:frame draw:name="Image 189" draw:style-name="gr174" svg:width="0.793cm" svg:height="0.195cm" svg:x="18.31cm" svg:y="0.6617cm"><draw:image xlink:href="Pictures/image107.png" xlink:type="simple" xlink:show="embed" xlink:actuate="onLoad"/></draw:frame><draw:frame draw:name="Image 190" draw:style-name="gr175" svg:width="17.57cm" svg:height="0.8478cm" svg:x="1.237cm" svg:y="0.5556cm"><draw:image xlink:href="Pictures/image108.png" xlink:type="simple" xlink:show="embed" xlink:actuate="onLoad"/></draw:frame></draw:g><text:span text:style-name="T123"/><draw:frame draw:name="Image 191" draw:style-name="gr176" draw:z-index="487627777" text:anchor-type="paragraph" svg:width="0.5394cm" svg:height="0.2889cm" svg:x="19.3cm" svg:y="0.5641cm"><draw:image xlink:href="Pictures/image109.png" xlink:type="simple" xlink:show="embed" xlink:actuate="onLoad"/></draw:frame><text:span text:style-name="T124"/><draw:frame draw:name="Image 192" draw:style-name="gr177" draw:z-index="487628289" text:anchor-type="paragraph" svg:width="18.39cm" svg:height="0.8428cm" svg:x="1.237cm" svg:y="1.899cm"><draw:image xlink:href="Pictures/image110.png" xlink:type="simple" xlink:show="embed" xlink:actuate="onLoad"/></draw:frame></text:p>
      <text:p text:style-name="P88"/>
      <text:p text:style-name="P89"/>
      <text:p text:style-name="P90"/>
      <text:p text:style-name="P93"><text:span text:style-name="T133"/><draw:frame draw:name="Image 210" draw:style-name="gr195" text:anchor-type="as-char" svg:width="18.5cm" svg:height="0.8467cm" svg:x="0cm" svg:y="0cm"><draw:image xlink:href="Pictures/image114.png" xlink:type="simple" xlink:show="embed" xlink:actuate="onLoad"/></draw:frame><text:span text:style-name="T134"/></text:p>
      <text:p text:style-name="P94"><text:span text:style-name="T135"/><draw:g draw:name="Group 211" draw:style-name="gr196" draw:z-index="487631361" text:anchor-type="paragraph"><draw:frame draw:name="Image 212" draw:style-name="gr197" svg:width="0.475cm" svg:height="0.2884cm" svg:x="1.72cm" svg:y="0.5139cm"><draw:image xlink:href="Pictures/image115.png" xlink:type="simple" xlink:show="embed" xlink:actuate="onLoad"/></draw:frame><draw:custom-shape draw:name="Graphic 213" draw:style-name="gr198" svg:width="0.1058cm" svg:height="0.03528cm" svg:x="2.502cm" svg:y="0.6845cm"><draw:enhanced-geometry svg:viewBox="0 0 38100 12700" draw:type="ooxml-non-primitive" drawooo:sub-view-size="38100 12700" draw:text-areas="0 0 logwidth logheight" draw:enhanced-path="M 38100 12191 L 0 12191 0 0 38100 0 38100 12191 Z N "/></draw:custom-shape><draw:frame draw:name="Image 214" draw:style-name="gr199" svg:width="0.7038cm" svg:height="0.2966cm" svg:x="2.887cm" svg:y="0.5054cm"><draw:image xlink:href="Pictures/image116.png" xlink:type="simple" xlink:show="embed" xlink:actuate="onLoad"/></draw:frame><draw:frame draw:name="Image 215" draw:style-name="gr200" svg:width="0.1823cm" svg:height="0.1992cm" svg:x="5.453cm" svg:y="0.6028cm"><draw:image xlink:href="Pictures/image117.png" xlink:type="simple" xlink:show="embed" xlink:actuate="onLoad"/></draw:frame><draw:frame draw:name="Image 216" draw:style-name="gr201" svg:width="18.62cm" svg:height="1.318cm" svg:x="1.224cm" svg:y="0.4967cm"><draw:image xlink:href="Pictures/image118.png" xlink:type="simple" xlink:show="embed" xlink:actuate="onLoad"/></draw:frame></draw:g></text:p>
      <text:p text:style-name="P95"/>
      <text:p text:style-name="P96"/>
      <text:p text:style-name="P97"><text:span text:style-name="T136"/><draw:g draw:name="Group 217" draw:style-name="gr202" draw:z-index="487631873" text:anchor-type="paragraph"><draw:custom-shape draw:name="Graphic 218" draw:style-name="gr203" svg:width="18.64cm" svg:height="0.4269cm" svg:x="1.219cm" svg:y="0.4899cm"><draw:enhanced-geometry svg:viewBox="0 0 6708775 153670" draw:type="ooxml-non-primitive" drawooo:sub-view-size="6708775 153670" draw:text-areas="0 0 logwidth logheight" draw:enhanced-path="M 99441 32004 L 97904 32004 96380 33528 96380 36576 94856 36576 91808 39624 90284 39624 87236 38100 82664 36576 75044 33528 67424 32004 59715 32004 22758 46875 6273 85445 6273 94589 32283 128117 59715 134302 75044 134302 81140 131165 87236 128117 93332 123545 97904 118973 97904 109829 93332 115925 87236 122021 82664 123545 76568 126593 71996 128117 56667 128117 50571 126593 45999 122021 41427 118973 35331 106781 32283 91541 32283 73253 49047 44196 53619 39624 59715 38100 73520 38100 79616 41148 91808 50292 94856 56489 97904 65633 99441 65633 99441 39624 99441 32004 Z N M 201739 97637 L 198691 97637 197167 105257 194119 111353 192595 116014 186499 122110 183451 123634 178879 126682 152869 126682 151345 125158 149821 125158 149821 123634 148297 122110 148297 42773 149821 41249 149821 39725 151345 38201 152869 38201 154393 36677 163537 36677 163537 33629 111633 33629 111633 36677 119341 36677 122389 39725 123913 39725 123913 41249 125437 42773 125437 120586 123913 123634 123913 126682 122389 128206 120865 128206 119341 129730 111633 129730 111633 132778 198691 132778 201739 97637 Z N M 282689 0 L 261264 0 252120 25908 259740 25908 282689 0 Z N M 313169 129730 L 310121 129730 307073 126682 304025 125158 300977 120586 297929 112966 294576 105257 291934 99161 277355 65633 267360 42633 267360 99161 236880 99161 252120 65633 267360 99161 267360 42633 262788 32105 261264 32105 226212 111353 223062 117538 220014 123634 216966 125158 215442 128206 212394 129730 209346 129730 209346 132778 241452 132778 241452 129730 233832 129730 232308 128206 229260 126682 229260 117538 235356 105257 268884 105257 276504 120586 276504 123634 278117 123634 278117 126682 276504 128206 274980 128206 273456 129730 265836 129730 265836 132778 313169 132778 313169 129730 Z N M 420039 33528 L 386511 33528 386511 36576 392607 36576 395655 38100 397179 39624 397179 41148 400227 44196 400227 102209 398703 109829 395655 118973 392607 122021 389559 123545 384987 126593 380326 128117 371182 128117 366610 126593 360514 123545 355942 114401 354418 108305 354418 45720 355942 42672 355942 39624 357466 38100 358990 38100 360514 36576 369658 36576 369658 33528 319265 33528 319265 36576 325361 36576 326885 38100 328409 38100 329933 39624 329933 41148 331558 42672 331558 108305 333082 114401 336130 118973 337654 125069 342226 128117 348322 131165 352894 134302 360514 135826 368134 135826 404799 109829 406323 100685 406323 44196 407847 42672 407847 41148 412419 36576 420039 36576 420039 33528 Z N M 499478 97637 L 470433 71729 462813 67157 456717 64109 455193 62585 452145 61061 446049 54965 446049 47244 447573 44196 453669 38100 456717 36576 468909 36576 475005 39624 485673 50292 488721 56489 490245 64109 493382 64109 493382 32004 490245 32004 490245 35052 488721 36576 488721 38100 482625 38100 478053 36576 471957 33528 470433 33528 467385 32004 452145 32004 444525 35052 433755 45720 430707 51917 430707 64109 433755 73253 435279 76301 438429 80873 443001 83921 446049 86969 453669 90017 468909 97637 473481 100685 475005 102209 478053 103733 479577 106781 481101 108305 482625 111353 482625 118973 481101 122021 475005 128117 470433 129641 458241 129641 433755 97637 430707 97637 430707 134302 433755 134302 433755 132689 435279 131165 436803 131165 438429 129641 444525 129641 446049 131165 450621 132689 453669 132689 456717 134302 459765 134302 462813 135826 465861 135826 499478 112877 499478 97637 Z N M 610933 33528 L 577303 33528 577303 36576 583399 36576 586447 38100 586447 39624 589495 42672 589495 44196 591019 47244 591019 102209 589495 109829 586447 118973 583399 122021 578827 123545 575779 126593 571207 128117 560539 128117 551395 123545 548347 120497 548347 117449 546823 114401 545299 108305 545299 42672 546823 41148 546823 39624 548347 38100 549871 38100 551395 36576 560539 36576 560539 33528 508635 33528 508635 36576 516255 36576 517779 38100 519303 38100 520827 39624 520827 41148 522351 42672 522351 108305 523875 114401 525399 118973 528447 125069 533019 128117 539115 131165 543775 134302 549871 135826 559015 135826 595591 109829 597217 100685 597217 42672 603313 36576 610933 36576 610933 33528 Z N M 707136 97637 L 704075 97637 702462 105257 699414 111353 696366 116014 694842 119062 691794 122110 688746 123634 684174 126682 658266 126682 656742 125158 655218 125158 655218 123634 653694 122110 653694 41249 656742 38201 659790 36677 668934 36677 668934 33629 615492 33629 615492 36677 624636 36677 627684 39725 629208 39725 629208 125158 627684 126682 627684 128206 626160 128206 624636 129730 615492 129730 615492 132778 704075 132778 704608 126682 707136 97637 Z N M 818578 129730 L 815530 129730 812482 128206 809434 125158 806284 120586 803236 112966 799896 105257 797255 99161 782713 65633 772756 42659 772756 99161 742188 99161 757516 65633 772756 99161 772756 42659 768184 32105 766660 32105 731520 111353 726948 117538 723900 123634 722376 125158 720852 128206 717804 129730 713232 129730 713232 132778 746760 132778 746760 129730 737616 129730 733044 125158 733044 120586 736092 114490 739140 105257 774280 105257 780376 117538 780376 120586 781900 122110 781900 128206 780376 128206 778852 129730 771232 129730 771232 132778 818578 132778 818578 129730 Z N M 1006309 33528 L 917727 33528 917727 61061 920775 61061 922299 53441 925347 47244 931532 41148 936104 39624 949820 39624 949820 125069 948296 126593 948296 128117 946772 128117 945248 129641 936104 129641 936104 132689 988021 132689 988021 129641 980300 129641 978776 128117 977252 128117 975728 126593 975728 125069 974204 123545 974204 39624 989545 39624 991069 41148 997165 44196 1000213 50292 1003261 54965 1004785 61061 1006309 61061 1006309 33528 Z N M 1105560 100685 L 1102512 100685 1099464 109829 1096416 115925 1084224 125069 1076604 126593 1056690 126593 1053642 123545 1053642 122021 1052118 118973 1052118 85445 1061262 85445 1062786 86969 1065834 88493 1067358 91541 1070406 94589 1071930 97637 1073454 102209 1073454 108305 1076604 108305 1076604 85445 1076604 79349 1076604 56489 1073454 56489 1073454 64109 1070406 70205 1068882 74777 1065834 77825 1061262 79349 1052118 79349 1052118 39624 1075080 39624 1078128 41148 1082700 42672 1085748 44196 1091844 50292 1094892 62585 1097940 62585 1097940 39624 1097940 33528 1015453 33528 1015453 36576 1021549 36576 1024686 38100 1026210 38100 1027734 39624 1027734 41148 1029258 42672 1029258 123545 1027734 125069 1027734 126593 1026210 128117 1024686 128117 1023162 129641 1015453 129641 1015453 132689 1100988 132689 1101864 126593 1105560 100685 Z N M 1220050 129641 L 1215478 129641 1209382 123545 1206334 118973 1185557 88493 1183474 85445 1189570 83921 1194142 82397 1201762 74777 1204810 68681 1204810 54965 1203286 50292 1200238 45720 1195666 41148 1193380 39624 1191094 38100 1186522 36576 1181354 35458 1180338 35306 1180338 53441 1180338 70205 1178814 74777 1174242 79349 1169670 80873 1166622 82397 1151382 82397 1151382 39624 1166622 39624 1172718 41148 1175766 44196 1178814 48768 1180338 53441 1180338 35306 1175194 34480 1168209 33794 1160526 33528 1114704 33528 1114704 36576 1122324 36576 1123848 38100 1125372 38100 1125372 39624 1126896 41148 1126896 42672 1128522 45720 1128522 120497 1126896 123545 1126896 125069 1125372 126593 1125372 128117 1123848 128117 1122324 129641 1114704 129641 1114704 132689 1165098 132689 1165098 129641 1157478 129641 1155954 128117 1154430 128117 1151382 125069 1151382 88493 1157478 88493 1189570 132689 1220050 132689 1220050 129641 Z N M 1317777 32004 L 1316253 32004 1314729 33528 1314729 36576 1313205 36576 1310157 39624 1308633 39624 1305585 38100 1301013 36576 1293393 33528 1285671 32004 1279575 32004 1241094 46875 1224622 85445 1225169 92036 1226718 98209 1229118 104089 1232242 109829 1235367 116116 1270342 133985 1278051 134302 1293393 134302 1299489 131165 1305585 128117 1311681 123545 1316253 118973 1316253 109829 1311681 115925 1305585 122021 1301013 123545 1294917 126593 1290345 128117 1276527 128117 1268907 126593 1264335 122021 1259763 118973 1253667 106781 1250721 92036 1250619 73253 1252143 65633 1255191 58013 1258239 51917 1261287 47244 1267383 44196 1271955 39624 1278051 38100 1291869 38100 1297965 41148 1310157 50292 1313205 56489 1316253 65633 1317777 65633 1317777 39624 1317777 32004 Z N M 1418551 100685 L 1417027 100685 1413979 109829 1410931 115925 1398739 125069 1391018 126593 1371206 126593 1368158 123545 1368158 122021 1366634 118973 1366634 85445 1375778 85445 1377302 86969 1380350 88493 1381874 91541 1384922 94589 1386446 97637 1387970 102209 1387970 108305 1391018 108305 1391018 85445 1391018 79349 1391018 56489 1387970 56489 1387970 64109 1384922 70205 1383398 74777 1380350 77825 1375778 79349 1366634 79349 1366634 39624 1389494 39624 1392542 41148 1397215 42672 1400263 44196 1406359 50292 1409407 62585 1412455 62585 1412455 39624 1412455 33528 1329969 33528 1329969 36576 1336065 36576 1339113 38100 1340726 38100 1342250 39624 1342250 41148 1343774 42672 1343774 123545 1342250 125069 1342250 126593 1340726 128117 1339113 128117 1337589 129641 1329969 129641 1329969 132689 1415503 132689 1416088 126593 1418551 100685 Z N M 1481137 33528 L 1429219 33528 1429219 36576 1436839 36576 1439887 39624 1441411 39624 1441411 41148 1442935 42672 1442935 123545 1441411 125069 1441411 126593 1439887 128117 1438363 128117 1436839 129641 1429219 129641 1429219 132689 1481137 132689 1481137 129641 1471993 129641 1470469 128117 1468945 128117 1467421 126593 1467421 123545 1465897 120497 1465897 45720 1467421 42672 1467421 39624 1468945 39624 1471993 36576 1481137 36576 1481137 33528 Z N M 1697926 129641 L 1694878 129641 1691830 128117 1690306 128117 1688782 125069 1685734 120497 1682686 112877 1679219 105257 1676463 99161 1661261 65633 1650580 42087 1650580 99161 1621624 99161 1636864 65633 1650580 99161 1650580 42087 1646008 32004 1644484 32004 1609432 111353 1606384 118973 1603248 123545 1598676 128117 1595628 129641 1592580 129641 1588008 129641 1581912 123545 1578864 118973 1558074 88493 1556004 85445 1562100 83921 1566672 82397 1574292 74777 1577340 68681 1577340 54965 1575816 50292 1572768 45720 1568196 41148 1565910 39624 1563624 38100 1559052 36576 1553870 35458 1552854 35306 1552854 53441 1552854 70205 1549806 74777 1548282 77825 1546758 79349 1542186 80873 1539138 82397 1523898 82397 1523898 39624 1539138 39624 1545234 41148 1548282 44196 1551330 48768 1552854 53441 1552854 35306 1547723 34480 1540738 33794 1533042 33528 1487233 33528 1487233 36576 1494853 36576 1496377 38100 1497901 38100 1497901 39624 1499425 41148 1499425 42672 1501038 45720 1501038 120497 1499425 123545 1499425 125069 1497901 126593 1497901 128117 1496377 128117 1494853 129641 1487233 129641 1487233 132689 1537614 132689 1537614 129641 1529994 129641 1528470 128117 1526946 128117 1523898 125069 1523898 88493 1529994 88493 1562100 132689 1592580 132689 1626196 132689 1626196 129641 1617052 129641 1612480 125069 1612480 117449 1618576 105257 1653628 105257 1658200 117449 1659826 120497 1661350 122021 1661350 128117 1659826 128117 1658200 129641 1649056 129641 1649056 132689 1697926 132689 1697926 129641 Z N M 1869935 92392 L 1792224 92392 1792224 101536 1869935 101536 1869935 92392 Z N M 2837688 142684 L 0 142684 0 153352 2837688 153352 2837688 142684 Z N M 6708648 142684 L 2880360 142684 2880360 153352 6708648 153352 6708648 142684 Z N "/></draw:custom-shape><draw:frame draw:name="Image 219" draw:style-name="gr204" svg:width="0.5895cm" svg:height="0.2797cm" svg:x="6.704cm" svg:y="0.5788cm"><draw:image xlink:href="Pictures/image119.png" xlink:type="simple" xlink:show="embed" xlink:actuate="onLoad"/></draw:frame><draw:frame draw:name="Image 220" draw:style-name="gr205" svg:width="2.32cm" svg:height="0.4324cm" svg:x="7.569cm" svg:y="0.5026cm"><draw:image xlink:href="Pictures/image120.png" xlink:type="simple" xlink:show="embed" xlink:actuate="onLoad"/></draw:frame><draw:frame draw:name="Image 221" draw:style-name="gr206" svg:width="0.5514cm" svg:height="0.2754cm" svg:x="10.2cm" svg:y="0.5831cm"><draw:image xlink:href="Pictures/image121.png" xlink:type="simple" xlink:show="embed" xlink:actuate="onLoad"/></draw:frame><draw:custom-shape draw:name="Graphic 222" draw:style-name="gr207" svg:width="1.443cm" svg:height="0.2858cm" svg:x="11.05cm" svg:y="0.5788cm"><draw:enhanced-geometry svg:viewBox="0 0 519430 102870" draw:type="ooxml-non-primitive" drawooo:sub-view-size="519430 102870" draw:text-areas="0 0 logwidth logheight" draw:enhanced-path="M 105346 1524 L 73240 1524 73240 4572 79336 4572 80860 6096 82384 6096 83908 7620 83908 9144 85432 9144 85432 15240 83908 16764 83908 18288 82384 22961 80860 27533 61048 71729 39712 22961 38188 16764 36664 13716 36664 12192 35140 10668 35140 7620 36664 7620 36664 6096 38188 4572 47332 4572 47332 1524 0 1524 0 4572 4572 4572 9144 9144 12192 15240 16764 24485 50380 102298 51904 102298 66281 71729 87058 27533 90106 18288 93154 12192 100774 4572 105346 4572 105346 1524 Z N M 200025 68681 L 196977 68681 193929 77825 190881 83921 178689 93065 171069 94589 151168 94589 148120 91541 148120 90017 146596 86969 146596 53441 155740 53441 157264 54965 160312 56489 161836 59537 164884 62585 166408 65633 167932 70205 167932 76301 171069 76301 171069 53441 171069 47345 171069 24485 167932 24485 167932 32105 164884 38201 163360 42773 160312 45821 155740 47345 146596 47345 146596 7620 169545 7620 172593 9144 177165 10668 180213 12192 186309 18288 189357 30581 192405 30581 192405 7620 192405 1524 109918 1524 109918 4572 116014 4572 119164 6096 120688 6096 122212 7620 122212 9144 123736 10668 123736 91541 122212 93065 122212 94589 120688 96113 119164 96113 117640 97637 109918 97637 109918 100685 195453 100685 196329 94589 200025 68681 Z N M 314515 97637 L 309943 97637 303847 91541 300799 86969 280022 56489 277939 53441 284035 51917 288607 50393 296227 42773 299275 36677 299275 22961 297751 18288 294703 13716 290131 9144 287845 7620 285559 6096 280987 4572 275818 3454 274789 3302 274789 21437 274789 38201 273265 42773 268693 47345 264121 48869 261073 50393 245833 50393 245833 7620 261073 7620 267169 9144 270217 12192 273265 16764 274789 21437 274789 3302 269659 2476 262674 1790 254977 1524 209169 1524 209169 4572 216789 4572 218313 6096 219837 6096 219837 7620 221361 9144 221361 10668 222973 13716 222973 88493 221361 91541 221361 93065 219837 94589 219837 96113 218313 96113 216789 97637 209169 97637 209169 100685 259549 100685 259549 97637 251929 97637 250405 96113 248881 96113 245833 93065 245833 56489 251929 56489 284035 100685 314515 100685 314515 97637 Z N M 407670 67157 L 404520 61061 399948 56489 395376 53441 392328 51917 389280 50393 381660 49123 381660 70205 381660 82397 378612 85445 375564 91541 372516 93065 367944 94589 355752 94589 355752 93065 352704 90017 352704 51917 360324 51917 366420 53441 369468 54965 374040 54965 377088 58013 378612 62585 380136 65633 381660 70205 381660 49123 380136 48869 387756 45821 393852 42773 398424 39725 401472 35153 402996 32105 402996 22961 401472 18288 398424 13716 396900 10668 392328 7620 387756 4572 383184 3048 378612 2133 378612 22961 378612 30581 377088 35153 375564 38201 370992 42773 364896 45821 352704 45821 352704 7620 364896 7620 367944 9144 372516 10668 375564 16764 377088 18288 378612 22961 378612 2133 375564 1524 316039 1524 316039 4572 323659 4572 325183 6096 326707 6096 329755 9144 329755 93065 326707 96113 325183 96113 323659 97637 316039 97637 316039 100685 366420 100685 376135 100114 407670 80873 407670 67157 Z N M 519112 97637 L 516064 97637 513016 96113 511492 96113 509968 93065 506920 88493 503872 80873 500418 73253 497649 67157 482447 33629 471766 10083 471766 67157 442810 67157 458050 33629 471766 67157 471766 10083 467194 0 465670 0 430618 79349 427570 86969 424434 91541 419862 96113 416814 97637 413766 97637 413766 100685 447382 100685 447382 97637 438238 97637 433666 93065 433666 85445 439762 73253 474827 73253 479399 85445 481012 88493 482536 90017 482536 96113 481012 96113 479399 97637 470242 97637 470242 100685 519112 100685 519112 97637 Z N "/></draw:custom-shape><draw:frame draw:name="Image 223" draw:style-name="gr208" svg:width="3.384cm" svg:height="0.3731cm" svg:x="12.77cm" svg:y="0.4899cm"><draw:image xlink:href="Pictures/image122.png" xlink:type="simple" xlink:show="embed" xlink:actuate="onLoad"/></draw:frame><draw:frame draw:name="Image 224" draw:style-name="gr209" svg:width="0.9883cm" svg:height="0.2842cm" svg:x="16.44cm" svg:y="0.5788cm"><draw:image xlink:href="Pictures/image123.png" xlink:type="simple" xlink:show="embed" xlink:actuate="onLoad"/></draw:frame><draw:frame draw:name="Image 225" draw:style-name="gr210" svg:width="2.112cm" svg:height="0.3773cm" svg:x="17.73cm" svg:y="0.4899cm"><draw:image xlink:href="Pictures/image124.png" xlink:type="simple" xlink:show="embed" xlink:actuate="onLoad"/></draw:frame><draw:frame draw:name="Image 226" draw:style-name="gr211" svg:width="2.693cm" svg:height="0.3366cm" svg:x="1.219cm" svg:y="1.045cm"><draw:image xlink:href="Pictures/image125.png" xlink:type="simple" xlink:show="embed" xlink:actuate="onLoad"/></draw:frame></draw:g><text:span text:style-name="T137"/><draw:g draw:name="Group 227" draw:style-name="gr212" draw:z-index="487632385" text:anchor-type="paragraph"><draw:custom-shape draw:name="Graphic 228" draw:style-name="gr213" svg:width="0.1058cm" svg:height="0.03528cm" svg:x="2.392cm" svg:y="2.093cm"><draw:enhanced-geometry svg:viewBox="0 0 38100 12700" draw:type="ooxml-non-primitive" drawooo:sub-view-size="38100 12700" draw:text-areas="0 0 logwidth logheight" draw:enhanced-path="M 38100 12191 L 0 12191 0 0 38100 0 38100 12191 Z N "/></draw:custom-shape><draw:frame draw:name="Image 229" draw:style-name="gr214" svg:width="0.5641cm" svg:height="0.2712cm" svg:x="2.683cm" svg:y="1.931cm"><draw:image xlink:href="Pictures/image126.png" xlink:type="simple" xlink:show="embed" xlink:actuate="onLoad"/></draw:frame><draw:frame draw:name="Image 230" draw:style-name="gr215" svg:width="1.616cm" svg:height="0.2924cm" svg:x="13.8cm" svg:y="1.918cm"><draw:image xlink:href="Pictures/image127.png" xlink:type="simple" xlink:show="embed" xlink:actuate="onLoad"/></draw:frame><draw:frame draw:name="Image 231" draw:style-name="gr216" svg:width="0.3646cm" svg:height="0.2924cm" svg:x="17.85cm" svg:y="1.918cm"><draw:image xlink:href="Pictures/image128.png" xlink:type="simple" xlink:show="embed" xlink:actuate="onLoad"/></draw:frame><draw:frame draw:name="Image 232" draw:style-name="gr217" svg:width="1.433cm" svg:height="0.2799cm" svg:x="18.41cm" svg:y="2.011cm"><draw:image xlink:href="Pictures/image129.png" xlink:type="simple" xlink:show="embed" xlink:actuate="onLoad"/></draw:frame><draw:frame draw:name="Image 233" draw:style-name="gr218" svg:width="17.55cm" svg:height="0.8393cm" svg:x="1.224cm" svg:y="1.918cm"><draw:image xlink:href="Pictures/image130.png" xlink:type="simple" xlink:show="embed" xlink:actuate="onLoad"/></draw:frame></draw:g></text:p>
      <text:p text:style-name="P98"/>
      <text:p text:style-name="P99"/>
      <text:p text:style-name="P100"><text:span text:style-name="T138"/><draw:frame draw:name="Image 234" draw:style-name="gr219" draw:z-index="487632897" text:anchor-type="paragraph" svg:width="10.92cm" svg:height="0.4408cm" svg:x="1.219cm" svg:y="0.5352cm"><draw:image xlink:href="Pictures/image131.png" xlink:type="simple" xlink:show="embed" xlink:actuate="onLoad"/></draw:frame><text:span text:style-name="T139"/><draw:g draw:name="Group 235" draw:style-name="gr220" draw:z-index="487633409" text:anchor-type="paragraph"><draw:custom-shape draw:name="Graphic 236" draw:style-name="gr221" svg:width="0.792cm" svg:height="0.2893cm" svg:x="1.716cm" svg:y="1.502cm"><draw:enhanced-geometry svg:viewBox="0 0 285115 104139" draw:type="ooxml-non-primitive" drawooo:sub-view-size="285115 104139" draw:text-areas="0 0 logwidth logheight" draw:enhanced-path="M 67246 64109 L 53441 64109 53441 15341 53441 101 45821 101 42773 4470 42773 15341 42773 64109 7620 64109 42773 15341 42773 4470 0 65633 0 74777 42773 74777 42773 100774 53441 100774 53441 74777 67246 74777 67246 64109 Z N M 99352 91541 L 97726 90017 94678 88493 93154 86969 91630 86969 88582 86969 82486 93065 82486 97726 88582 103822 93154 103822 96202 100774 99352 99250 99352 91541 Z N M 154305 0 L 151168 0 126784 12192 131356 12192 138976 12192 154305 12192 154305 0 Z N M 166497 97637 L 157353 97637 155829 96113 154305 96113 154305 13716 140500 13716 140500 16764 142024 18288 142024 93065 140500 94589 140500 96113 138976 96113 137452 97637 129832 97637 129832 100685 166497 100685 166497 97637 Z N M 284518 61722 L 246418 61722 246418 73914 284518 73914 284518 61722 Z N "/></draw:custom-shape><draw:frame draw:name="Image 237" draw:style-name="gr222" svg:width="0.4456cm" svg:height="0.2881cm" svg:x="2.658cm" svg:y="1.502cm"><draw:image xlink:href="Pictures/image132.png" xlink:type="simple" xlink:show="embed" xlink:actuate="onLoad"/></draw:frame><draw:frame draw:name="Image 238" draw:style-name="gr223" svg:width="1.349cm" svg:height="0.2797cm" svg:x="10.29cm" svg:y="1.51cm"><draw:image xlink:href="Pictures/image133.png" xlink:type="simple" xlink:show="embed" xlink:actuate="onLoad"/></draw:frame><draw:frame draw:name="Image 239" draw:style-name="gr224" svg:width="18.26cm" svg:height="0.8435cm" svg:x="1.237cm" svg:y="1.493cm"><draw:image xlink:href="Pictures/image134.png" xlink:type="simple" xlink:show="embed" xlink:actuate="onLoad"/></draw:frame></draw:g><text:span text:style-name="T140"/><draw:custom-shape draw:name="Graphic 240" draw:style-name="gr225" draw:z-index="487633921" text:anchor-type="paragraph" svg:width="0.1658cm" svg:height="0.284cm" svg:x="19.69cm" svg:y="1.502cm"><draw:enhanced-geometry svg:viewBox="0 0 59690 102235" draw:type="ooxml-non-primitive" drawooo:sub-view-size="59690 102235" draw:text-areas="0 0 logwidth logheight" draw:enhanced-path="M 12287 54959 L 3048 54959 3048 53435 1524 51911 1524 45815 4572 41243 12287 33528 18383 32004 32099 32004 41243 35052 44291 36576 21431 36576 18383 38100 16859 39719 13811 42767 13811 53435 12287 54959 Z N M 21431 102203 L 10763 102203 6191 100679 4572 97631 1524 94583 0 90011 0 79343 3048 73247 7715 70199 12287 67151 16311 64841 21621 62388 28360 59650 36671 56483 36671 47339 35147 42767 33623 41243 30575 38100 27527 36576 44291 36576 45815 39719 47339 42767 47339 44291 48863 48863 48863 61055 36671 61055 29051 64103 24479 65627 22955 67151 18383 70199 15335 71723 13811 74771 12287 76295 12287 88487 15335 90011 16859 93059 19907 94583 31591 94583 29051 96107 26003 99155 22955 100679 21431 102203 Z N M 9239 56483 L 6191 56483 4572 54959 10763 54959 9239 56483 Z N M 31591 94583 L 26003 94583 30575 91535 36671 86963 36671 61055 48863 61055 48863 91535 36671 91535 31591 94583 Z N M 58693 93059 L 53435 93059 56483 90011 59626 86963 59626 91535 58693 93059 Z N M 48863 102203 L 39719 102203 38195 99155 36671 97631 36671 91535 48863 91535 50387 93059 58693 93059 54959 99155 48863 102203 Z N M 36671 24384 L 35147 24384 12287 0 29051 0 36671 24384 Z N "/></draw:custom-shape><text:span text:style-name="T141"/><draw:frame draw:name="Image 241" draw:style-name="gr226" draw:z-index="487634433" text:anchor-type="paragraph" svg:width="3.743cm" svg:height="0.376cm" svg:x="1.716cm" svg:y="2.841cm"><draw:image xlink:href="Pictures/image135.png" xlink:type="simple" xlink:show="embed" xlink:actuate="onLoad"/></draw:frame><text:span text:style-name="T142"/><draw:g draw:name="Group 242" draw:style-name="gr227" draw:z-index="487634945" text:anchor-type="paragraph"><draw:custom-shape draw:name="Graphic 243" draw:style-name="gr228" svg:width="0.1076cm" svg:height="0.2805cm" svg:x="5.656cm" svg:y="2.849cm"><draw:enhanced-geometry svg:viewBox="0 0 38735 100965" draw:type="ooxml-non-primitive" drawooo:sub-view-size="38735 100965" draw:text-areas="0 0 logwidth logheight" draw:enhanced-path="M 1524 13716 L 0 10668 24479 0 26003 0 26003 10668 6096 10668 4572 12192 1524 13716 Z N M 29051 96107 L 12287 96107 13811 94583 13811 13716 12287 12192 10763 12192 10763 10668 26003 10668 26003 91535 27527 93059 27527 94583 29051 96107 Z N M 32099 97631 L 9239 97631 10763 96107 30575 96107 32099 97631 Z N M 38195 100679 L 1524 100679 1524 97631 38195 97631 38195 100679 Z N "/></draw:custom-shape><draw:frame draw:name="Image 244" draw:style-name="gr229" svg:width="0.5681cm" svg:height="0.2839cm" svg:x="5.834cm" svg:y="2.849cm"><draw:image xlink:href="Pictures/image136.png" xlink:type="simple" xlink:show="embed" xlink:actuate="onLoad"/></draw:frame><draw:custom-shape draw:name="Graphic 245" draw:style-name="gr230" svg:width="0.1111cm" svg:height="0.2805cm" svg:x="6.483cm" svg:y="2.849cm"><draw:enhanced-geometry svg:viewBox="0 0 40005 100965" draw:type="ooxml-non-primitive" drawooo:sub-view-size="40005 100965" draw:text-areas="0 0 logwidth logheight" draw:enhanced-path="M 39719 100679 L 1524 100679 1524 97631 9144 97631 10668 96107 12192 96107 13716 94583 13716 93059 15240 91535 15240 18288 13716 15240 13716 12192 10668 12192 10668 10668 7620 10668 1524 13716 0 10668 24384 0 27432 0 27432 94583 28956 96107 30575 96107 32099 97631 39719 97631 39719 100679 Z N "/></draw:custom-shape><draw:frame draw:name="Image 246" draw:style-name="gr231" svg:width="0.1781cm" svg:height="0.2797cm" svg:x="6.653cm" svg:y="2.849cm"><draw:image xlink:href="Pictures/image137.png" xlink:type="simple" xlink:show="embed" xlink:actuate="onLoad"/></draw:frame></draw:g><text:span text:style-name="T143"/><draw:frame draw:name="Image 247" draw:style-name="gr232" draw:z-index="487635457" text:anchor-type="paragraph" svg:width="5.325cm" svg:height="0.3778cm" svg:x="1.72cm" svg:y="3.718cm"><draw:image xlink:href="Pictures/image138.png" xlink:type="simple" xlink:show="embed" xlink:actuate="onLoad"/></draw:frame><text:span text:style-name="T144"/><draw:frame draw:name="Image 248" draw:style-name="gr233" draw:z-index="487635969" text:anchor-type="paragraph" svg:width="5.479cm" svg:height="0.3704cm" svg:x="1.703cm" svg:y="4.6cm"><draw:image xlink:href="Pictures/image139.png" xlink:type="simple" xlink:show="embed" xlink:actuate="onLoad"/></draw:frame></text:p>
      <text:p text:style-name="P101"/>
      <text:p text:style-name="P102"/>
      <text:p text:style-name="P103"/>
      <text:p text:style-name="P104"/>
      <text:p text:style-name="P105"/>
      <text:p text:style-name="P106"/>
      <text:p text:style-name="P107"><text:span text:style-name="T145"/><draw:g draw:name="Group 249" draw:style-name="gr234" draw:z-index="487636481" text:anchor-type="paragraph"><draw:custom-shape draw:name="Graphic 250" draw:style-name="gr235" svg:width="10.44cm" svg:height="0.02999cm" svg:x="1.219cm" svg:y="0.8871cm"><draw:enhanced-geometry svg:viewBox="0 0 3759835 10795" draw:type="ooxml-non-primitive" drawooo:sub-view-size="3759835 10795" draw:text-areas="0 0 logwidth logheight" draw:enhanced-path="M 890016 0 L 0 0 0 10668 890016 10668 890016 0 Z N M 3759708 0 L 957072 0 957072 10668 3759708 10668 3759708 0 Z N "/></draw:custom-shape><draw:frame draw:name="Image 251" draw:style-name="gr236" svg:width="3.966cm" svg:height="0.4408cm" svg:x="1.237cm" svg:y="0.4968cm"><draw:image xlink:href="Pictures/image140.png" xlink:type="simple" xlink:show="embed" xlink:actuate="onLoad"/></draw:frame><draw:frame draw:name="Image 252" draw:style-name="gr237" svg:width="6.344cm" svg:height="0.2881cm" svg:x="5.284cm" svg:y="0.5815cm"><draw:image xlink:href="Pictures/image141.png" xlink:type="simple" xlink:show="embed" xlink:actuate="onLoad"/></draw:frame></draw:g><text:span text:style-name="T146"/><draw:g draw:name="Group 253" draw:style-name="gr238" draw:z-index="487636993" text:anchor-type="paragraph"><draw:custom-shape draw:name="Graphic 254" draw:style-name="gr239" svg:width="0.2346cm" svg:height="0.2893cm" svg:x="2.153cm" svg:y="1.255cm"><draw:enhanced-geometry svg:viewBox="0 0 84455 104139" draw:type="ooxml-non-primitive" drawooo:sub-view-size="84455 104139" draw:text-areas="0 0 logwidth logheight" draw:enhanced-path="M 16764 93065 L 10668 86969 9144 86969 6096 86969 0 93065 0 97637 6096 103733 10668 103733 16764 97637 16764 93065 Z N M 70104 0 L 68580 0 44196 12192 48768 12192 54864 12192 70104 12192 70104 0 Z N M 83921 99161 L 79349 97637 74676 97637 73152 96113 71628 96113 71628 93065 70104 90017 70104 13716 57912 13716 57912 18288 59436 22860 59436 90017 57912 93065 57912 96113 56388 96113 54864 97637 50292 97637 45720 99161 45720 100685 83921 100685 83921 99161 Z N "/></draw:custom-shape><draw:frame draw:name="Image 255" draw:style-name="gr240" svg:width="18.21cm" svg:height="1.755cm" svg:x="1.436cm" svg:y="1.247cm"><draw:image xlink:href="Pictures/image142.png" xlink:type="simple" xlink:show="embed" xlink:actuate="onLoad"/></draw:frame></draw:g></text:p>
      <text:p text:style-name="P108"/>
      <text:p text:style-name="P109"/>
      <text:p text:style-name="P110"/>
      <text:p text:style-name="P111"><text:span text:style-name="T147"/><draw:g draw:name="Group 256" draw:style-name="gr241" draw:z-index="487637505" text:anchor-type="paragraph"><draw:custom-shape draw:name="Graphic 257" draw:style-name="gr242" svg:width="6.758cm" svg:height="0.02999cm" svg:x="1.219cm" svg:y="0.9011cm"><draw:enhanced-geometry svg:viewBox="0 0 2432685 10795" draw:type="ooxml-non-primitive" drawooo:sub-view-size="2432685 10795" draw:text-areas="0 0 logwidth logheight" draw:enhanced-path="M 2432304 10667 L 0 10667 0 0 2432304 0 2432304 10667 Z N "/></draw:custom-shape><draw:frame draw:name="Image 258" draw:style-name="gr243" svg:width="3.69cm" svg:height="0.3731cm" svg:x="1.237cm" svg:y="0.5111cm"><draw:image xlink:href="Pictures/image143.png" xlink:type="simple" xlink:show="embed" xlink:actuate="onLoad"/></draw:frame><draw:frame draw:name="Image 259" draw:style-name="gr244" svg:width="3.912cm" svg:height="0.4324cm" svg:x="5.008cm" svg:y="0.5235cm"><draw:image xlink:href="Pictures/image144.png" xlink:type="simple" xlink:show="embed" xlink:actuate="onLoad"/></draw:frame></draw:g><text:span text:style-name="T148"/><draw:g draw:name="Group 260" draw:style-name="gr245" draw:z-index="487638017" text:anchor-type="paragraph"><draw:custom-shape draw:name="Graphic 261" draw:style-name="gr246" svg:width="0.4498cm" svg:height="0.2893cm" svg:x="1.729cm" svg:y="1.477cm"><draw:enhanced-geometry svg:viewBox="0 0 161925 104139" draw:type="ooxml-non-primitive" drawooo:sub-view-size="161925 104139" draw:text-areas="0 0 logwidth logheight" draw:enhanced-path="M 62585 59436 L 59537 51816 54965 47244 50393 41148 48869 40767 48869 67056 48869 83921 47345 88493 44297 93065 41148 97637 36576 99161 28956 99161 25908 97637 19812 91541 18288 88493 15240 76301 13716 71628 13716 57912 15240 51816 19812 48768 22860 47244 24384 45720 36576 45720 41148 48768 44297 54864 47345 60960 48869 67056 48869 40767 44297 39624 30480 39624 22860 41148 16764 45720 19812 33528 32004 15240 41148 9144 44297 7620 48869 4572 53441 4572 59537 3048 59537 0 50393 0 45821 1524 39624 3048 9144 28956 139 59436 76 60960 18288 100685 24384 102209 30480 102209 62585 76301 62585 59436 Z N M 94691 91541 L 93065 90017 90017 88493 88493 86969 86969 86969 83921 86969 77825 93065 77825 97726 83921 103822 88493 103822 91541 100774 94691 99250 94691 91541 Z N M 161836 99250 L 157264 99250 154216 97726 152692 97726 151168 96113 149644 96113 149644 12192 149644 0 146507 0 122123 12192 123647 15341 126695 13817 129743 12192 134315 12192 134315 13817 135839 13817 135839 16865 137363 18389 137363 93065 135839 94589 135839 96113 134315 96113 132791 97726 129743 99250 125171 99250 125171 100774 161836 100774 161836 99250 Z N "/></draw:custom-shape><draw:frame draw:name="Image 262" draw:style-name="gr247" svg:width="18.62cm" svg:height="1.305cm" svg:x="1.228cm" svg:y="1.473cm"><draw:image xlink:href="Pictures/image145.png" xlink:type="simple" xlink:show="embed" xlink:actuate="onLoad"/></draw:frame></draw:g></text:p>
      <text:p text:style-name="P112"/>
      <text:p text:style-name="P113"/>
      <text:p text:style-name="P114"/>
      <text:p text:style-name="P115"><text:span text:style-name="T149"/><draw:g draw:name="Group 263" draw:style-name="gr248" draw:z-index="487638529" text:anchor-type="paragraph"><draw:custom-shape draw:name="Graphic 264" draw:style-name="gr249" svg:width="7.197cm" svg:height="0.02999cm" svg:x="1.219cm" svg:y="0.8844cm"><draw:enhanced-geometry svg:viewBox="0 0 2590800 10795" draw:type="ooxml-non-primitive" drawooo:sub-view-size="2590800 10795" draw:text-areas="0 0 logwidth logheight" draw:enhanced-path="M 2590800 10667 L 0 10667 0 0 2590800 0 2590800 10667 Z N "/></draw:custom-shape><draw:frame draw:name="Image 265" draw:style-name="gr250" svg:width="3.97cm" svg:height="0.3773cm" svg:x="1.237cm" svg:y="0.4899cm"><draw:image xlink:href="Pictures/image146.png" xlink:type="simple" xlink:show="embed" xlink:actuate="onLoad"/></draw:frame><draw:frame draw:name="Image 266" draw:style-name="gr251" svg:width="4.073cm" svg:height="0.4324cm" svg:x="5.288cm" svg:y="0.5026cm"><draw:image xlink:href="Pictures/image147.png" xlink:type="simple" xlink:show="embed" xlink:actuate="onLoad"/></draw:frame></draw:g><text:span text:style-name="T150"/><draw:custom-shape draw:name="Graphic 267" draw:style-name="gr252" draw:z-index="487639041" text:anchor-type="paragraph" svg:width="0.4551cm" svg:height="0.284cm" svg:x="1.725cm" svg:y="1.461cm"><draw:enhanced-geometry svg:viewBox="0 0 163830 102235" draw:type="ooxml-non-primitive" drawooo:sub-view-size="163830 102235" draw:text-areas="0 0 logwidth logheight" draw:enhanced-path="M 62572 1524 L 10668 1524 0 24384 3048 25908 4572 21336 7620 16764 12192 15240 15240 13716 51904 13716 21336 102196 30480 102196 62572 4572 62572 1524 Z N M 96202 90004 L 94576 88480 91528 86956 90004 85432 88480 85432 85432 85432 79336 91528 79336 96100 85432 102196 90004 102196 93052 99148 96202 97624 96202 90004 Z N M 163347 97624 L 158775 97624 155727 96100 154203 96100 152679 94576 151155 94576 151155 10668 151155 0 148018 0 123634 10668 125158 13716 131254 10668 135826 10668 135826 12192 137350 12192 137350 15240 138874 18288 138874 91528 137350 93052 137350 94576 135826 96100 134302 96100 131254 97624 126682 97624 126682 100672 163347 100672 163347 97624 Z N "/></draw:custom-shape><text:span text:style-name="T151"/><draw:g draw:name="Group 268" draw:style-name="gr253" draw:z-index="487639553" text:anchor-type="paragraph"><draw:frame draw:name="Image 269" draw:style-name="gr254" svg:width="12.85cm" svg:height="0.3773cm" svg:x="2.35cm" svg:y="1.452cm"><draw:image xlink:href="Pictures/image148.png" xlink:type="simple" xlink:show="embed" xlink:actuate="onLoad"/></draw:frame><draw:custom-shape draw:name="Graphic 270" draw:style-name="gr255" svg:width="0.04763cm" svg:height="0.04763cm" svg:x="15.24cm" svg:y="1.698cm"><draw:enhanced-geometry svg:viewBox="0 0 17145 17145" draw:type="ooxml-non-primitive" drawooo:sub-view-size="17145 17145" draw:text-areas="0 0 logwidth logheight" draw:enhanced-path="M 10668 16764 L 6096 16764 0 10668 0 6096 6096 0 9144 0 10668 0 16764 6096 16764 10668 10668 16764 Z N "/></draw:custom-shape></draw:g><text:span text:style-name="T152"/><draw:frame draw:name="Image 271" draw:style-name="gr256" draw:z-index="487640065" text:anchor-type="paragraph" svg:width="11.96cm" svg:height="0.376cm" svg:x="2.34cm" svg:y="2.329cm"><draw:image xlink:href="Pictures/image149.png" xlink:type="simple" xlink:show="embed" xlink:actuate="onLoad"/></draw:frame></text:p>
      <text:p text:style-name="P116"/>
      <text:p text:style-name="P117"/>
      <text:p text:style-name="P118"/>
      <text:p text:style-name="P119"/>
      <text:p text:style-name="P120"/>
      <text:p text:style-name="P121"><text:span text:style-name="T153"/><draw:frame draw:name="Image 272" draw:style-name="gr257" draw:z-index="487640577" text:anchor-type="paragraph" svg:width="6.229cm" svg:height="0.3112cm" svg:x="7.399cm" svg:y="0.8442cm"><draw:image xlink:href="Pictures/image150.png" xlink:type="simple" xlink:show="embed" xlink:actuate="onLoad"/></draw:frame><text:span text:style-name="T154"/><draw:g draw:name="Group 273" draw:style-name="gr258" draw:z-index="487641089" text:anchor-type="paragraph"><draw:frame draw:name="Image 274" draw:style-name="gr259" svg:width="2.371cm" svg:height="0.3093cm" svg:x="7.62cm" svg:y="1.573cm"><draw:image xlink:href="Pictures/image151.png" xlink:type="simple" xlink:show="embed" xlink:actuate="onLoad"/></draw:frame><draw:frame draw:name="Image 275" draw:style-name="gr260" svg:width="3.342cm" svg:height="0.3093cm" svg:x="10.1cm" svg:y="1.573cm"><draw:image xlink:href="Pictures/image152.png" xlink:type="simple" xlink:show="embed" xlink:actuate="onLoad"/></draw:frame></draw:g><text:span text:style-name="T155"/><draw:frame draw:name="Image 276" draw:style-name="gr261" draw:z-index="487641601" text:anchor-type="paragraph" svg:width="11.33cm" svg:height="0.389cm" svg:x="4.85cm" svg:y="2.297cm"><draw:image xlink:href="Pictures/image153.png" xlink:type="simple" xlink:show="embed" xlink:actuate="onLoad"/></draw:frame></text:p>
      <text:p text:style-name="P122"/>
      <text:p text:style-name="P123"/>
      <text:p text:style-name="P124"/>
      <text:p text:style-name="P125"><text:span text:style-name="T164"/><draw:frame draw:name="Image 277" draw:style-name="gr279" draw:z-index="486392321" text:anchor-type="page" svg:width="12.74cm" svg:height="0.8687cm" svg:x="2.259cm" svg:y="8.515cm"><draw:image xlink:href="Pictures/image154.png" xlink:type="simple" xlink:show="embed" xlink:actuate="onLoad"/></draw:frame><text:span text:style-name="T165"/><draw:frame draw:name="Image 278" draw:style-name="gr280" draw:z-index="486392833" text:anchor-type="page" svg:width="0.9096cm" svg:height="2.421cm" svg:x="17.9cm" svg:y="9.109cm"><draw:image xlink:href="Pictures/image155.png" xlink:type="simple" xlink:show="embed" xlink:actuate="onLoad"/></draw:frame><text:span text:style-name="T166"/><draw:frame draw:name="Image 279" draw:style-name="gr281" draw:z-index="486393345" text:anchor-type="page" svg:width="14.17cm" svg:height="1.773cm" svg:x="2.259cm" svg:y="10.65cm"><draw:image xlink:href="Pictures/image156.png" xlink:type="simple" xlink:show="embed" xlink:actuate="onLoad"/></draw:frame><text:span text:style-name="T167"/><draw:frame draw:name="Image 280" draw:style-name="gr282" draw:z-index="486393857" text:anchor-type="page" svg:width="1.434cm" svg:height="1.323cm" svg:x="17.38cm" svg:y="14.95cm"><draw:image xlink:href="Pictures/image157.png" xlink:type="simple" xlink:show="embed" xlink:actuate="onLoad"/></draw:frame><text:span text:style-name="T168"/><draw:frame draw:name="Image 281" draw:style-name="gr283" draw:z-index="486394369" text:anchor-type="page" svg:width="9.322cm" svg:height="1.932cm" svg:x="2.255cm" svg:y="14.94cm"><draw:image xlink:href="Pictures/image158.png" xlink:type="simple" xlink:show="embed" xlink:actuate="onLoad"/></draw:frame><text:span text:style-name="T169"/><draw:frame draw:name="Image 282" draw:style-name="gr284" draw:z-index="486394881" text:anchor-type="page" svg:width="1.43cm" svg:height="1.323cm" svg:x="17.38cm" svg:y="18.76cm"><draw:image xlink:href="Pictures/image159.png" xlink:type="simple" xlink:show="embed" xlink:actuate="onLoad"/></draw:frame><text:span text:style-name="T170"/><draw:frame draw:name="Image 283" draw:style-name="gr285" draw:z-index="486395393" text:anchor-type="page" svg:width="9.385cm" svg:height="1.945cm" svg:x="2.25cm" svg:y="18.74cm"><draw:image xlink:href="Pictures/image160.png" xlink:type="simple" xlink:show="embed" xlink:actuate="onLoad"/></draw:frame><text:span text:style-name="T171"/><draw:frame draw:name="Image 284" draw:style-name="gr286" draw:z-index="486395905" text:anchor-type="page" svg:width="1.412cm" svg:height="1.31cm" svg:x="17.38cm" svg:y="22.58cm"><draw:image xlink:href="Pictures/image161.png" xlink:type="simple" xlink:show="embed" xlink:actuate="onLoad"/></draw:frame><text:span text:style-name="T172"/><draw:frame draw:name="Image 285" draw:style-name="gr287" draw:z-index="486396417" text:anchor-type="page" svg:width="9.302cm" svg:height="1.932cm" svg:x="2.255cm" svg:y="22.57cm"><draw:image xlink:href="Pictures/image162.png" xlink:type="simple" xlink:show="embed" xlink:actuate="onLoad"/></draw:frame><text:span text:style-name="T173"/><draw:frame draw:name="Image 286" draw:style-name="gr288" draw:z-index="486396929" text:anchor-type="page" svg:width="1.392cm" svg:height="1.323cm" svg:x="17.55cm" svg:y="26.44cm"><draw:image xlink:href="Pictures/image163.png" xlink:type="simple" xlink:show="embed" xlink:actuate="onLoad"/></draw:frame><text:span text:style-name="T174"/><draw:frame draw:name="Image 287" draw:style-name="gr289" draw:z-index="486397441" text:anchor-type="page" svg:width="9.322cm" svg:height="1.932cm" svg:x="2.127cm" svg:y="26.42cm"><draw:image xlink:href="Pictures/image164.png" xlink:type="simple" xlink:show="embed" xlink:actuate="onLoad"/></draw:frame><text:span text:style-name="T175"/><draw:custom-shape draw:name="Graphic 288" draw:style-name="gr290" draw:z-index="486397953" text:anchor-type="page" svg:width="0.0688cm" svg:height="0.0688cm" svg:x="17.73cm" svg:y="28.21cm"><draw:enhanced-geometry svg:viewBox="0 0 24765 24765" draw:type="ooxml-non-primitive" drawooo:sub-view-size="24765 24765" draw:text-areas="0 0 logwidth logheight" draw:enhanced-path="M 15239 24384 L 7619 24384 6095 22859 3047 21336 0 18288 0 6096 3047 4572 7619 0 12191 0 15239 0 18287 1524 19811 4572 22955 6096 24479 9144 24479 15240 22955 18288 18287 22859 15239 24384 Z N "/></draw:custom-shape></text:p>
      <text:p text:style-name="P128"/>
      <text:p text:style-name="P129"><text:span text:style-name="T176"/><draw:frame draw:name="Image 289" draw:style-name="gr291" text:anchor-type="as-char" svg:width="4.403cm" svg:height="0.3112cm" svg:x="0cm" svg:y="0cm"><draw:image xlink:href="Pictures/image165.png" xlink:type="simple" xlink:show="embed" xlink:actuate="onLoad"/></draw:frame><text:span text:style-name="T177"/></text:p>
      <text:p text:style-name="P130"><text:span text:style-name="T178"/><draw:frame draw:name="Image 290" draw:style-name="gr292" draw:z-index="487642113" text:anchor-type="paragraph" svg:width="4.128cm" svg:height="0.3104cm" svg:x="8.481cm" svg:y="0.4143cm"><draw:image xlink:href="Pictures/image166.png" xlink:type="simple" xlink:show="embed" xlink:actuate="onLoad"/></draw:frame></text:p>
      <text:p text:style-name="P131"/>
      <text:p text:style-name="P132"/>
      <text:p text:style-name="P133"/>
      <text:p text:style-name="P134"><text:span text:style-name="T179"/><draw:frame draw:name="Image 291" draw:style-name="gr293" draw:z-index="487642625" text:anchor-type="paragraph" svg:width="12.35cm" svg:height="0.3307cm" svg:x="4.399cm" svg:y="0.7487cm"><draw:image xlink:href="Pictures/image167.png" xlink:type="simple" xlink:show="embed" xlink:actuate="onLoad"/></draw:frame><text:span text:style-name="T180"/><draw:frame draw:name="Image 292" draw:style-name="gr294" draw:z-index="487643137" text:anchor-type="paragraph" svg:width="4.082cm" svg:height="0.3371cm" svg:x="8.501cm" svg:y="1.626cm"><draw:image xlink:href="Pictures/image168.png" xlink:type="simple" xlink:show="embed" xlink:actuate="onLoad"/></draw:frame></text:p>
      <text:p text:style-name="P135"/>
      <text:p text:style-name="P136"/>
      <text:p text:style-name="P137"><text:span text:style-name="T181"/><draw:frame draw:name="Image 293" draw:style-name="gr295" draw:z-index="487643649" text:anchor-type="paragraph" svg:width="4.954cm" svg:height="0.3374cm" svg:x="1.914cm" svg:y="0.6009cm"><draw:image xlink:href="Pictures/image169.png" xlink:type="simple" xlink:show="embed" xlink:actuate="onLoad"/></draw:frame></text:p>
      <text:p text:style-name="P138"/>
      <text:p text:style-name="P139"/>
      <table:table table:style-name="ta2">
        <table:table-columns>
          <table:table-column table:style-name="co5"/>
          <table:table-column table:style-name="co6"/>
        </table:table-columns>
        <table:table-header-columns/>
        <table:table-row table:style-name="ro7" table:default-cell-style-name="ce25">
          <table:table-cell table:style-name="ce26" table:number-columns-spanned="2">
            <text:p text:style-name="P140"/>
          </table:table-cell>
          <table:covered-table-cell/>
        </table:table-row>
        <table:table-row table:style-name="ro8" table:default-cell-style-name="ce25">
          <table:table-cell table:style-name="ce27">
            <text:p text:style-name="P141"/>
          </table:table-cell>
          <table:table-cell table:style-name="ce28">
            <text:p text:style-name="P142"/>
          </table:table-cell>
        </table:table-row>
        <table:table-row table:style-name="ro9" table:default-cell-style-name="ce25">
          <table:table-cell table:style-name="ce29">
            <text:p text:style-name="P143"/>
            <text:p text:style-name="P144"><text:span text:style-name="T182"/><draw:frame draw:name="Image 294" draw:style-name="gr296" text:anchor-type="as-char" svg:width="1.743cm" svg:height="0.2911cm" svg:x="0cm" svg:y="0cm"><draw:image xlink:href="Pictures/image170.png" xlink:type="simple" xlink:show="embed" xlink:actuate="onLoad"/></draw:frame><text:span text:style-name="T183"/></text:p>
          </table:table-cell>
          <table:table-cell table:style-name="ce30">
            <text:p text:style-name="P145"/>
          </table:table-cell>
        </table:table-row>
        <table:table-row table:style-name="ro10" table:default-cell-style-name="ce25">
          <table:table-cell table:style-name="ce31">
            <text:p text:style-name="P146"/>
            <text:p text:style-name="P147"><text:span text:style-name="T184"/><draw:frame draw:name="Image 295" draw:style-name="gr297" text:anchor-type="as-char" svg:width="7.477cm" svg:height="0.2911cm" svg:x="0cm" svg:y="0cm"><draw:image xlink:href="Pictures/image171.png" xlink:type="simple" xlink:show="embed" xlink:actuate="onLoad"/></draw:frame><text:span text:style-name="T185"/></text:p>
          </table:table-cell>
          <table:table-cell table:style-name="ce32">
            <text:p text:style-name="P148"/>
          </table:table-cell>
        </table:table-row>
        <table:table-row table:style-name="ro11" table:default-cell-style-name="ce25">
          <table:table-cell table:style-name="ce33">
            <text:p text:style-name="P149"/>
          </table:table-cell>
          <table:table-cell table:style-name="ce34">
            <text:p text:style-name="P150"/>
          </table:table-cell>
        </table:table-row>
        <table:table-row table:style-name="ro12" table:default-cell-style-name="ce25">
          <table:table-cell table:style-name="ce35">
            <text:p text:style-name="P151"/>
          </table:table-cell>
          <table:table-cell table:style-name="ce36">
            <text:p text:style-name="P152"/>
          </table:table-cell>
        </table:table-row>
        <table:table-row table:style-name="ro13" table:default-cell-style-name="ce25">
          <table:table-cell table:style-name="ce37">
            <text:p text:style-name="P153"/>
          </table:table-cell>
          <table:table-cell table:style-name="ce38">
            <text:p text:style-name="P154"/>
            <text:p text:style-name="P155"><text:span text:style-name="T186"/><draw:frame draw:name="Image 296" draw:style-name="gr298" text:anchor-type="as-char" svg:width="0.7065cm" svg:height="0.3509cm" svg:x="0cm" svg:y="0cm"><draw:image xlink:href="Pictures/image172.png" xlink:type="simple" xlink:show="embed" xlink:actuate="onLoad"/></draw:frame><text:span text:style-name="T187"/></text:p>
          </table:table-cell>
        </table:table-row>
        <table:table-row table:style-name="ro14" table:default-cell-style-name="ce25">
          <table:table-cell table:style-name="ce39">
            <text:p text:style-name="P156"/>
            <text:p text:style-name="P157"><text:span text:style-name="T188"/><draw:frame draw:name="Image 297" draw:style-name="gr299" text:anchor-type="as-char" svg:width="1.338cm" svg:height="0.2911cm" svg:x="0cm" svg:y="0cm"><draw:image xlink:href="Pictures/image173.png" xlink:type="simple" xlink:show="embed" xlink:actuate="onLoad"/></draw:frame><text:span text:style-name="T189"/></text:p>
          </table:table-cell>
          <table:table-cell table:style-name="ce40">
            <text:p text:style-name="P158"/>
            <text:p text:style-name="P159"><text:span text:style-name="T190"/><draw:frame draw:name="Image 298" draw:style-name="gr300" text:anchor-type="as-char" svg:width="0.908cm" svg:height="0.3509cm" svg:x="0cm" svg:y="0cm"><draw:image xlink:href="Pictures/image174.png" xlink:type="simple" xlink:show="embed" xlink:actuate="onLoad"/></draw:frame><text:span text:style-name="T191"/></text:p>
          </table:table-cell>
        </table:table-row>
      </table:table>
      <text:p text:style-name="P160"/>
      <text:p text:style-name="P161"/>
      <text:p text:style-name="P162"/>
      <table:table table:style-name="ta3">
        <table:table-columns>
          <table:table-column table:style-name="co7"/>
          <table:table-column table:style-name="co8"/>
        </table:table-columns>
        <table:table-header-columns/>
        <table:table-row table:style-name="ro15" table:default-cell-style-name="ce41">
          <table:table-cell table:style-name="ce42" table:number-columns-spanned="2">
            <text:p text:style-name="P163"/>
            <text:p text:style-name="P164"><text:span text:style-name="T192"/><draw:frame draw:name="Image 299" draw:style-name="gr301" text:anchor-type="as-char" svg:width="2.658cm" svg:height="0.2911cm" svg:x="0cm" svg:y="0cm"><draw:image xlink:href="Pictures/image175.png" xlink:type="simple" xlink:show="embed" xlink:actuate="onLoad"/></draw:frame><text:span text:style-name="T193"/></text:p>
          </table:table-cell>
          <table:covered-table-cell/>
        </table:table-row>
        <table:table-row table:style-name="ro16" table:default-cell-style-name="ce41">
          <table:table-cell table:style-name="ce43">
            <text:p text:style-name="P165"/>
          </table:table-cell>
          <table:table-cell table:style-name="ce44">
            <text:p text:style-name="P166"/>
          </table:table-cell>
        </table:table-row>
        <table:table-row table:style-name="ro17" table:default-cell-style-name="ce41">
          <table:table-cell table:style-name="ce45">
            <text:p text:style-name="P167"/>
          </table:table-cell>
          <table:table-cell table:style-name="ce46">
            <text:p text:style-name="P168"/>
          </table:table-cell>
        </table:table-row>
        <table:table-row table:style-name="ro18" table:default-cell-style-name="ce41">
          <table:table-cell table:style-name="ce47">
            <text:p text:style-name="P169"/>
          </table:table-cell>
          <table:table-cell table:style-name="ce48">
            <text:p text:style-name="P170"/>
          </table:table-cell>
        </table:table-row>
        <table:table-row table:style-name="ro19" table:default-cell-style-name="ce41">
          <table:table-cell table:style-name="ce49">
            <text:p text:style-name="P171"/>
          </table:table-cell>
          <table:table-cell table:style-name="ce50">
            <text:p text:style-name="P172"/>
            <text:p text:style-name="P173"><text:span text:style-name="T194"/><draw:g draw:name="Group 300" draw:style-name="gr302" text:anchor-type="as-char"><draw:custom-shape draw:name="Graphic 301" draw:style-name="gr303" svg:width="0.1835cm" svg:height="0.2805cm" svg:x="0cm" svg:y="0cm"><draw:enhanced-geometry svg:viewBox="0 0 66040 100965" draw:type="ooxml-non-primitive" drawooo:sub-view-size="66040 100965" draw:text-areas="0 0 logwidth logheight" draw:enhanced-path="M 65722 79343 L 0 79343 0 64103 47339 0 56483 0 56483 24384 36671 24384 7715 64103 65722 64103 65722 79343 Z N M 56483 64103 L 36671 64103 36671 24384 56483 24384 56483 64103 Z N M 56483 100679 L 36671 100679 36671 79343 56483 79343 56483 100679 Z N "/></draw:custom-shape></draw:g><text:span text:style-name="T195"/><text:span text:style-name="T196"><text:s/></text:span><text:span text:style-name="T197"/><draw:g draw:name="Group 302" draw:style-name="gr304" text:anchor-type="as-char"><draw:custom-shape draw:name="Graphic 303" draw:style-name="gr305" svg:width="0.0688cm" svg:height="0.0635cm" svg:x="0cm" svg:y="0cm"><draw:enhanced-geometry svg:viewBox="0 0 24765 22860" draw:type="ooxml-non-primitive" drawooo:sub-view-size="24765 22860" draw:text-areas="0 0 logwidth logheight" draw:enhanced-path="M 18383 22859 L 6095 22859 1523 18288 0 15240 0 7620 1523 6096 3047 3048 6095 0 12191 0 18383 0 22955 4572 24479 7620 24479 15240 22955 18288 18383 22859 Z N "/></draw:custom-shape></draw:g><text:span text:style-name="T198"/><text:span text:style-name="T199"><text:s/></text:span><text:span text:style-name="T200"/><draw:g draw:name="Group 304" draw:style-name="gr306" text:anchor-type="as-char"><draw:custom-shape draw:name="Graphic 305" draw:style-name="gr307" svg:width="0.5945cm" svg:height="0.2893cm" svg:x="0cm" svg:y="1.667e-05cm"><draw:enhanced-geometry svg:viewBox="0 0 213995 104139" draw:type="ooxml-non-primitive" drawooo:sub-view-size="213995 104139" draw:text-areas="0 0 logwidth logheight" draw:enhanced-path="M 64096 64096 L 54952 64096 54952 25908 54952 1524 45720 1524 35052 16129 35052 25908 35052 64096 6096 64096 35052 25908 35052 16129 0 64096 0 79336 35052 79336 35052 102196 54952 102196 54952 79336 64096 79336 64096 64096 Z N M 138963 64096 L 129730 64096 129730 24384 129730 0 120586 0 109918 14452 109918 24384 109918 64096 80962 64096 109918 24384 109918 14452 73240 64096 73240 79336 109918 79336 109918 100672 129730 100672 129730 79336 138963 79336 138963 64096 Z N M 213741 33616 L 212217 25996 206121 13804 201549 9232 196977 6184 192405 1612 192405 32092 192405 45808 190881 50380 190881 54952 187731 56476 184683 58000 180111 58000 177063 56476 176974 56299 175539 53428 171107 29044 171018 25996 170967 10756 172491 9232 174015 6184 181635 6184 183159 7708 186207 9232 187731 12280 189255 16852 190881 24472 192405 32092 192405 1612 186207 88 175539 88 169443 1612 160299 7708 155727 12280 154203 16852 151155 22948 149631 29044 149631 44284 152679 51904 157251 58000 161823 62572 167919 65722 180111 65722 181635 64096 184683 64096 187731 62572 189255 61048 189255 68770 186207 74866 183159 79438 180111 85534 175539 90106 169443 93154 164871 96202 157251 99250 149631 100774 149631 103822 191287 89154 206121 70294 209880 63360 210642 61048 211645 58000 212217 56299 213398 48983 213436 48272 213537 45808 213601 44284 213715 41808 213741 33616 Z N "/></draw:custom-shape></draw:g><text:span text:style-name="T201"/><text:span text:style-name="T202"/><draw:g draw:name="Group 306" draw:style-name="gr308" text:anchor-type="as-char"><draw:custom-shape draw:name="Graphic 307" draw:style-name="gr309" svg:width="0.07762cm" svg:height="0.1323cm" svg:x="0cm" svg:y="0cm"><draw:enhanced-geometry svg:viewBox="0 0 27940 47625" draw:type="ooxml-non-primitive" drawooo:sub-view-size="27940 47625" draw:text-areas="0 0 logwidth logheight" draw:enhanced-path="M 13716 22860 L 7620 22860 4572 21336 0 16764 0 7620 1524 6096 3048 3048 6096 0 16764 0 19907 1524 26003 7620 27527 12192 27527 21336 15240 21336 13716 22860 Z N M 1524 47244 L 1524 44196 7620 42672 12192 39624 15240 35052 16764 32004 18288 27432 18288 21336 27527 21336 27527 24384 21431 36576 16764 41148 10668 45720 1524 47244 Z N "/></draw:custom-shape></draw:g><text:span text:style-name="T203"/><text:span text:style-name="T204"/><draw:g draw:name="Group 308" draw:style-name="gr310" text:anchor-type="as-char"><draw:custom-shape draw:name="Graphic 309" draw:style-name="gr311" svg:width="0.3863cm" svg:height="0.2805cm" svg:x="-1.667e-05cm" svg:y="1.667e-05cm"><draw:enhanced-geometry svg:viewBox="0 0 139065 100965" draw:type="ooxml-non-primitive" drawooo:sub-view-size="139065 100965" draw:text-areas="0 0 logwidth logheight" draw:enhanced-path="M 65722 64096 L 56489 64096 56489 24384 56489 0 47345 0 36677 14452 36677 24384 36677 64096 7721 64096 36677 24384 36677 14452 0 64096 0 79336 36677 79336 36677 100672 56489 100672 56489 79336 65722 79336 65722 64096 Z N M 138874 73342 L 135826 73342 134302 76390 132778 77914 132778 79438 131254 80962 128206 80962 126682 82486 96202 82486 107632 70726 116776 60528 123634 51765 128206 44284 132778 38188 134302 32092 134302 21424 120586 4660 117538 1612 112966 88 100774 88 76301 27520 79349 29044 83921 21424 90017 16852 102298 16852 111442 25996 112966 30568 112966 42760 111442 48856 106870 56476 103149 63385 96570 72720 87109 84632 74777 99250 74777 100774 132778 100774 138874 73342 Z N "/></draw:custom-shape></draw:g><text:span text:style-name="T205"/></text:p>
          </table:table-cell>
        </table:table-row>
      </table:table>
      <text:p text:style-name="P174"/>
      <text:p text:style-name="P175"/>
      <table:table table:style-name="ta4">
        <table:table-columns>
          <table:table-column table:style-name="co9"/>
          <table:table-column table:style-name="co10"/>
        </table:table-columns>
        <table:table-header-columns/>
        <table:table-row table:style-name="ro20" table:default-cell-style-name="ce51">
          <table:table-cell table:style-name="ce52" table:number-columns-spanned="2">
            <text:p text:style-name="P176"/>
            <text:p text:style-name="P177"><text:span text:style-name="T206"/><draw:frame draw:name="Image 310" draw:style-name="gr312" text:anchor-type="as-char" svg:width="2.816cm" svg:height="0.2911cm" svg:x="0cm" svg:y="0cm"><draw:image xlink:href="Pictures/image176.png" xlink:type="simple" xlink:show="embed" xlink:actuate="onLoad"/></draw:frame><text:span text:style-name="T207"/></text:p>
          </table:table-cell>
          <table:covered-table-cell/>
        </table:table-row>
        <table:table-row table:style-name="ro21" table:default-cell-style-name="ce51">
          <table:table-cell table:style-name="ce53">
            <text:p text:style-name="P178"/>
          </table:table-cell>
          <table:table-cell table:style-name="ce54">
            <text:p text:style-name="P179"/>
          </table:table-cell>
        </table:table-row>
        <table:table-row table:style-name="ro22" table:default-cell-style-name="ce51">
          <table:table-cell table:style-name="ce55">
            <text:p text:style-name="P180"/>
          </table:table-cell>
          <table:table-cell table:style-name="ce56">
            <text:p text:style-name="P181"/>
          </table:table-cell>
        </table:table-row>
        <table:table-row table:style-name="ro23" table:default-cell-style-name="ce51">
          <table:table-cell table:style-name="ce57">
            <text:p text:style-name="P182"/>
          </table:table-cell>
          <table:table-cell table:style-name="ce58">
            <text:p text:style-name="P183"/>
          </table:table-cell>
        </table:table-row>
        <table:table-row table:style-name="ro24" table:default-cell-style-name="ce51">
          <table:table-cell table:style-name="ce59">
            <text:p text:style-name="P184"/>
          </table:table-cell>
          <table:table-cell table:style-name="ce60">
            <text:p text:style-name="P185"/>
            <text:p text:style-name="P186"><text:span text:style-name="T208"/><draw:frame draw:name="Image 311" draw:style-name="gr313" text:anchor-type="as-char" svg:width="1.412cm" svg:height="0.3572cm" svg:x="0cm" svg:y="0cm"><draw:image xlink:href="Pictures/image177.png" xlink:type="simple" xlink:show="embed" xlink:actuate="onLoad"/></draw:frame><text:span text:style-name="T209"/></text:p>
          </table:table-cell>
        </table:table-row>
      </table:table>
      <text:p text:style-name="P187"/>
      <text:p text:style-name="P188"/>
      <table:table table:style-name="ta5">
        <table:table-columns>
          <table:table-column table:style-name="co11"/>
          <table:table-column table:style-name="co12"/>
        </table:table-columns>
        <table:table-header-columns/>
        <table:table-row table:style-name="ro25" table:default-cell-style-name="ce61">
          <table:table-cell table:style-name="ce62" table:number-columns-spanned="2">
            <text:p text:style-name="P189"><text:span text:style-name="T210"/><draw:g draw:name="Group 312" draw:style-name="gr314" text:anchor-type="as-char"><draw:custom-shape draw:name="Graphic 313" draw:style-name="gr315" svg:width="1.545cm" svg:height="0.374cm" svg:x="-1.667e-05cm" svg:y="0cm"><draw:enhanced-geometry svg:viewBox="0 0 556260 134620" draw:type="ooxml-non-primitive" drawooo:sub-view-size="556260 134620" draw:text-areas="0 0 logwidth logheight" draw:enhanced-path="M 134391 33528 L 94678 33528 68668 97637 43853 42672 39712 33528 0 33528 0 36576 9144 36576 12192 39624 12192 41148 13716 41148 13716 122021 10668 125069 10668 126593 9144 126593 7620 128117 4572 128117 3048 129641 0 129641 0 131165 33616 131165 33616 129641 29044 129641 25996 128117 24472 126593 21424 125069 19900 123545 19900 42672 58000 131165 59524 131165 73761 97637 97726 41148 97726 123545 96202 123545 96202 125069 93154 128117 91630 128117 90106 129641 84010 129641 84010 131165 134391 131165 134391 129641 128295 129641 126771 128117 125247 128117 123634 126593 120586 123545 120586 42672 122110 41148 122110 39624 123634 38100 125247 38100 126771 36576 134391 36576 134391 33528 Z N M 230606 100685 L 227457 100685 224409 109829 221361 115925 215265 120497 210693 123545 203073 126593 183261 126593 181737 125069 180213 125069 178689 123545 178689 83921 183261 83921 189357 86969 190881 86969 193929 90017 195453 93065 198501 102209 198501 106781 201549 106781 201549 83921 201549 79248 201549 56388 198501 56388 198501 64008 196977 68580 190881 77724 186309 79248 178689 79248 178689 38100 195453 38100 201549 39624 203073 39624 207645 41148 212217 44196 213741 47244 216789 50292 218313 54864 219837 62484 222885 62484 222885 33528 140500 33528 140500 36576 149644 36576 151168 38100 152692 38100 154216 39624 154216 123545 151168 126593 151168 128117 149644 128117 146596 129641 140500 129641 140500 131165 225933 131165 226631 126593 230606 100685 Z N M 335851 30480 L 332803 30480 332803 35052 329755 38100 325183 38100 323659 36576 319087 35052 311467 32004 303847 30480 296227 30480 258610 46291 242798 83921 243103 90754 262394 124396 296227 134213 303847 134213 311467 132689 317563 129641 323659 128117 329755 123545 334327 117449 334327 109829 323659 120497 317563 123545 312991 126593 293179 126593 268706 90017 268706 71628 290131 39624 296227 38100 308419 38100 332803 65532 335851 65532 335851 30480 Z N M 421386 27432 L 412915 12192 406146 0 389280 0 374040 27432 380136 27432 398526 12192 415290 27432 421386 27432 Z N M 450430 129641 L 447382 128117 444334 128117 442810 126593 441198 125069 438150 118973 435102 111353 431800 103733 429158 97637 414578 64008 404622 41033 404622 97637 374040 97637 389280 64008 404622 97637 404622 41033 400050 30480 398526 30480 363372 109829 358800 117449 357276 122021 352704 126593 349656 128117 345084 129641 345084 131165 378612 131165 378612 129641 372516 128117 369468 128117 367944 126593 366420 126593 364896 123545 364896 118973 367944 112877 370992 103733 406146 103733 412242 115925 412242 118973 413766 120497 413766 126593 412242 128117 410718 128117 407670 129641 403098 129641 403098 131165 450430 131165 450430 129641 Z N M 555790 33528 L 523684 33528 523684 36576 528256 35052 532828 36576 535876 39624 537400 42672 537400 94589 488543 33528 453491 33528 453491 36576 461111 36576 467207 42672 468731 45720 468731 120497 467207 123545 462635 128117 459587 129641 453491 129641 453491 131165 488543 131165 488543 129641 483971 129641 477875 126593 474827 123545 473303 120497 473303 51816 540448 134213 543496 134213 543496 44196 545020 42672 545020 39624 546544 38100 548068 38100 549694 36576 555790 36576 555790 33528 Z N "/></draw:custom-shape></draw:g><text:span text:style-name="T211"/><text:span text:style-name="T212"/><draw:g draw:name="Group 314" draw:style-name="gr316" text:anchor-type="as-char"><draw:custom-shape draw:name="Graphic 315" draw:style-name="gr317" svg:width="0.1446cm" svg:height="0.2717cm" svg:x="0cm" svg:y="0cm"><draw:enhanced-geometry svg:viewBox="0 0 52069 97790" draw:type="ooxml-non-primitive" drawooo:sub-view-size="52069 97790" draw:text-areas="0 0 logwidth logheight" draw:enhanced-path="M 51911 3048 L 0 3048 0 0 51911 0 51911 3048 Z N M 42767 94583 L 10668 94583 13716 91535 13716 90011 15240 86963 15240 12192 13716 7620 13716 6096 10668 3048 44291 3048 42767 4572 41243 4572 39719 6096 39719 7620 38195 9144 38195 90011 42767 94583 Z N M 45815 96107 L 6096 96107 9144 94583 44291 94583 45815 96107 Z N M 51911 97631 L 0 97631 0 96107 51911 96107 51911 97631 Z N "/></draw:custom-shape></draw:g><text:span text:style-name="T213"/><text:span text:style-name="T214"/><draw:g draw:name="Group 316" draw:style-name="gr318" text:anchor-type="as-char"><draw:custom-shape draw:name="Graphic 317" draw:style-name="gr319" svg:width="0.5909cm" svg:height="0.2893cm" svg:x="-1.667e-05cm" svg:y="0cm"><draw:enhanced-geometry svg:viewBox="0 0 212725 104139" draw:type="ooxml-non-primitive" drawooo:sub-view-size="212725 104139" draw:text-areas="0 0 logwidth logheight" draw:enhanced-path="M 94678 0 L 91630 0 91630 3048 88582 6096 88582 7620 83908 7620 80860 6096 76288 4572 68668 1524 61048 0 54952 0 16383 15811 0 53441 546 60274 20472 93916 53428 103733 62572 103733 68668 102209 74764 99161 80860 97637 87058 93065 93154 86969 93154 79349 87058 85445 80860 90017 76288 93065 70192 96113 51904 96113 30480 74777 27432 67157 27432 41148 28956 33528 32004 25908 33616 19812 38188 15240 47332 9144 53428 7620 67144 7620 73240 9144 85534 18288 88582 25908 91630 35052 94678 35052 94678 0 Z N M 212217 51917 L 198501 15240 186220 6413 186220 53441 185953 61010 172504 94589 169456 97637 152692 97637 148120 94589 134302 51917 134620 42151 151168 6096 164884 6096 169456 7620 174028 10668 177076 12192 186220 53441 186220 6413 185610 6096 181076 3810 171196 1524 149428 1524 116751 22682 109181 42151 108394 51917 108496 53441 108991 61010 110871 69824 137401 99161 148209 102565 148043 102565 160312 103733 173177 102565 184353 98971 209740 69062 211620 60769 212217 51917 Z N "/></draw:custom-shape></draw:g><text:span text:style-name="T215"/></text:p>
          </table:table-cell>
          <table:covered-table-cell/>
        </table:table-row>
        <table:table-row table:style-name="ro26" table:default-cell-style-name="ce61">
          <table:table-cell table:style-name="ce63">
            <text:p text:style-name="P190"/>
          </table:table-cell>
          <table:table-cell table:style-name="ce64">
            <text:p text:style-name="P191"/>
          </table:table-cell>
        </table:table-row>
        <table:table-row table:style-name="ro27" table:default-cell-style-name="ce61">
          <table:table-cell table:style-name="ce65">
            <text:p text:style-name="P192"/>
          </table:table-cell>
          <table:table-cell table:style-name="ce66">
            <text:p text:style-name="P193"/>
          </table:table-cell>
        </table:table-row>
        <table:table-row table:style-name="ro28" table:default-cell-style-name="ce61">
          <table:table-cell table:style-name="ce67">
            <text:p text:style-name="P194"/>
          </table:table-cell>
          <table:table-cell table:style-name="ce68">
            <text:p text:style-name="P195"/>
          </table:table-cell>
        </table:table-row>
        <table:table-row table:style-name="ro29" table:default-cell-style-name="ce61">
          <table:table-cell table:style-name="ce69">
            <text:p text:style-name="P196"/>
          </table:table-cell>
          <table:table-cell table:style-name="ce70">
            <text:p text:style-name="P197"/>
            <text:p text:style-name="P198"><text:span text:style-name="T216"/><draw:g draw:name="Group 318" draw:style-name="gr320" text:anchor-type="as-char"><draw:custom-shape draw:name="Graphic 319" draw:style-name="gr321" svg:width="0.1782cm" svg:height="0.284cm" svg:x="0cm" svg:y="0cm"><draw:enhanced-geometry svg:viewBox="0 0 64135 102235" draw:type="ooxml-non-primitive" drawooo:sub-view-size="64135 102235" draw:text-areas="0 0 logwidth logheight" draw:enhanced-path="M 30480 102203 L 21336 102203 13716 99155 9144 94583 3048 90011 0 83915 0 71723 1524 67151 4572 64103 7620 59531 13716 56483 19812 51911 12192 47244 7620 41148 6096 38100 3048 33528 1524 30480 1524 18288 4572 12192 16764 3048 24384 0 42767 0 50387 1524 53435 4572 30480 4572 24384 7620 21336 13716 21336 19812 22860 24384 25908 27432 27432 32004 33528 35052 41243 41148 51911 41148 45815 44196 53435 48768 58007 54959 59531 56483 25908 56483 24384 58007 22860 58007 22860 59531 21336 61055 21336 64103 19812 67151 19812 70199 18288 73247 18288 82391 21336 88487 21336 91535 22860 94583 25908 96107 27432 96107 30480 97631 50887 97631 45041 100107 38202 101655 30480 102203 Z N M 51911 41148 L 41243 41148 44291 35052 44291 32004 45815 28956 45815 16764 44291 12192 41243 7620 39719 6096 36671 4572 53435 4572 54959 6096 61055 10668 62579 16764 62579 27432 61055 30480 59531 35052 56483 38100 51911 41148 Z N M 50816 97631 L 36671 97631 39719 96107 41243 93059 44291 91535 45815 86963 45815 82391 44432 75557 40469 68865 34202 62460 25908 56483 59531 56483 61055 58007 62539 62460 64103 68675 64103 82391 61055 88487 54959 94583 50816 97631 Z N "/></draw:custom-shape></draw:g><text:span text:style-name="T217"/><text:span text:style-name="T218"><text:s/></text:span><text:span text:style-name="T219"/><draw:g draw:name="Group 320" draw:style-name="gr322" text:anchor-type="as-char"><draw:custom-shape draw:name="Graphic 321" draw:style-name="gr323" svg:width="0.0688cm" svg:height="0.0688cm" svg:x="0cm" svg:y="0cm"><draw:enhanced-geometry svg:viewBox="0 0 24765 24765" draw:type="ooxml-non-primitive" drawooo:sub-view-size="24765 24765" draw:text-areas="0 0 logwidth logheight" draw:enhanced-path="M 15335 24384 L 9143 24384 3047 21336 0 15240 0 9144 3047 3048 9143 0 12191 0 15335 0 21431 3048 24479 9144 24479 15240 21431 21336 15335 24384 Z N "/></draw:custom-shape></draw:g><text:span text:style-name="T220"/><text:span text:style-name="T221"><text:s/></text:span><text:span text:style-name="T222"/><draw:g draw:name="Group 322" draw:style-name="gr324" text:anchor-type="as-char"><draw:custom-shape draw:name="Graphic 323" draw:style-name="gr325" svg:width="0.5945cm" svg:height="0.284cm" svg:x="0cm" svg:y="1.667e-05cm"><draw:enhanced-geometry svg:viewBox="0 0 213995 102235" draw:type="ooxml-non-primitive" drawooo:sub-view-size="213995 102235" draw:text-areas="0 0 logwidth logheight" draw:enhanced-path="M 64096 0 L 23304 12471 2095 45161 431 54635 406 54952 25 60667 0 68668 1524 76288 10668 94576 16764 97624 21336 100672 27432 102196 38188 102196 44284 100672 48856 97624 53428 94576 58000 90004 59524 85432 62572 79336 64096 73240 64096 58000 61048 50292 56476 45720 53047 41148 51904 39624 45808 36576 42760 36576 42760 91528 36664 97624 32092 97624 30568 96100 28956 94576 25908 91528 24384 88480 24384 80860 21336 68668 21399 54635 22860 47244 25908 45720 33616 45720 41656 61048 42481 68389 42481 68668 42710 76288 42760 91528 42760 36576 35140 36576 32092 38100 28956 38100 27432 39624 25908 39624 22860 41148 24384 33528 27432 27432 30568 22860 33616 18288 38188 13716 42760 10668 48856 6096 54952 3048 64096 1524 64096 0 Z N M 137439 1524 L 91617 1524 73240 51904 89103 52247 97713 53428 105143 55765 111429 59524 120573 64096 125145 71716 125145 83908 123621 86956 117525 93052 114477 94576 105333 94576 103809 93052 97713 90004 93141 86956 90093 83908 87045 83908 85521 82384 79336 82384 74764 86956 74764 93052 76288 96100 77812 97624 82384 100672 88569 102196 105333 102196 135813 77812 137439 71716 137439 56476 99034 31318 87045 30480 91617 19812 129717 19812 137439 1524 Z N M 213741 1524 L 155727 1524 148107 32004 151155 32004 152679 27432 155727 25908 157251 24384 161823 21336 196977 21336 169443 102196 181635 102196 213741 1524 Z N "/></draw:custom-shape></draw:g><text:span text:style-name="T223"/><text:span text:style-name="T224"/><draw:g draw:name="Group 324" draw:style-name="gr326" text:anchor-type="as-char"><draw:custom-shape draw:name="Graphic 325" draw:style-name="gr327" svg:width="0.07762cm" svg:height="0.1358cm" svg:x="0cm" svg:y="0cm"><draw:enhanced-geometry svg:viewBox="0 0 27940 48895" draw:type="ooxml-non-primitive" drawooo:sub-view-size="27940 48895" draw:text-areas="0 0 logwidth logheight" draw:enhanced-path="M 1524 48768 L 1524 45720 7620 42672 12192 39624 15240 35052 16764 32004 18288 27432 18288 21336 15240 21336 13716 22860 4572 22860 3048 19812 0 18288 0 9144 3048 3048 9144 0 16764 0 19907 1524 26003 7620 27527 12192 27527 24384 21431 36576 16764 42672 10668 45720 1524 48768 Z N "/></draw:custom-shape></draw:g><text:span text:style-name="T225"/><text:span text:style-name="T226"/><draw:g draw:name="Group 326" draw:style-name="gr328" text:anchor-type="as-char"><draw:custom-shape draw:name="Graphic 327" draw:style-name="gr329" svg:width="0.3863cm" svg:height="0.284cm" svg:x="-1.389e-05cm" svg:y="1.945e-05cm"><draw:enhanced-geometry svg:viewBox="0 0 139065 102235" draw:type="ooxml-non-primitive" drawooo:sub-view-size="139065 102235" draw:text-areas="0 0 logwidth logheight" draw:enhanced-path="M 64096 32004 L 62572 24384 56476 12192 53428 7620 47332 4572 42760 1524 42760 30480 42760 48768 41236 54952 38188 56476 30480 56476 21539 30480 21437 27432 21336 10668 27432 4572 33528 4572 33528 6096 36664 7620 38188 10668 39712 15240 42760 30480 42760 1524 36664 0 25908 0 4572 16764 1524 21336 0 27432 0 44196 3048 51904 7620 56476 12192 62572 18288 64096 33528 64096 35052 62572 38188 62572 41236 61048 39712 67144 36664 73240 33528 79336 30480 83908 25908 88480 19812 91528 15240 96100 7620 97624 0 100672 0 102196 41656 88201 60858 61048 62268 56476 64046 40970 64096 32004 Z N M 138874 32004 L 137350 24384 131254 12192 126682 7620 122110 4572 117538 1524 117538 30480 117538 48768 116014 54952 112966 56476 105346 56476 96405 30480 96304 27432 96202 10668 97726 7620 99250 6096 102298 4572 108394 4572 108394 6096 111442 7620 112966 10668 114490 15240 117538 30480 117538 1524 111442 0 100774 0 94678 1524 90106 4572 85445 7620 80873 10668 79349 16764 76301 21336 74777 27432 74777 44196 77825 51904 82397 56476 86969 62572 93154 64096 106870 64096 109918 62572 112966 62572 114490 61048 114490 67144 108394 79336 105346 83908 100774 88480 94678 91528 90106 96100 82397 97624 74777 100672 74777 102196 116471 88201 135636 61048 137045 56476 137350 55486 137426 54952 138544 47612 138557 47358 138823 40970 138874 32004 Z N "/></draw:custom-shape></draw:g><text:span text:style-name="T227"/></text:p>
          </table:table-cell>
        </table:table-row>
      </table:table>
      <text:p text:style-name="P199"/>
      <text:p text:style-name="P200"/>
      <text:p text:style-name="P201"/>
      <table:table table:style-name="ta6">
        <table:table-columns>
          <table:table-column table:style-name="co13"/>
          <table:table-column table:style-name="co14"/>
        </table:table-columns>
        <table:table-header-columns/>
        <table:table-row table:style-name="ro30" table:default-cell-style-name="ce71">
          <table:table-cell table:style-name="ce72" table:number-columns-spanned="2">
            <text:p text:style-name="P202"/>
            <text:p text:style-name="P203"><text:span text:style-name="T228"/><draw:g draw:name="Group 328" draw:style-name="gr330" text:anchor-type="as-char"><draw:custom-shape draw:name="Graphic 329" draw:style-name="gr331" svg:width="2.231cm" svg:height="0.284cm" svg:x="-1.667e-05cm" svg:y="1.945e-05cm"><draw:enhanced-geometry svg:viewBox="0 0 803275 102235" draw:type="ooxml-non-primitive" drawooo:sub-view-size="803275 102235" draw:text-areas="0 0 logwidth logheight" draw:enhanced-path="M 103822 97624 L 100774 97624 97726 94576 94678 93052 91630 88480 88582 80860 84607 71716 82575 67056 68008 33528 58102 10756 58102 67056 27520 67056 42760 33528 58102 67056 58102 10756 53428 0 51904 0 16852 77812 13804 85432 10756 91528 7708 93052 6184 96100 3136 97624 0 97624 0 100672 32092 100672 32092 97624 27520 97624 24472 96100 22948 96100 19900 94576 18376 93052 18376 86956 19900 85432 21424 82384 25996 71716 59626 71716 67246 86956 67246 91528 68770 91528 68770 94576 67246 94576 64198 97624 56578 97624 56578 100672 103822 100672 103822 97624 Z N M 178689 1524 L 126784 1524 126784 4572 135928 4572 137452 6096 138976 6096 140500 7620 140500 9144 142024 10668 142024 88480 140500 90004 140500 93052 138976 94576 137452 94576 135928 96100 126784 96100 123736 93052 123736 90004 125260 88480 125260 86956 128308 83908 128308 74764 125260 73240 123736 71716 120688 70104 114592 70104 113068 71716 110020 73240 108394 74764 106870 77812 106870 86956 110020 91528 114592 96100 120688 100672 126784 102196 142024 102196 148120 100672 154978 96100 157264 94576 160312 91528 163449 86956 164973 83908 164973 13716 166497 10668 166497 7620 168021 6096 169545 6096 171069 4572 178689 4572 178689 1524 Z N M 285559 1524 L 251929 1524 251929 4572 258025 4572 261073 6096 262597 6096 262597 7620 264121 10668 264121 12192 265645 15240 265645 70104 253453 91528 250405 94576 232117 94576 229069 93052 226021 90004 222973 88480 222973 85432 221449 82384 219925 76288 219925 10668 221449 9144 221449 7620 222973 6096 224497 6096 226021 4572 235165 4572 235165 1524 183261 1524 183261 4572 190881 4572 192405 6096 193929 6096 195453 7620 195453 9144 196977 10668 196977 76288 198501 82384 200025 86956 203073 91528 207645 96100 213741 99148 218401 102196 244309 102196 251929 100672 271576 64731 271843 56388 271843 10668 277939 4572 285559 4572 285559 1524 Z N M 389382 51816 L 374091 14097 363372 6959 363372 51816 362800 62661 343560 94576 331368 94576 329844 93052 328320 93052 328320 90004 326796 88480 326796 7620 342036 7620 345084 9144 362851 42976 362915 44094 363372 51816 363372 6959 361848 6096 356501 4089 349846 2667 342353 1803 334416 1524 290131 1524 290131 4572 297751 4572 299275 6096 300799 6096 302323 7620 302323 9144 303847 10668 303847 91528 302323 93052 302323 94576 300799 96100 299275 96100 297751 97624 290131 97624 290131 100672 345084 100672 348132 99148 360324 96100 389382 57912 389382 51816 Z N M 500824 97624 L 497776 97624 494728 94576 491680 93052 490156 88480 485584 80860 481609 71716 479577 67056 465010 33528 455015 10528 455015 67056 424434 67056 439775 33528 455015 67056 455015 10528 450443 0 448919 0 413766 77812 410718 85432 407670 91528 403098 96100 400050 97624 397002 97624 397002 100672 429107 100672 429107 97624 424434 97624 421386 96100 419862 96100 416814 94576 416814 85432 418338 82384 422910 71716 458063 71716 462635 83908 464159 86956 464159 90004 465683 91528 465683 94576 464159 94576 464159 96100 462635 97624 453491 97624 453491 100672 500824 100672 500824 97624 Z N M 607695 1524 L 574078 1524 574078 4572 580174 4572 584746 6096 586270 9144 587883 10668 589407 15240 589407 62484 540550 1524 505396 1524 505396 4572 509968 4572 511492 6096 513016 6096 516064 7620 519112 13716 519112 91528 514540 96100 509968 97624 505396 97624 505396 100672 540550 100672 540550 97624 534454 97624 528256 94576 526732 93052 525208 88480 525208 19812 592455 102196 593979 102196 593979 15240 595503 12192 595503 10668 597027 9144 597027 7620 598551 6096 600075 6096 603123 4572 607695 4572 607695 1524 Z N M 705421 1524 L 616839 1524 616839 28956 618363 28956 619887 21336 623036 15240 627608 12192 630656 9144 635228 7620 648944 7620 648944 91528 647420 93052 647420 94576 645896 96100 644372 96100 642848 97624 635228 97624 635228 100672 685609 100672 685609 97624 677989 97624 674941 94576 673328 94576 673328 93052 671804 91528 671804 7620 687133 7620 688657 9144 693229 10668 694753 12192 696277 15240 699325 18288 700849 22860 702373 28956 705421 28956 705421 1524 Z N M 803148 68580 L 800100 68580 796963 77812 793915 83908 781723 93052 775627 94576 755815 94576 754291 93052 752767 93052 751243 91528 751243 53340 758863 53340 761911 54864 763435 56388 766483 57912 768007 62484 769531 65532 771055 70104 771055 76288 774103 76288 774103 53340 774103 47244 774103 24384 771055 24384 771055 32004 769531 38100 766483 41148 763435 45720 758863 47244 751243 47244 751243 7620 774103 7620 775627 9144 784771 12192 786295 15240 789343 18288 792391 30480 795439 30480 795439 7620 795439 1524 713041 1524 713041 4572 722185 4572 726757 9144 726757 93052 723709 96100 720661 97624 713041 97624 713041 100672 798487 100672 799363 94576 803148 68580 Z N "/></draw:custom-shape></draw:g><text:span text:style-name="T229"/></text:p>
          </table:table-cell>
          <table:covered-table-cell/>
        </table:table-row>
        <table:table-row table:style-name="ro31" table:default-cell-style-name="ce71">
          <table:table-cell table:style-name="ce73">
            <text:p text:style-name="P204"/>
          </table:table-cell>
          <table:table-cell table:style-name="ce74">
            <text:p text:style-name="P205"/>
          </table:table-cell>
        </table:table-row>
        <table:table-row table:style-name="ro32" table:default-cell-style-name="ce71">
          <table:table-cell table:style-name="ce75">
            <text:p text:style-name="P206"/>
          </table:table-cell>
          <table:table-cell table:style-name="ce76">
            <text:p text:style-name="P207"/>
          </table:table-cell>
        </table:table-row>
        <table:table-row table:style-name="ro33" table:default-cell-style-name="ce71">
          <table:table-cell table:style-name="ce77">
            <text:p text:style-name="P208"/>
          </table:table-cell>
          <table:table-cell table:style-name="ce78">
            <text:p text:style-name="P209"/>
          </table:table-cell>
        </table:table-row>
        <table:table-row table:style-name="ro34" table:default-cell-style-name="ce71">
          <table:table-cell table:style-name="ce79">
            <text:p text:style-name="P210"/>
          </table:table-cell>
          <table:table-cell table:style-name="ce80">
            <text:p text:style-name="P211"/>
            <text:p text:style-name="P212"><text:span text:style-name="T230"/><draw:g draw:name="Group 330" draw:style-name="gr332" text:anchor-type="as-char"><draw:custom-shape draw:name="Graphic 331" draw:style-name="gr333" svg:width="0.8996cm" svg:height="0.284cm" svg:x="-1.667e-05cm" svg:y="0cm"><draw:enhanced-geometry svg:viewBox="0 0 323850 102235" draw:type="ooxml-non-primitive" drawooo:sub-view-size="323850 102235" draw:text-areas="0 0 logwidth logheight" draw:enhanced-path="M 64109 1524 L 16764 1524 0 51816 3048 51816 14960 52374 50393 71628 50393 83921 48869 88493 47345 91541 44297 94589 32004 94589 28956 93065 27432 91541 15240 85445 13716 83921 12192 83921 10668 82397 6096 82397 0 88493 0 93065 1524 96113 4572 97637 9144 100685 15240 102209 30480 102209 38100 100685 50393 94589 54965 90017 58013 83921 62585 79349 64109 73253 64109 67056 35636 33718 13716 30480 16764 21336 56489 21336 64109 1524 Z N M 172504 59436 L 170980 54864 164884 45720 155740 39624 158788 38100 163360 35052 164884 32004 166408 27432 167932 24384 167932 15240 166408 10668 157264 1524 151168 0 137350 0 131254 1524 126682 6096 120586 10668 116014 16764 112966 24384 116014 25908 120586 18288 125158 15240 140398 15240 146494 21336 148018 25908 148018 32004 143446 41148 140398 44196 134302 47244 128206 48768 128206 51816 137350 53340 144970 56388 149542 62484 154216 68580 155740 74777 155740 85445 152692 91541 149542 94589 146494 96113 138874 96113 134302 94589 129730 90017 125158 86969 122110 83921 120586 83921 119062 82397 114490 82397 108394 88493 108394 94589 112966 99161 117538 100685 123634 102209 131254 102209 166712 86423 172504 65532 172504 59436 Z N M 250317 0 L 210197 13144 188315 46672 186220 70104 187744 76301 190792 82397 193840 90017 198412 94589 202984 97637 207645 100685 213741 102209 225933 102209 230505 100685 235077 97637 241173 94589 244221 91541 247269 85445 248793 80873 250317 74777 250317 57912 248793 51816 244221 45720 240157 42672 238125 41148 232029 38100 230505 38100 230505 86969 228981 91541 227457 94589 224409 97637 216789 97637 215265 94589 213741 93065 212217 88493 209169 76301 209169 47244 212217 45720 219837 45720 230251 70104 230403 74777 230505 86969 230505 38100 218313 38100 215265 39624 213741 39624 210693 42672 212217 35052 213741 28956 216789 22860 219837 18288 224409 13716 230505 10668 235077 7620 250317 1524 250317 0 Z N M 323659 64008 L 314515 64008 314515 24384 314515 0 306793 0 294601 16522 294601 24384 294601 64008 267169 64008 294601 24384 294601 16522 259549 64008 259549 77825 294601 77825 294601 100685 314515 100685 314515 77825 323659 77825 323659 64008 Z N "/></draw:custom-shape></draw:g><text:span text:style-name="T231"/><text:span text:style-name="T232"><text:s/></text:span><text:span text:style-name="T233"/><draw:g draw:name="Group 332" draw:style-name="gr334" text:anchor-type="as-char"><draw:custom-shape draw:name="Graphic 333" draw:style-name="gr335" svg:width="0.07762cm" svg:height="0.1358cm" svg:x="0cm" svg:y="0cm"><draw:enhanced-geometry svg:viewBox="0 0 27940 48895" draw:type="ooxml-non-primitive" drawooo:sub-view-size="27940 48895" draw:text-areas="0 0 logwidth logheight" draw:enhanced-path="M 13716 24384 L 9144 24384 6096 22860 1524 18288 0 15240 0 9144 1524 6096 4572 4572 6096 1524 9144 0 16764 0 21336 1524 24384 6096 27432 9144 27432 21336 16764 21336 16764 22860 15240 22860 13716 24384 Z N M 3048 48768 L 3048 45720 9144 42672 15240 36576 18288 32004 19812 28956 19812 22860 18288 22860 18288 21336 27432 21336 27432 25908 25908 32004 21336 36576 18288 42672 12192 45720 3048 48768 Z N "/></draw:custom-shape></draw:g><text:span text:style-name="T234"/><text:span text:style-name="T235"><text:s/></text:span><text:span text:style-name="T236"/><draw:g draw:name="Group 334" draw:style-name="gr336" text:anchor-type="as-char"><draw:custom-shape draw:name="Graphic 335" draw:style-name="gr337" svg:width="0.3916cm" svg:height="0.284cm" svg:x="-3.334e-05cm" svg:y="0cm"><draw:enhanced-geometry svg:viewBox="0 0 140970 102235" draw:type="ooxml-non-primitive" drawooo:sub-view-size="140970 102235" draw:text-areas="0 0 logwidth logheight" draw:enhanced-path="M 64109 71628 L 61061 71628 59537 74777 58013 77825 54965 80873 21336 80873 32791 69964 41960 60210 48856 51638 53441 44196 58013 38100 59537 30480 59537 21336 58013 16764 54965 13716 53441 9144 50393 6096 45821 3048 36576 0 25908 0 1524 27432 4572 28956 9144 21336 13716 16764 25908 16764 30480 18288 33528 22860 36576 25908 38100 28956 38100 41148 36576 48768 32004 56388 28295 63296 21717 72631 12293 84543 0 99161 0 100685 58013 100685 62166 80873 64109 71628 Z N M 140398 51816 L 129730 9144 123634 6096 122110 4572 119062 1524 117538 1016 117538 13716 117538 88493 116014 93065 111442 97637 106870 97637 103822 96113 102298 96113 102298 94589 99250 88493 98983 83921 98450 78193 97891 70446 97891 43535 98450 30099 98539 28460 99009 20675 99250 15240 100774 10668 100774 9144 102298 6096 103822 6096 105346 4572 109918 4572 112966 6096 116014 9144 117538 13716 117538 1016 114490 0 102298 0 97637 1524 91541 6096 86969 9144 83921 15240 80873 22860 78867 29743 78803 30099 77444 36766 76581 44081 76301 51816 76301 60960 77825 68580 80873 80873 82397 85445 85445 88493 88493 93065 94589 99161 99250 102209 116014 102209 119062 99161 123634 97637 129730 91541 131254 88493 134302 83921 135826 79349 137833 72440 139255 65544 140119 58686 140398 51816 Z N "/></draw:custom-shape></draw:g><text:span text:style-name="T237"/></text:p>
          </table:table-cell>
        </table:table-row>
      </table:table>
      <text:p text:style-name="P213"/>
      <text:p text:style-name="P214"><text:span text:style-name="T246"/><draw:custom-shape draw:name="Graphic 336" draw:style-name="gr355" draw:z-index="15814145" text:anchor-type="page" svg:width="0.1058cm" svg:height="0.02999cm" svg:x="10.48cm" svg:y="3.23cm"><draw:enhanced-geometry svg:viewBox="0 0 38100 10795" draw:type="ooxml-non-primitive" drawooo:sub-view-size="38100 10795" draw:text-areas="0 0 logwidth logheight" draw:enhanced-path="M 38100 10667 L 0 10667 0 0 38100 0 38100 10667 Z N "/></draw:custom-shape><text:span text:style-name="T247"/><draw:frame draw:name="Image 337" draw:style-name="gr356" draw:z-index="486413313" text:anchor-type="page" svg:width="12.81cm" svg:height="0.8732cm" svg:x="2.259cm" svg:y="4.404cm"><draw:image xlink:href="Pictures/image178.png" xlink:type="simple" xlink:show="embed" xlink:actuate="onLoad"/></draw:frame><text:span text:style-name="T248"/><draw:frame draw:name="Image 338" draw:style-name="gr357" draw:z-index="486413825" text:anchor-type="page" svg:width="0.908cm" svg:height="2.421cm" svg:x="17.9cm" svg:y="4.993cm"><draw:image xlink:href="Pictures/image179.png" xlink:type="simple" xlink:show="embed" xlink:actuate="onLoad"/></draw:frame><text:span text:style-name="T249"/><draw:frame draw:name="Image 339" draw:style-name="gr358" draw:z-index="486414337" text:anchor-type="page" svg:width="14.17cm" svg:height="1.773cm" svg:x="2.259cm" svg:y="6.54cm"><draw:image xlink:href="Pictures/image180.png" xlink:type="simple" xlink:show="embed" xlink:actuate="onLoad"/></draw:frame><text:span text:style-name="T250"/><draw:frame draw:name="Image 340" draw:style-name="gr359" draw:z-index="486414849" text:anchor-type="page" svg:width="1.426cm" svg:height="1.323cm" svg:x="17.38cm" svg:y="10.84cm"><draw:image xlink:href="Pictures/image181.png" xlink:type="simple" xlink:show="embed" xlink:actuate="onLoad"/></draw:frame><text:span text:style-name="T251"/><draw:frame draw:name="Image 341" draw:style-name="gr360" draw:z-index="486415361" text:anchor-type="page" svg:width="9.322cm" svg:height="1.932cm" svg:x="2.255cm" svg:y="10.83cm"><draw:image xlink:href="Pictures/image182.png" xlink:type="simple" xlink:show="embed" xlink:actuate="onLoad"/></draw:frame><text:span text:style-name="T252"/><draw:frame draw:name="Image 342" draw:style-name="gr361" draw:z-index="486415873" text:anchor-type="page" svg:width="1.416cm" svg:height="1.31cm" svg:x="17.38cm" svg:y="14.64cm"><draw:image xlink:href="Pictures/image183.png" xlink:type="simple" xlink:show="embed" xlink:actuate="onLoad"/></draw:frame><text:span text:style-name="T253"/><draw:frame draw:name="Image 343" draw:style-name="gr362" draw:z-index="486416385" text:anchor-type="page" svg:width="9.386cm" svg:height="1.945cm" svg:x="2.25cm" svg:y="14.63cm"><draw:image xlink:href="Pictures/image184.png" xlink:type="simple" xlink:show="embed" xlink:actuate="onLoad"/></draw:frame><text:span text:style-name="T254"/><draw:frame draw:name="Image 344" draw:style-name="gr363" draw:z-index="486416897" text:anchor-type="page" svg:width="1.411cm" svg:height="1.283cm" svg:x="17.38cm" svg:y="18.47cm"><draw:image xlink:href="Pictures/image185.png" xlink:type="simple" xlink:show="embed" xlink:actuate="onLoad"/></draw:frame><text:span text:style-name="T255"/><draw:frame draw:name="Image 345" draw:style-name="gr364" draw:z-index="486417409" text:anchor-type="page" svg:width="9.317cm" svg:height="1.905cm" svg:x="2.255cm" svg:y="18.45cm"><draw:image xlink:href="Pictures/image186.png" xlink:type="simple" xlink:show="embed" xlink:actuate="onLoad"/></draw:frame><text:span text:style-name="T256"/><draw:frame draw:name="Image 346" draw:style-name="gr365" draw:z-index="486417921" text:anchor-type="page" svg:width="1.386cm" svg:height="1.297cm" svg:x="17.55cm" svg:y="22.32cm"><draw:image xlink:href="Pictures/image187.png" xlink:type="simple" xlink:show="embed" xlink:actuate="onLoad"/></draw:frame><text:span text:style-name="T257"/><draw:frame draw:name="Image 347" draw:style-name="gr366" draw:z-index="486418433" text:anchor-type="page" svg:width="9.361cm" svg:height="1.918cm" svg:x="2.127cm" svg:y="22.31cm"><draw:image xlink:href="Pictures/image188.png" xlink:type="simple" xlink:show="embed" xlink:actuate="onLoad"/></draw:frame></text:p>
      <text:p text:style-name="P217"/>
      <table:table table:style-name="ta7">
        <table:table-columns>
          <table:table-column table:style-name="co15"/>
          <table:table-column table:style-name="co16"/>
        </table:table-columns>
        <table:table-header-columns/>
        <table:table-row table:style-name="ro35" table:default-cell-style-name="ce81">
          <table:table-cell table:style-name="ce82">
            <text:p text:style-name="P218"/>
            <text:p text:style-name="P219"><text:span text:style-name="T258"/><draw:frame draw:name="Image 348" draw:style-name="gr367" text:anchor-type="as-char" svg:width="13.19cm" svg:height="0.3704cm" svg:x="0cm" svg:y="0cm"><draw:image xlink:href="Pictures/image189.png" xlink:type="simple" xlink:show="embed" xlink:actuate="onLoad"/></draw:frame><text:span text:style-name="T259"/></text:p>
          </table:table-cell>
          <table:table-cell table:style-name="ce83">
            <text:p text:style-name="P220"/>
            <text:p text:style-name="P221"><text:span text:style-name="T260"/><draw:g draw:name="Group 349" draw:style-name="gr368" text:anchor-type="as-char"><draw:custom-shape draw:name="Graphic 350" draw:style-name="gr369" svg:width="0.3916cm" svg:height="0.284cm" svg:x="-1.667e-05cm" svg:y="1.667e-05cm"><draw:enhanced-geometry svg:viewBox="0 0 140970 102235" draw:type="ooxml-non-primitive" drawooo:sub-view-size="140970 102235" draw:text-areas="0 0 logwidth logheight" draw:enhanced-path="M 64211 71678 L 61074 71678 58013 77812 56489 79336 54965 79336 53441 80860 22961 80860 49530 50342 59537 30480 59537 19812 58013 16764 56489 12192 53441 7620 50393 4572 45821 3048 42773 0 26009 0 19913 1524 13817 6096 9144 10668 4572 16764 3048 25908 4572 27432 9144 19812 15341 16764 27533 16764 30581 18288 36677 24384 38201 28956 38201 41148 12369 83667 0 97624 0 100672 59537 100672 62725 80860 64211 71678 Z N M 140500 50292 L 129832 9144 117640 1028 117640 13716 117640 86956 116014 91528 114490 94576 112966 96100 105346 96100 100774 91528 100774 88480 99885 83908 99441 77431 99326 71805 99250 15240 100774 10668 102298 7620 105346 4572 112966 4572 114490 6096 116014 9144 117640 13716 117640 1028 114490 0 103822 0 78968 29743 76390 59436 79438 74764 82486 80860 84010 85432 85534 88480 88582 93052 91630 96100 96202 97624 99250 100672 103822 102196 112966 102196 117640 100672 123736 97624 125260 96100 132880 88480 134404 83908 135928 77812 137922 71805 139357 65201 140208 58026 140500 50292 Z N "/></draw:custom-shape></draw:g><text:span text:style-name="T261"/><text:span text:style-name="T262"><text:s/></text:span><text:span text:style-name="T263"/><draw:g draw:name="Group 351" draw:style-name="gr370" text:anchor-type="as-char"><draw:custom-shape draw:name="Graphic 352" draw:style-name="gr371" svg:width="0.0688cm" svg:height="0.0688cm" svg:x="0cm" svg:y="0cm"><draw:enhanced-geometry svg:viewBox="0 0 24765 24765" draw:type="ooxml-non-primitive" drawooo:sub-view-size="24765 24765" draw:text-areas="0 0 logwidth logheight" draw:enhanced-path="M 15239 24384 L 9143 24384 6095 22859 1523 18288 0 15240 0 9144 3047 3048 9143 0 12191 0 15239 0 21431 3048 24479 9144 24479 15240 22955 18288 18383 22859 15239 24384 Z N "/></draw:custom-shape></draw:g><text:span text:style-name="T264"/><text:span text:style-name="T265"><text:s/></text:span><text:span text:style-name="T266"/><draw:g draw:name="Group 353" draw:style-name="gr372" text:anchor-type="as-char"><draw:custom-shape draw:name="Graphic 354" draw:style-name="gr373" svg:width="0.5909cm" svg:height="0.284cm" svg:x="-1.667e-05cm" svg:y="1.667e-05cm"><draw:enhanced-geometry svg:viewBox="0 0 212725 102235" draw:type="ooxml-non-primitive" drawooo:sub-view-size="212725 102235" draw:text-areas="0 0 logwidth logheight" draw:enhanced-path="M 62585 50292 L 58013 21336 56489 13716 47345 4572 42773 1524 41173 1130 41173 51816 39789 80860 39725 91528 35153 96100 27432 96100 24384 93052 24384 91528 22860 88480 21971 83908 21869 82384 21767 80860 21551 77812 21577 28219 21983 20434 22085 19812 22860 15240 22860 10668 24384 7620 27432 4572 35153 4572 36677 6096 38201 9144 39725 13716 39725 19812 40601 23507 41059 29908 41173 51816 41173 1130 36677 0 25908 0 4572 22860 2578 29743 0 67056 3048 74764 4572 80860 18288 97624 22860 100672 25908 102196 35153 102196 39725 100672 45821 97624 47345 96100 54965 88480 58013 83908 59537 77812 59601 77431 60655 71805 61633 65201 62318 58026 62585 50292 Z N M 137350 62484 L 128206 62484 128206 24384 128206 0 119062 0 108394 14084 108394 24384 108394 62484 79336 62484 108394 24384 108394 14084 71716 62484 71716 77812 108394 77812 108394 100672 128206 100672 128206 77812 137350 77812 137350 62484 Z N M 212217 1524 L 166395 1524 148107 51816 151155 50292 163068 50863 171348 52578 179070 55435 186207 59436 195453 64008 198501 71716 198501 86956 192303 93052 189255 94576 181635 94576 180111 93052 177063 93052 175539 91528 172491 90004 163347 83908 161823 83908 160299 82384 152679 82384 151155 85432 148107 88480 148107 93052 149631 96100 152679 97624 157251 100672 163347 102196 178587 102196 186207 100672 198501 94576 203073 90004 206121 83908 210693 77812 212217 71716 212217 65532 184315 33718 161823 30480 166395 19812 204597 19812 212217 1524 Z N "/></draw:custom-shape></draw:g><text:span text:style-name="T267"/><text:span text:style-name="T268"/><draw:g draw:name="Group 355" draw:style-name="gr374" text:anchor-type="as-char"><draw:custom-shape draw:name="Graphic 356" draw:style-name="gr375" svg:width="0.07762cm" svg:height="0.1358cm" svg:x="0cm" svg:y="0cm"><draw:enhanced-geometry svg:viewBox="0 0 27940 48895" draw:type="ooxml-non-primitive" drawooo:sub-view-size="27940 48895" draw:text-areas="0 0 logwidth logheight" draw:enhanced-path="M 13716 22860 L 7620 22860 4572 21336 3048 19812 0 18288 0 6096 3048 3048 9144 0 16764 0 19812 1524 22860 4572 26003 7620 27527 12192 27527 21336 15240 21336 13716 22860 Z N M 1524 48768 L 1524 45720 7620 42672 12192 39624 13716 35052 16764 32004 18288 27432 18288 21336 27527 21336 27527 24384 24479 30480 21336 36576 16764 41148 10668 45720 1524 48768 Z N "/></draw:custom-shape></draw:g><text:span text:style-name="T269"/><text:span text:style-name="T270"/><draw:g draw:name="Group 357" draw:style-name="gr376" text:anchor-type="as-char"><draw:custom-shape draw:name="Graphic 358" draw:style-name="gr377" svg:width="0.3863cm" svg:height="0.284cm" svg:x="0cm" svg:y="1.667e-05cm"><draw:enhanced-geometry svg:viewBox="0 0 139065 102235" draw:type="ooxml-non-primitive" drawooo:sub-view-size="139065 102235" draw:text-areas="0 0 logwidth logheight" draw:enhanced-path="M 65620 1524 L 7620 1524 0 32004 3048 32004 4572 27432 10668 24384 13716 21336 48856 21336 21336 102196 33528 102196 65620 1524 Z N M 138861 32004 L 137337 24384 131241 12192 126669 7620 122097 4572 117525 1524 117525 30480 117525 44196 116001 48768 116001 54864 112953 56388 105333 56388 102285 54864 100761 51816 98767 46672 97332 40386 97256 39624 96481 32956 96393 30480 96291 27432 96189 10668 99237 4572 106857 4572 108381 6096 111429 7620 112953 10668 114477 15240 117525 30480 117525 1524 111429 0 100761 0 79336 16764 76288 21336 74764 27432 74764 44196 77812 50292 82384 56388 86956 60960 93141 64008 106857 64008 109905 62484 111429 62484 114477 60960 114477 67056 111429 73240 108381 77812 105333 83908 100761 88480 94665 91528 90004 96100 82384 97624 74764 100672 74764 102196 116459 88201 136766 55448 138379 46672 138811 40386 138861 32004 Z N "/></draw:custom-shape></draw:g><text:span text:style-name="T271"/></text:p>
          </table:table-cell>
        </table:table-row>
      </table:table>
      <text:p text:style-name="P222"/>
      <text:p text:style-name="P223"><text:span text:style-name="T272"/><draw:frame draw:name="Image 359" draw:style-name="gr378" draw:z-index="487661569" text:anchor-type="paragraph" svg:width="4.097cm" svg:height="0.3704cm" svg:x="1.914cm" svg:y="0.7547cm"><draw:image xlink:href="Pictures/image190.png" xlink:type="simple" xlink:show="embed" xlink:actuate="onLoad"/></draw:frame></text:p>
      <text:p text:style-name="P224"/>
      <table:table table:style-name="ta8">
        <table:table-columns>
          <table:table-column table:style-name="co17"/>
          <table:table-column table:style-name="co18"/>
        </table:table-columns>
        <table:table-header-columns/>
        <table:table-row table:style-name="ro36" table:default-cell-style-name="ce84">
          <table:table-cell table:style-name="ce85" table:number-columns-spanned="2">
            <text:p text:style-name="P225"/>
          </table:table-cell>
          <table:covered-table-cell/>
        </table:table-row>
        <table:table-row table:style-name="ro37" table:default-cell-style-name="ce84">
          <table:table-cell table:style-name="ce86">
            <text:p text:style-name="P226"/>
          </table:table-cell>
          <table:table-cell table:style-name="ce87">
            <text:p text:style-name="P227"/>
          </table:table-cell>
        </table:table-row>
        <table:table-row table:style-name="ro38" table:default-cell-style-name="ce84">
          <table:table-cell table:style-name="ce88">
            <text:p text:style-name="P228"/>
            <text:p text:style-name="P229"><text:span text:style-name="T273"/><draw:frame draw:name="Image 360" draw:style-name="gr379" text:anchor-type="as-char" svg:width="1.743cm" svg:height="0.2911cm" svg:x="0cm" svg:y="0cm"><draw:image xlink:href="Pictures/image191.png" xlink:type="simple" xlink:show="embed" xlink:actuate="onLoad"/></draw:frame><text:span text:style-name="T274"/></text:p>
          </table:table-cell>
          <table:table-cell table:style-name="ce89">
            <text:p text:style-name="P230"/>
          </table:table-cell>
        </table:table-row>
        <table:table-row table:style-name="ro39" table:default-cell-style-name="ce84">
          <table:table-cell table:style-name="ce90">
            <text:p text:style-name="P231"/>
            <text:p text:style-name="P232"><text:span text:style-name="T275"/><draw:frame draw:name="Image 361" draw:style-name="gr380" text:anchor-type="as-char" svg:width="7.47cm" svg:height="0.2911cm" svg:x="0cm" svg:y="0cm"><draw:image xlink:href="Pictures/image192.png" xlink:type="simple" xlink:show="embed" xlink:actuate="onLoad"/></draw:frame><text:span text:style-name="T276"/></text:p>
          </table:table-cell>
          <table:table-cell table:style-name="ce91">
            <text:p text:style-name="P233"/>
          </table:table-cell>
        </table:table-row>
        <table:table-row table:style-name="ro40" table:default-cell-style-name="ce84">
          <table:table-cell table:style-name="ce92">
            <text:p text:style-name="P234"/>
          </table:table-cell>
          <table:table-cell table:style-name="ce93">
            <text:p text:style-name="P235"/>
          </table:table-cell>
        </table:table-row>
        <table:table-row table:style-name="ro41" table:default-cell-style-name="ce84">
          <table:table-cell table:style-name="ce94">
            <text:p text:style-name="P236"/>
          </table:table-cell>
          <table:table-cell table:style-name="ce95">
            <text:p text:style-name="P237"/>
          </table:table-cell>
        </table:table-row>
        <table:table-row table:style-name="ro42" table:default-cell-style-name="ce84">
          <table:table-cell table:style-name="ce96">
            <text:p text:style-name="P238"/>
          </table:table-cell>
          <table:table-cell table:style-name="ce97">
            <text:p text:style-name="P239"/>
            <text:p text:style-name="P240"><text:span text:style-name="T277"/><draw:frame draw:name="Image 362" draw:style-name="gr381" text:anchor-type="as-char" svg:width="0.6793cm" svg:height="0.3501cm" svg:x="0cm" svg:y="0cm"><draw:image xlink:href="Pictures/image193.png" xlink:type="simple" xlink:show="embed" xlink:actuate="onLoad"/></draw:frame><text:span text:style-name="T278"/></text:p>
          </table:table-cell>
        </table:table-row>
        <table:table-row table:style-name="ro43" table:default-cell-style-name="ce84">
          <table:table-cell table:style-name="ce98">
            <text:p text:style-name="P241"/>
            <text:p text:style-name="P242"><text:span text:style-name="T279"/><draw:frame draw:name="Image 363" draw:style-name="gr382" text:anchor-type="as-char" svg:width="1.338cm" svg:height="0.2911cm" svg:x="0cm" svg:y="0cm"><draw:image xlink:href="Pictures/image194.png" xlink:type="simple" xlink:show="embed" xlink:actuate="onLoad"/></draw:frame><text:span text:style-name="T280"/></text:p>
          </table:table-cell>
          <table:table-cell table:style-name="ce99">
            <text:p text:style-name="P243"/>
            <text:p text:style-name="P244"><text:span text:style-name="T281"/><draw:g draw:name="Group 364" draw:style-name="gr383" text:anchor-type="as-char"><draw:custom-shape draw:name="Graphic 365" draw:style-name="gr384" svg:width="0.3493cm" svg:height="0.284cm" svg:x="-1.389e-05cm" svg:y="1.667e-05cm"><draw:enhanced-geometry svg:viewBox="0 0 125730 102235" draw:type="ooxml-non-primitive" drawooo:sub-view-size="125730 102235" draw:text-areas="0 0 logwidth logheight" draw:enhanced-path="M 56476 60960 L 38100 41148 44119 35458 48437 29908 51041 24650 51904 19812 51904 15240 48768 10668 47244 9144 45720 7620 42672 1524 36576 0 21336 0 1524 19812 4572 21336 9144 13716 15240 9144 27432 9144 30480 10668 35052 13716 38100 16764 39624 21336 39624 30480 35052 39624 32004 42672 27432 44196 24384 47244 19812 48768 16764 48768 16764 51816 25908 51816 30480 53340 36576 56388 38100 59436 41148 62484 42672 65532 44196 68668 45720 71716 45720 80860 39624 90004 36576 93052 32004 96100 24384 96100 22860 94576 19812 94576 18288 93052 12192 90004 9144 90004 7620 88480 4572 88480 3048 90004 1524 90004 0 91528 0 96100 3048 99148 6096 100672 10668 102196 16764 102196 26454 101371 34861 98958 40055 96100 41833 95135 47244 90004 53428 83908 56476 76288 56476 60960 Z N M 125247 97624 L 120675 97624 117627 96100 114579 96100 112966 94576 112966 0 109918 0 85534 10668 87058 13716 93154 10668 96202 10668 96202 12192 99250 12192 99250 15240 100774 18288 100774 88480 99250 91528 99250 94576 97726 96100 96202 96100 94678 97624 87058 97624 87058 100672 125247 100672 125247 97624 Z N "/></draw:custom-shape></draw:g><text:span text:style-name="T282"/><text:span text:style-name="T283"><text:s/></text:span><text:span text:style-name="T284"/><draw:frame draw:name="Image 366" draw:style-name="gr385" text:anchor-type="as-char" svg:width="0.4818cm" svg:height="0.3501cm" svg:x="0cm" svg:y="0cm"><draw:image xlink:href="Pictures/image195.png" xlink:type="simple" xlink:show="embed" xlink:actuate="onLoad"/></draw:frame><text:span text:style-name="T285"/></text:p>
          </table:table-cell>
        </table:table-row>
      </table:table>
      <text:p text:style-name="P245"/>
      <text:p text:style-name="P246"/>
      <text:p text:style-name="P247"/>
      <table:table table:style-name="ta9">
        <table:table-columns>
          <table:table-column table:style-name="co19"/>
          <table:table-column table:style-name="co20"/>
        </table:table-columns>
        <table:table-header-columns/>
        <table:table-row table:style-name="ro44" table:default-cell-style-name="ce100">
          <table:table-cell table:style-name="ce101" table:number-columns-spanned="2">
            <text:p text:style-name="P248"/>
            <text:p text:style-name="P249"><text:span text:style-name="T286"/><draw:frame draw:name="Image 367" draw:style-name="gr386" text:anchor-type="as-char" svg:width="2.646cm" svg:height="0.2852cm" svg:x="0cm" svg:y="0cm"><draw:image xlink:href="Pictures/image196.png" xlink:type="simple" xlink:show="embed" xlink:actuate="onLoad"/></draw:frame><text:span text:style-name="T287"/></text:p>
          </table:table-cell>
          <table:covered-table-cell/>
        </table:table-row>
        <table:table-row table:style-name="ro45" table:default-cell-style-name="ce100">
          <table:table-cell table:style-name="ce102">
            <text:p text:style-name="P250"/>
          </table:table-cell>
          <table:table-cell table:style-name="ce103">
            <text:p text:style-name="P251"/>
          </table:table-cell>
        </table:table-row>
        <table:table-row table:style-name="ro46" table:default-cell-style-name="ce100">
          <table:table-cell table:style-name="ce104">
            <text:p text:style-name="P252"/>
          </table:table-cell>
          <table:table-cell table:style-name="ce105">
            <text:p text:style-name="P253"/>
          </table:table-cell>
        </table:table-row>
        <table:table-row table:style-name="ro47" table:default-cell-style-name="ce100">
          <table:table-cell table:style-name="ce106">
            <text:p text:style-name="P254"/>
          </table:table-cell>
          <table:table-cell table:style-name="ce107">
            <text:p text:style-name="P255"/>
          </table:table-cell>
        </table:table-row>
        <table:table-row table:style-name="ro48" table:default-cell-style-name="ce100">
          <table:table-cell table:style-name="ce108">
            <text:p text:style-name="P256"/>
          </table:table-cell>
          <table:table-cell table:style-name="ce109">
            <text:p text:style-name="P257"/>
            <text:p text:style-name="P258"><text:span text:style-name="T288"/><draw:g draw:name="Group 368" draw:style-name="gr387" text:anchor-type="as-char"><draw:custom-shape draw:name="Graphic 369" draw:style-name="gr388" svg:width="0.1835cm" svg:height="0.2805cm" svg:x="0cm" svg:y="0cm"><draw:enhanced-geometry svg:viewBox="0 0 66040 100965" draw:type="ooxml-non-primitive" drawooo:sub-view-size="66040 100965" draw:text-areas="0 0 logwidth logheight" draw:enhanced-path="M 65627 77819 L 0 77819 0 64103 47339 0 56483 0 56483 24384 36576 24384 7620 64103 65627 64103 65627 77819 Z N M 56483 64103 L 36576 64103 36576 24384 56483 24384 56483 64103 Z N M 56483 100679 L 36576 100679 36576 77819 56483 77819 56483 100679 Z N "/></draw:custom-shape></draw:g><text:span text:style-name="T289"/><text:span text:style-name="T290"><text:s/></text:span><text:span text:style-name="T291"/><draw:g draw:name="Group 370" draw:style-name="gr389" text:anchor-type="as-char"><draw:custom-shape draw:name="Graphic 371" draw:style-name="gr390" svg:width="0.0688cm" svg:height="0.0688cm" svg:x="0cm" svg:y="0cm"><draw:enhanced-geometry svg:viewBox="0 0 24765 24765" draw:type="ooxml-non-primitive" drawooo:sub-view-size="24765 24765" draw:text-areas="0 0 logwidth logheight" draw:enhanced-path="M 15335 24384 L 9143 24384 3047 21336 0 15240 0 9144 1523 6096 6095 1524 9143 0 12191 0 15335 0 18383 1524 22955 6096 24479 9144 24479 15240 21431 21336 15335 24384 Z N "/></draw:custom-shape></draw:g><text:span text:style-name="T292"/><text:span text:style-name="T293"><text:s/></text:span><text:span text:style-name="T294"/><draw:g draw:name="Group 372" draw:style-name="gr391" text:anchor-type="as-char"><draw:custom-shape draw:name="Graphic 373" draw:style-name="gr392" svg:width="0.5909cm" svg:height="0.284cm" svg:x="0cm" svg:y="0cm"><draw:enhanced-geometry svg:viewBox="0 0 212725 102235" draw:type="ooxml-non-primitive" drawooo:sub-view-size="212725 102235" draw:text-areas="0 0 logwidth logheight" draw:enhanced-path="M 64096 0 L 23304 13144 2095 46113 0 70205 1524 76301 4572 82397 7620 90017 10668 94589 16764 97637 21336 100685 27432 102209 38188 102209 44284 100685 48856 97637 58000 91541 59524 85445 62572 80873 64096 74777 64096 58013 61048 50292 56476 45720 54190 42672 51904 39624 45808 38100 42760 38100 42760 91541 41236 94589 38188 96113 36664 97637 30568 97637 28956 94589 25908 93065 24384 88493 24384 82397 22860 76301 21336 68681 21399 54635 22860 47244 25908 45720 33616 45720 36664 47244 38188 50292 40195 54635 40271 54965 41617 60667 42481 68389 42532 70205 42672 74777 42760 91541 42760 38100 32092 38100 28956 39624 27432 39624 25908 41148 22860 42672 24384 35052 54952 4572 64096 1524 64096 0 Z N M 137439 51816 L 137375 50292 137147 44081 137109 43573 136245 36004 134785 28460 132765 21336 131241 15240 126669 9144 122097 6096 120573 4572 117525 1524 116001 1143 116001 50292 115938 51816 114554 80873 114477 88493 111429 94589 108381 97637 103809 97637 102285 96113 100761 96113 99237 94589 97713 91541 97713 88493 96837 84201 96812 83921 96697 82397 96583 80873 96469 28460 96837 20675 97713 15240 97713 10668 99237 7620 100761 6096 102285 6096 103809 4572 108381 4572 112953 9144 114477 13716 114592 22860 114719 24790 115239 30670 115773 39128 115874 44081 116001 50292 116001 1143 111429 0 100761 0 94665 1524 90093 6096 85521 9144 80860 15240 77812 22860 76047 29743 75933 30670 75145 36766 75044 39128 74841 43573 74764 68681 77812 74777 79336 80873 80860 85445 100761 102209 114477 102209 117525 99161 120573 97637 129717 88493 131241 83921 134289 79349 135432 72491 136436 65620 137160 58737 137439 51816 Z N M 212217 1524 L 166395 1524 148107 51816 151155 51816 163271 52387 199161 74536 200025 80873 200025 83921 198501 88493 195453 91541 189357 94589 180111 94589 177063 93065 175539 91541 172491 90017 167919 86969 161823 83921 160299 83921 158775 82397 154203 82397 148107 88493 148107 93065 149631 96113 152679 97637 157251 100685 163347 102209 178587 102209 186207 100685 198501 94589 203073 90017 206121 83921 210693 79349 212217 73253 212217 67157 184543 33718 161823 30480 166395 21336 204597 21336 212217 1524 Z N "/></draw:custom-shape></draw:g><text:span text:style-name="T295"/><text:span text:style-name="T296"/><draw:g draw:name="Group 374" draw:style-name="gr393" text:anchor-type="as-char"><draw:custom-shape draw:name="Graphic 375" draw:style-name="gr394" svg:width="0.07762cm" svg:height="0.1358cm" svg:x="0cm" svg:y="0cm"><draw:enhanced-geometry svg:viewBox="0 0 27940 48895" draw:type="ooxml-non-primitive" drawooo:sub-view-size="27940 48895" draw:text-areas="0 0 logwidth logheight" draw:enhanced-path="M 12192 24384 L 7620 24384 4572 22860 3048 19812 0 18288 0 9144 1524 6096 6096 1524 9144 0 16764 0 19907 1524 22955 4572 26003 9144 27527 12192 27527 21336 16764 21336 15240 22860 13716 22860 12192 24384 Z N M 1524 48768 L 1524 45720 7620 42672 12192 39624 15240 36576 16764 32004 18288 28956 18288 22860 16764 22860 16764 21336 27527 21336 27527 25908 24479 32004 21431 36576 16764 42672 10668 45720 1524 48768 Z N "/></draw:custom-shape></draw:g><text:span text:style-name="T297"/><text:span text:style-name="T298"/><draw:g draw:name="Group 376" draw:style-name="gr395" text:anchor-type="as-char"><draw:custom-shape draw:name="Graphic 377" draw:style-name="gr396" svg:width="0.3916cm" svg:height="0.284cm" svg:x="-1.389e-05cm" svg:y="0cm"><draw:enhanced-geometry svg:viewBox="0 0 140970 102235" draw:type="ooxml-non-primitive" drawooo:sub-view-size="140970 102235" draw:text-areas="0 0 logwidth logheight" draw:enhanced-path="M 62572 59537 L 61048 54965 58000 50292 54952 45720 45808 39624 50380 38100 53428 35052 54952 32004 56476 27432 58000 24384 58000 15240 57492 13716 56476 10668 47332 1524 41236 0 27432 0 21336 1524 16764 6096 10668 10668 6096 16764 3048 24384 6096 25908 10668 18288 16764 13716 27432 13716 30480 15240 36576 21336 38188 24384 38188 35052 36576 38100 35052 41148 32004 42672 28956 45720 24384 47244 18288 48768 18288 50292 27432 53340 35052 56489 39712 62585 44284 68681 45808 74777 45808 88493 39712 94589 36576 96113 28956 96113 24384 94589 19812 90017 15240 86969 12192 83921 10668 83921 9144 82397 4572 82397 0 86969 0 94589 1524 96113 3048 99161 7620 100685 13716 102209 21336 102209 56794 85775 62572 65633 62572 59537 Z N M 140398 32004 L 138874 25908 135826 19812 132778 12192 128206 7620 123634 4572 119062 1524 119062 32004 119062 48768 117538 54965 114490 56489 106870 56489 98831 41148 98018 33820 97955 32004 97866 28956 97777 25908 97726 10668 99250 7620 100774 6096 103822 4572 106870 4572 119062 32004 119062 1524 112966 0 102298 0 96202 1524 91630 4572 86969 7620 82397 12192 80873 16764 77825 22860 76301 28956 76301 44196 79349 51816 83921 56489 88493 62585 94678 65633 105346 65633 106870 64109 111442 64109 114490 62585 116014 61061 116014 67157 83921 99161 76301 100685 76301 102209 117995 88201 138874 55676 140385 41529 140398 32004 Z N "/></draw:custom-shape></draw:g><text:span text:style-name="T299"/></text:p>
          </table:table-cell>
        </table:table-row>
      </table:table>
      <text:p text:style-name="P259"/>
      <text:p text:style-name="P260"/>
      <table:table table:style-name="ta10">
        <table:table-columns>
          <table:table-column table:style-name="co21"/>
          <table:table-column table:style-name="co22"/>
        </table:table-columns>
        <table:table-header-columns/>
        <table:table-row table:style-name="ro49" table:default-cell-style-name="ce110">
          <table:table-cell table:style-name="ce111" table:number-columns-spanned="2">
            <text:p text:style-name="P261"/>
            <text:p text:style-name="P262"><text:span text:style-name="T300"/><draw:frame draw:name="Image 378" draw:style-name="gr397" text:anchor-type="as-char" svg:width="2.783cm" svg:height="0.2834cm" svg:x="0cm" svg:y="0cm"><draw:image xlink:href="Pictures/image197.png" xlink:type="simple" xlink:show="embed" xlink:actuate="onLoad"/></draw:frame><text:span text:style-name="T301"/></text:p>
          </table:table-cell>
          <table:covered-table-cell/>
        </table:table-row>
        <table:table-row table:style-name="ro50" table:default-cell-style-name="ce110">
          <table:table-cell table:style-name="ce112">
            <text:p text:style-name="P263"/>
          </table:table-cell>
          <table:table-cell table:style-name="ce113">
            <text:p text:style-name="P264"/>
          </table:table-cell>
        </table:table-row>
        <table:table-row table:style-name="ro51" table:default-cell-style-name="ce110">
          <table:table-cell table:style-name="ce114">
            <text:p text:style-name="P265"/>
          </table:table-cell>
          <table:table-cell table:style-name="ce115">
            <text:p text:style-name="P266"/>
          </table:table-cell>
        </table:table-row>
        <table:table-row table:style-name="ro52" table:default-cell-style-name="ce110">
          <table:table-cell table:style-name="ce116">
            <text:p text:style-name="P267"/>
          </table:table-cell>
          <table:table-cell table:style-name="ce117">
            <text:p text:style-name="P268"/>
          </table:table-cell>
        </table:table-row>
        <table:table-row table:style-name="ro53" table:default-cell-style-name="ce110">
          <table:table-cell table:style-name="ce118">
            <text:p text:style-name="P269"/>
          </table:table-cell>
          <table:table-cell table:style-name="ce119">
            <text:p text:style-name="P270"/>
            <text:p text:style-name="P271"><text:span text:style-name="T302"/><draw:frame draw:name="Image 379" draw:style-name="gr398" text:anchor-type="as-char" svg:width="1.401cm" svg:height="0.3501cm" svg:x="0cm" svg:y="0cm"><draw:image xlink:href="Pictures/image198.png" xlink:type="simple" xlink:show="embed" xlink:actuate="onLoad"/></draw:frame><text:span text:style-name="T303"/></text:p>
          </table:table-cell>
        </table:table-row>
      </table:table>
      <text:p text:style-name="P272"/>
      <text:p text:style-name="P273"/>
      <table:table table:style-name="ta11">
        <table:table-columns>
          <table:table-column table:style-name="co23"/>
          <table:table-column table:style-name="co24"/>
        </table:table-columns>
        <table:table-header-columns/>
        <table:table-row table:style-name="ro54" table:default-cell-style-name="ce120">
          <table:table-cell table:style-name="ce121" table:number-columns-spanned="2">
            <text:p text:style-name="P274"><text:span text:style-name="T304"/><draw:g draw:name="Group 380" draw:style-name="gr399" text:anchor-type="as-char"><draw:custom-shape draw:name="Graphic 381" draw:style-name="gr400" svg:width="1.545cm" svg:height="0.3775cm" svg:x="-1.667e-05cm" svg:y="0cm"><draw:enhanced-geometry svg:viewBox="0 0 556260 135890" draw:type="ooxml-non-primitive" drawooo:sub-view-size="556260 135890" draw:text-areas="0 0 logwidth logheight" draw:enhanced-path="M 134391 33528 L 94678 33528 68668 99161 39712 33528 0 33528 0 36576 7620 36576 10668 39624 12192 39624 12192 41148 13716 42672 13716 123545 7620 129641 0 129641 0 132689 33616 132689 33616 129641 25996 129641 24472 128117 21424 126593 19900 123545 19900 42672 58000 132689 59524 132689 97726 42672 97726 123545 96202 125069 96202 126593 94678 128117 93154 128117 91630 129641 84010 129641 84010 132689 134391 132689 134391 129641 126771 129641 125247 128117 123634 128117 122110 126593 122110 125069 120586 123545 120586 42672 122110 41148 122110 39624 123634 39624 126771 36576 134391 36576 134391 33528 Z N M 230606 100685 L 227457 100685 224409 109829 221361 115925 215265 120497 210693 125069 203073 126593 181737 126593 180213 125069 178689 125069 178689 85445 186309 85445 189357 86969 193929 91541 196977 97637 198501 102209 198501 108305 201549 108305 201549 85445 201549 79349 201549 56388 198501 56388 186309 79349 178689 79349 178689 39624 201549 39624 203073 41148 212217 44196 213741 47244 216789 51816 218313 56388 219837 64008 222885 64008 222885 39624 222885 33528 140500 33528 140500 36576 146596 36576 149644 38100 151168 38100 154216 41148 154216 125069 149644 129641 140500 129641 140500 132689 225933 132689 226822 126593 230606 100685 Z N M 335851 32004 L 332803 32004 332803 36576 331279 36576 328231 39624 325183 39624 323659 38100 319087 36576 311467 33528 303847 32004 296227 32004 258610 47434 242798 85445 242798 94589 268706 128117 274713 131241 281317 133642 288493 135191 296227 135737 303847 135737 311467 134213 329755 125069 334327 118973 334327 109829 328231 117449 323659 122021 317563 123545 312991 126593 306895 128117 293179 128117 287083 126593 282422 122021 277850 118973 271754 106781 268706 91541 268706 73253 284035 44196 290131 39624 296227 38100 308419 38100 332803 65532 335851 65532 335851 32004 Z N M 421386 28956 L 413359 13716 406146 0 389280 0 374040 27432 380136 27432 398526 13716 415290 28956 421386 28956 Z N M 450430 129641 L 444334 129641 442810 128117 441198 125069 438150 120497 435102 112877 431800 105257 429158 99161 414578 65532 404622 42557 404622 99161 374040 99161 389280 65532 404622 99161 404622 42557 400050 32004 398526 32004 363372 111353 358800 118973 357276 123545 354228 125069 352704 128117 349656 129641 345084 129641 345084 132689 378612 132689 378612 129641 369468 129641 364896 125069 364896 120497 367944 114401 370992 105257 406146 105257 412242 117449 412242 120497 413766 122021 413766 128117 412242 128117 410718 129641 403098 129641 403098 132689 450430 132689 450430 129641 Z N M 555790 33528 L 523684 33528 523684 36576 528256 36576 532828 38100 537400 42672 537400 94589 488543 33528 453491 33528 453491 36576 456539 36576 459587 38100 461111 38100 464159 41148 467207 42672 468731 45720 468731 120497 467207 125069 462635 129641 453491 129641 453491 132689 488543 132689 488543 129641 480923 129641 477875 126593 474827 125069 473303 122021 473303 53340 540448 135737 543496 135737 543496 44196 545020 42672 545020 41148 546544 39624 548068 39624 549694 38100 552742 36576 555790 36576 555790 33528 Z N "/></draw:custom-shape></draw:g><text:span text:style-name="T305"/><text:span text:style-name="T306"/><draw:g draw:name="Group 382" draw:style-name="gr401" text:anchor-type="as-char"><draw:custom-shape draw:name="Graphic 383" draw:style-name="gr402" svg:width="0.1446cm" svg:height="0.2769cm" svg:x="0cm" svg:y="0cm"><draw:enhanced-geometry svg:viewBox="0 0 52069 99695" draw:type="ooxml-non-primitive" drawooo:sub-view-size="52069 99695" draw:text-areas="0 0 logwidth logheight" draw:enhanced-path="M 51911 99155 L 0 99155 0 96107 9143 96107 10667 94583 12191 94583 13715 93059 13715 90011 15239 86963 15239 12191 13715 9143 13715 6095 12191 6095 9143 3047 0 3047 0 0 51911 0 51911 3047 44291 3047 41243 6095 39623 6095 39623 7619 38099 9143 38099 90011 39623 91535 39623 93059 41243 94583 42767 94583 44291 96107 51911 96107 51911 99155 Z N "/></draw:custom-shape></draw:g><text:span text:style-name="T307"/><text:span text:style-name="T308"/><draw:g draw:name="Group 384" draw:style-name="gr403" text:anchor-type="as-char"><draw:custom-shape draw:name="Graphic 385" draw:style-name="gr404" svg:width="0.5909cm" svg:height="0.2893cm" svg:x="-1.667e-05cm" svg:y="0cm"><draw:enhanced-geometry svg:viewBox="0 0 212725 104139" draw:type="ooxml-non-primitive" drawooo:sub-view-size="212725 104139" draw:text-areas="0 0 logwidth logheight" draw:enhanced-path="M 94678 0 L 91630 0 91630 3048 90106 4572 88582 4572 88582 6096 87058 7620 83908 7620 80860 6096 76288 4572 68668 1524 61048 0 54952 0 16383 15430 0 53441 546 60032 20472 93256 53428 103733 62572 103733 68668 102209 87058 93065 93154 86969 93154 77825 87058 85445 80860 90017 76288 91541 70192 94589 65620 96113 51904 96113 45808 94589 41236 90017 35140 86969 32004 80873 30480 74777 27432 67157 27432 41249 28956 33528 32004 25908 33616 19812 38188 15240 42760 12192 47332 7620 53428 6096 67144 6096 73240 9144 85534 18288 88582 24384 91630 33528 94678 33528 94678 0 Z N M 212217 50393 L 198501 13716 186309 5880 186309 51917 186055 60134 169545 96113 164884 97637 152692 97637 134975 63627 134404 51917 134442 50393 145072 10668 151168 6096 169545 6096 186042 43103 186309 51917 186309 5880 181152 3429 171246 863 160312 0 149745 863 149529 863 116789 22733 108394 51917 108991 60794 137452 99212 160312 103822 173215 102438 184391 98450 185610 97637 193827 92176 201549 83921 206425 76758 209740 68872 211620 60134 212217 50393 Z N "/></draw:custom-shape></draw:g><text:span text:style-name="T309"/></text:p>
          </table:table-cell>
          <table:covered-table-cell/>
        </table:table-row>
        <table:table-row table:style-name="ro55" table:default-cell-style-name="ce120">
          <table:table-cell table:style-name="ce122">
            <text:p text:style-name="P275"/>
          </table:table-cell>
          <table:table-cell table:style-name="ce123">
            <text:p text:style-name="P276"/>
          </table:table-cell>
        </table:table-row>
        <table:table-row table:style-name="ro56" table:default-cell-style-name="ce120">
          <table:table-cell table:style-name="ce124">
            <text:p text:style-name="P277"/>
          </table:table-cell>
          <table:table-cell table:style-name="ce125">
            <text:p text:style-name="P278"/>
          </table:table-cell>
        </table:table-row>
        <table:table-row table:style-name="ro57" table:default-cell-style-name="ce120">
          <table:table-cell table:style-name="ce126">
            <text:p text:style-name="P279"/>
          </table:table-cell>
          <table:table-cell table:style-name="ce127">
            <text:p text:style-name="P280"/>
          </table:table-cell>
        </table:table-row>
        <table:table-row table:style-name="ro58" table:default-cell-style-name="ce120">
          <table:table-cell table:style-name="ce128">
            <text:p text:style-name="P281"/>
          </table:table-cell>
          <table:table-cell table:style-name="ce129">
            <text:p text:style-name="P282"/>
            <text:p text:style-name="P283"><text:span text:style-name="T310"/><draw:frame draw:name="Image 386" draw:style-name="gr405" text:anchor-type="as-char" svg:width="1.414cm" svg:height="0.3501cm" svg:x="0cm" svg:y="0cm"><draw:image xlink:href="Pictures/image199.png" xlink:type="simple" xlink:show="embed" xlink:actuate="onLoad"/></draw:frame><text:span text:style-name="T311"/></text:p>
          </table:table-cell>
        </table:table-row>
      </table:table>
      <text:p text:style-name="P284"/>
      <text:p text:style-name="P285"/>
      <text:p text:style-name="P286"/>
      <table:table table:style-name="ta12">
        <table:table-columns>
          <table:table-column table:style-name="co25"/>
          <table:table-column table:style-name="co26"/>
        </table:table-columns>
        <table:table-header-columns/>
        <table:table-row table:style-name="ro59" table:default-cell-style-name="ce130">
          <table:table-cell table:style-name="ce131" table:number-columns-spanned="2">
            <text:p text:style-name="P287"/>
            <text:p text:style-name="P288"><text:span text:style-name="T312"/><draw:g draw:name="Group 387" draw:style-name="gr406" text:anchor-type="as-char"><draw:custom-shape draw:name="Graphic 388" draw:style-name="gr407" svg:width="2.231cm" svg:height="0.2893cm" svg:x="-1.667e-05cm" svg:y="1.667e-05cm"><draw:enhanced-geometry svg:viewBox="0 0 803275 104139" draw:type="ooxml-non-primitive" drawooo:sub-view-size="803275 104139" draw:text-areas="0 0 logwidth logheight" draw:enhanced-path="M 103822 99148 L 100774 97624 99250 97624 97726 96100 94678 94576 91630 88480 88582 80860 85267 73240 82626 67144 68008 33528 58102 10756 58102 67144 27520 67144 42760 33528 58102 67144 58102 10756 53428 0 51904 0 16852 79336 13804 86956 10756 91528 6184 96100 3136 97624 0 99148 0 100672 32092 100672 32092 99148 27520 97624 24472 97624 22948 96100 19900 96100 18376 93052 18376 88480 25996 73240 59626 73240 67246 88480 67246 91528 68770 93052 68770 94576 65722 97624 64198 97624 62674 99148 56578 99148 56578 100672 103822 100672 103822 99148 Z N M 178689 3048 L 126784 3048 126784 4572 134404 4572 135928 6096 137452 6096 140500 9144 140500 10668 142024 10668 142024 88480 140500 91528 140500 93052 135928 97624 126784 97624 123736 94576 123736 91528 125260 90004 125260 88480 126784 85432 128308 85432 128308 76288 123736 71716 113068 71716 108394 76288 106870 79336 106870 88480 110020 93052 114592 97624 126784 103720 142024 103720 164973 83908 164973 15240 166497 12192 166497 9144 169545 6096 171069 6096 172593 4572 178689 4572 178689 3048 Z N M 285559 3048 L 251929 3048 251929 4572 254977 4572 261073 7620 262597 7620 262597 9144 264121 10668 264121 12192 265645 15240 265645 71716 245833 96100 235165 96100 226021 91528 222973 88480 222973 86956 221449 83908 219925 77812 219925 10668 224497 6096 226021 6096 229069 4572 235165 4572 235165 3048 183261 3048 183261 4572 187833 4572 190881 6096 192405 6096 196977 10668 196977 76288 198501 83908 226021 103720 244309 103720 251929 100672 258025 97624 260057 96100 264121 93052 267169 88480 268795 82384 270319 77812 271843 68668 271843 12192 273367 9144 274891 7620 276415 7620 277939 6096 280987 4572 285559 4572 285559 3048 Z N M 389382 51816 L 388835 44983 387286 38290 384886 31889 381762 25908 378650 19621 374091 14478 368388 10477 363372 8293 363372 53340 362800 64211 343560 96100 331368 96100 328320 93052 328320 91528 326796 90004 326796 7620 335940 7620 342036 9144 345084 10668 349656 12192 363372 53340 363372 8293 334416 3048 290131 3048 290131 4572 296227 4572 297751 6096 299275 6096 302323 9144 302323 10668 303847 10668 303847 93052 302323 93052 302323 94576 299275 97624 297751 97624 296227 99148 290131 99148 290131 100672 348132 100672 360324 97624 362610 96100 364896 94576 369468 93052 374040 90004 377190 85432 380238 82384 383286 77812 386334 71716 389382 59436 389382 51816 Z N M 500824 99148 L 497776 97624 496252 97624 494728 96100 491680 94576 490156 88480 485584 80860 482269 73240 479628 67144 465010 33528 455015 10528 455015 67144 424434 67144 439775 33528 455015 67144 455015 10528 450443 0 448919 0 413766 79336 410718 86956 407670 91528 406146 94576 397002 99148 397002 100672 429107 100672 429107 99148 424434 97624 421386 97624 419862 96100 416814 96100 416814 85432 422910 73240 458063 73240 462635 85432 464159 88480 464159 91528 465683 91528 465683 94576 464159 96100 464159 97624 462635 97624 459587 99148 453491 99148 453491 100672 500824 100672 500824 99148 Z N M 607695 3048 L 574078 3048 574078 4572 580174 4572 584746 6096 589407 15240 589407 64096 540550 3048 505396 3048 505396 4572 508444 6096 511492 6096 513016 7620 516064 9144 517588 12192 519112 13716 519112 93052 516064 94576 514540 97624 509968 99148 505396 99148 505396 100672 540550 100672 540550 99148 534454 99148 528256 96100 525208 90004 525208 21336 592455 103720 593979 103720 593979 16764 595503 13716 595503 12192 597027 9144 597027 7620 598551 7620 600075 6096 603123 6096 607695 4572 607695 3048 Z N M 705421 3048 L 616839 3048 616839 28956 618363 28956 619887 21336 622935 16764 630555 9144 635127 7620 648944 7620 648944 93052 647420 93052 647420 94576 644372 97624 642848 97624 641324 99148 635127 99148 635127 100672 685520 100672 685520 99148 679424 99148 677900 97624 676376 97624 671804 93052 671804 7620 683996 7620 687044 9144 688568 9144 693229 10668 696277 16764 699325 18288 700849 22860 702373 28956 705421 28956 705421 3048 Z N M 803148 70192 L 800100 70192 796963 79336 793915 85432 787819 90004 775627 96100 755815 96100 754291 94576 752767 94576 751243 93052 751243 53340 755815 53340 761911 56388 763435 56388 766483 59436 768007 62572 771055 71716 771055 76288 774103 76288 774103 53340 774103 48768 774103 25908 771055 25908 758863 48768 751243 48768 751243 7620 768007 7620 774103 9144 775627 9144 780199 10668 784771 13716 786295 16764 789343 19812 790867 24384 792391 32004 795439 32004 795439 3048 713041 3048 713041 4572 719137 4572 722185 6096 723709 7620 725233 7620 726757 9144 726757 93052 723709 96100 723709 97624 720661 97624 719137 99148 713041 99148 713041 100672 798487 100672 799185 96100 803148 70192 Z N "/></draw:custom-shape></draw:g><text:span text:style-name="T313"/></text:p>
          </table:table-cell>
          <table:covered-table-cell/>
        </table:table-row>
        <table:table-row table:style-name="ro60" table:default-cell-style-name="ce130">
          <table:table-cell table:style-name="ce132">
            <text:p text:style-name="P289"/>
          </table:table-cell>
          <table:table-cell table:style-name="ce133">
            <text:p text:style-name="P290"/>
          </table:table-cell>
        </table:table-row>
        <table:table-row table:style-name="ro61" table:default-cell-style-name="ce130">
          <table:table-cell table:style-name="ce134">
            <text:p text:style-name="P291"/>
          </table:table-cell>
          <table:table-cell table:style-name="ce135">
            <text:p text:style-name="P292"/>
          </table:table-cell>
        </table:table-row>
        <table:table-row table:style-name="ro62" table:default-cell-style-name="ce130">
          <table:table-cell table:style-name="ce136">
            <text:p text:style-name="P293"/>
          </table:table-cell>
          <table:table-cell table:style-name="ce137">
            <text:p text:style-name="P294"/>
          </table:table-cell>
        </table:table-row>
        <table:table-row table:style-name="ro63" table:default-cell-style-name="ce130">
          <table:table-cell table:style-name="ce138">
            <text:p text:style-name="P295"/>
          </table:table-cell>
          <table:table-cell table:style-name="ce139">
            <text:p text:style-name="P296"/>
            <text:p text:style-name="P297"><text:span text:style-name="T314"/><draw:g draw:name="Group 389" draw:style-name="gr408" text:anchor-type="as-char"><draw:custom-shape draw:name="Graphic 390" draw:style-name="gr409" svg:width="0.1782cm" svg:height="0.2805cm" svg:x="0cm" svg:y="0cm"><draw:enhanced-geometry svg:viewBox="0 0 64135 100965" draw:type="ooxml-non-primitive" drawooo:sub-view-size="64135 100965" draw:text-areas="0 0 logwidth logheight" draw:enhanced-path="M 30479 100679 L 15239 100679 9143 99155 4571 96107 1523 94583 0 91535 0 86963 1523 85439 3047 82391 4571 80867 12191 80867 13715 82391 15239 82391 18287 85439 27431 90011 28955 91535 32003 91535 33527 93059 41147 93059 44291 91535 47339 88487 50387 82391 50387 70199 47339 62484 38099 57912 30956 53911 23240 51053 14954 49339 3047 48768 0 48768 16763 0 64103 0 56483 18288 16763 18288 13715 28956 51911 41148 64103 64008 64103 70199 62579 76295 58007 82391 54959 88487 50387 93059 38099 99155 30479 100679 Z N "/></draw:custom-shape></draw:g><text:span text:style-name="T315"/><text:span text:style-name="T316"><text:s/></text:span><text:span text:style-name="T317"/><draw:g draw:name="Group 391" draw:style-name="gr410" text:anchor-type="as-char"><draw:custom-shape draw:name="Graphic 392" draw:style-name="gr411" svg:width="0.0688cm" svg:height="0.0688cm" svg:x="0cm" svg:y="0cm"><draw:enhanced-geometry svg:viewBox="0 0 24765 24765" draw:type="ooxml-non-primitive" drawooo:sub-view-size="24765 24765" draw:text-areas="0 0 logwidth logheight" draw:enhanced-path="M 15239 24384 L 7619 24384 3047 19812 0 18288 0 6096 3047 3048 6095 1524 7619 0 12191 0 15239 0 18287 1524 22955 6096 24479 9144 24479 15240 22955 18288 19811 19812 18287 22859 15239 24384 Z N "/></draw:custom-shape></draw:g><text:span text:style-name="T318"/><text:span text:style-name="T319"><text:s/></text:span><text:span text:style-name="T320"/><draw:g draw:name="Group 393" draw:style-name="gr412" text:anchor-type="as-char"><draw:custom-shape draw:name="Graphic 394" draw:style-name="gr413" svg:width="0.5909cm" svg:height="0.284cm" svg:x="-1.389e-05cm" svg:y="0cm"><draw:enhanced-geometry svg:viewBox="0 0 212725 102235" draw:type="ooxml-non-primitive" drawooo:sub-view-size="212725 102235" draw:text-areas="0 0 logwidth logheight" draw:enhanced-path="M 64096 1524 L 18288 1524 0 50292 3048 50292 15811 50863 24384 52578 31813 55435 38100 59436 47332 64008 51904 71729 51904 83921 50380 86969 44284 93065 41236 94589 33528 94589 32004 93065 28956 93065 27432 91541 24384 90017 19812 86969 16764 83921 13716 83921 12192 82397 4572 82397 3048 83921 1524 86969 0 88493 0 93065 1524 96113 4572 97637 9144 100685 15240 102209 30480 102209 38100 100685 50380 94589 54952 90017 58000 83921 62572 77825 64096 71729 64096 56388 25704 31318 13716 30480 18288 19812 56476 19812 64096 1524 Z N M 138874 1524 L 93154 1524 74764 50292 77812 50292 89776 50863 98094 52578 105816 55435 112966 59436 122110 64008 125158 71729 125158 83921 122110 90017 119062 93065 116014 94589 108394 94589 106870 93065 103822 93065 102298 91541 99250 90017 90004 83921 88480 83921 86956 82397 79336 82397 77812 83921 76288 86969 74764 88493 74764 93065 76288 96113 79336 97637 83908 100685 90004 102209 105346 102209 112966 100685 125158 94589 129730 90017 132778 83921 137350 77825 138874 71729 138874 65532 110477 33718 88480 30480 93154 19812 131254 19812 138874 1524 Z N M 212229 71678 L 209194 71678 207645 74777 201549 80873 169456 80873 180886 69075 190030 58877 196926 50126 201549 42672 204597 36576 206121 30480 206121 16764 203073 12192 201549 7620 198501 4572 193840 3048 189268 0 172504 0 166408 1524 161836 6096 155740 10668 152692 16764 149644 25908 152692 27432 155740 19812 161836 16764 174028 16764 178600 18288 184696 24384 186220 28956 186220 41148 184696 48768 180124 54864 176187 61976 169265 71678 159753 83667 148120 97637 148120 100685 206121 100685 210286 80873 212229 71678 Z N "/></draw:custom-shape></draw:g><text:span text:style-name="T321"/><text:span text:style-name="T322"/><draw:g draw:name="Group 395" draw:style-name="gr414" text:anchor-type="as-char"><draw:custom-shape draw:name="Graphic 396" draw:style-name="gr415" svg:width="0.07762cm" svg:height="0.1358cm" svg:x="0cm" svg:y="0cm"><draw:enhanced-geometry svg:viewBox="0 0 27940 48895" draw:type="ooxml-non-primitive" drawooo:sub-view-size="27940 48895" draw:text-areas="0 0 logwidth logheight" draw:enhanced-path="M 15240 22860 L 9144 22860 3048 19812 1524 16764 0 15240 0 9144 1524 6096 6096 1524 9144 0 16764 0 21336 1524 27432 7620 27432 21336 16764 21336 15240 22860 Z N M 3048 48768 L 3048 45720 9144 42672 12192 39624 15240 35052 18288 32004 19812 27432 19812 22860 18288 21336 27432 21336 27432 24384 25908 30480 21336 36576 18288 41148 12192 45720 3048 48768 Z N "/></draw:custom-shape></draw:g><text:span text:style-name="T323"/><text:span text:style-name="T324"/><draw:g draw:name="Group 397" draw:style-name="gr416" text:anchor-type="as-char"><draw:custom-shape draw:name="Graphic 398" draw:style-name="gr417" svg:width="0.3916cm" svg:height="0.284cm" svg:x="-3.334e-05cm" svg:y="0cm"><draw:enhanced-geometry svg:viewBox="0 0 140970 102235" draw:type="ooxml-non-primitive" drawooo:sub-view-size="140970 102235" draw:text-areas="0 0 logwidth logheight" draw:enhanced-path="M 64109 71729 L 61061 71729 59537 74777 56489 77825 56489 79349 54965 79349 53441 80873 21336 80873 32791 69075 41960 58877 48856 50126 53441 42672 58013 36576 59537 30480 59537 19812 58013 16764 54965 12192 53441 7620 50393 4572 45821 3048 41148 0 25908 0 19812 1524 13716 6096 9144 10668 4572 16764 1524 25908 4572 27432 9144 19812 13716 16764 25908 16764 30480 18288 36576 24384 38100 28956 38100 41148 36576 48768 32004 54864 28295 61976 21717 71678 12293 83667 0 97637 0 100685 58013 100685 64109 71729 Z N M 140398 50292 L 129730 9144 117538 1016 117538 13716 117538 86969 116014 91541 114490 94589 112966 96113 103822 96113 102298 94589 102298 93065 100774 91541 99250 88493 99174 86969 98996 83921 98450 77431 97891 69164 97790 65201 97637 59436 97663 58026 97777 50292 97891 42252 98450 29337 98513 28219 99009 20434 99250 15240 100774 10668 100774 7620 103822 4572 112966 4572 114490 6096 116014 9144 117538 13716 117538 1016 114490 0 102298 0 78828 29337 77444 36195 76581 43865 76352 50292 76301 59436 79349 74777 94589 97637 99250 100685 103822 102209 112966 102209 119062 99161 123634 97637 125158 96113 129730 91541 131254 88493 134302 83921 135826 77825 137833 71805 139255 65201 140119 58026 140398 50292 Z N "/></draw:custom-shape></draw:g><text:span text:style-name="T325"/></text:p>
          </table:table-cell>
        </table:table-row>
      </table:table>
      <text:p text:style-name="P298"/>
      <text:p text:style-name="P299"/>
      <text:p text:style-name="P300"/>
      <table:table table:style-name="ta13">
        <table:table-columns>
          <table:table-column table:style-name="co27"/>
          <table:table-column table:style-name="co28"/>
        </table:table-columns>
        <table:table-header-columns/>
        <table:table-row table:style-name="ro64" table:default-cell-style-name="ce140">
          <table:table-cell table:style-name="ce141">
            <text:p text:style-name="P301"/>
            <text:p text:style-name="P302"><text:span text:style-name="T326"/><draw:frame draw:name="Image 399" draw:style-name="gr418" text:anchor-type="as-char" svg:width="13.19cm" svg:height="0.3704cm" svg:x="0cm" svg:y="0cm"><draw:image xlink:href="Pictures/image200.png" xlink:type="simple" xlink:show="embed" xlink:actuate="onLoad"/></draw:frame><text:span text:style-name="T327"/></text:p>
          </table:table-cell>
          <table:table-cell table:style-name="ce142">
            <text:p text:style-name="P303"/>
            <text:p text:style-name="P304"><text:span text:style-name="T328"/><draw:g draw:name="Group 400" draw:style-name="gr419" text:anchor-type="as-char"><draw:custom-shape draw:name="Graphic 401" draw:style-name="gr420" svg:width="0.3916cm" svg:height="0.284cm" svg:x="-1.667e-05cm" svg:y="0cm"><draw:enhanced-geometry svg:viewBox="0 0 140970 102235" draw:type="ooxml-non-primitive" drawooo:sub-view-size="140970 102235" draw:text-areas="0 0 logwidth logheight" draw:enhanced-path="M 64198 71628 L 61061 71628 58013 77724 54965 80772 22961 80772 33528 69710 42392 59626 49530 50990 54965 44196 58013 36576 59537 30480 59537 19812 58013 16764 56489 12192 50393 6096 45821 3048 42773 0 26009 0 19913 1524 13817 6096 9144 10668 4572 18288 3048 27432 4572 27432 9144 19812 15341 16764 27533 16764 30581 18288 36677 24384 38201 28956 38201 41148 12369 84289 0 99161 0 100685 59537 100685 62725 80772 64198 71628 Z N M 140500 50292 L 129832 9144 125260 6096 123228 4572 119164 1524 117640 1028 117640 13716 117640 88493 116014 91541 114490 94589 111442 97637 106870 97637 103822 94589 102298 94589 100774 91541 100774 88493 99898 84162 99872 83921 99441 77965 99377 74676 99250 15240 100774 10668 102298 7620 105346 4572 111442 4572 116014 9144 117640 13716 117640 1028 114490 0 103822 0 97726 1524 93154 6096 87058 9144 76441 50292 76390 59436 79438 74676 82486 80772 84010 85445 103822 102209 112966 102209 135928 77724 137922 71729 139357 65151 140208 58013 140500 50292 Z N "/></draw:custom-shape></draw:g><text:span text:style-name="T329"/><text:span text:style-name="T330"><text:s/></text:span><text:span text:style-name="T331"/><draw:g draw:name="Group 402" draw:style-name="gr421" text:anchor-type="as-char"><draw:custom-shape draw:name="Graphic 403" draw:style-name="gr422" svg:width="0.0688cm" svg:height="0.0688cm" svg:x="0cm" svg:y="0cm"><draw:enhanced-geometry svg:viewBox="0 0 24765 24765" draw:type="ooxml-non-primitive" drawooo:sub-view-size="24765 24765" draw:text-areas="0 0 logwidth logheight" draw:enhanced-path="M 15239 24384 L 9143 24384 3047 21336 0 15240 0 9144 3047 3048 9143 0 12191 0 15239 0 21335 3048 24383 9144 24383 15240 21335 21336 15239 24384 Z N "/></draw:custom-shape></draw:g><text:span text:style-name="T332"/><text:span text:style-name="T333"><text:s/></text:span><text:span text:style-name="T334"/><draw:g draw:name="Group 404" draw:style-name="gr423" text:anchor-type="as-char"><draw:custom-shape draw:name="Graphic 405" draw:style-name="gr424" svg:width="0.5945cm" svg:height="0.284cm" svg:x="-1.389e-05cm" svg:y="0cm"><draw:enhanced-geometry svg:viewBox="0 0 213995 102235" draw:type="ooxml-non-primitive" drawooo:sub-view-size="213995 102235" draw:text-areas="0 0 logwidth logheight" draw:enhanced-path="M 67144 1524 L 7620 1524 0 32004 3048 32004 4572 27432 10668 24384 13716 21336 48856 21336 21336 102209 33528 102209 67144 1524 Z N M 138874 62484 L 129730 62484 129730 24384 129730 0 120586 0 109918 14084 109918 24384 109918 62484 80860 62484 109918 24384 109918 14084 73240 62484 73240 77825 109918 77825 109918 100685 129730 100685 129730 77825 138874 77825 138874 62484 Z N M 213741 68580 L 212598 64008 212102 62369 209169 59436 208153 56388 207645 54864 203073 50292 195453 44196 201549 41148 206121 38100 207645 35052 210693 32004 212217 27432 212217 16764 209169 10668 203073 4572 200025 1524 195453 622 195453 16764 195453 28956 193840 32004 193840 82397 193840 86969 192316 91541 187744 96113 184696 97637 177076 97637 175552 96113 172504 94589 169456 88493 169456 85445 167932 82397 167932 73152 169456 70104 169456 67056 170980 64008 170980 60960 175552 56388 183553 62369 189268 68783 192697 75501 193840 82397 193840 32004 192316 35052 192316 38100 189268 41148 170980 19812 170980 13716 174028 7620 180124 4572 186220 4572 189268 6096 190792 7620 193840 12192 195453 16764 195453 622 192316 0 172504 0 164884 3048 160312 7620 154216 12192 151168 18288 151168 30480 152692 33528 154216 38100 157264 41148 161836 47244 169456 53340 157264 59436 154216 64008 151168 67056 149644 71628 149644 83921 152692 90017 157264 94589 163360 99161 170980 102209 180124 102209 187591 101663 194068 100114 199872 97637 204597 94589 210693 88493 213741 82397 213741 68580 Z N "/></draw:custom-shape></draw:g><text:span text:style-name="T335"/><text:span text:style-name="T336"/><draw:g draw:name="Group 406" draw:style-name="gr425" text:anchor-type="as-char"><draw:custom-shape draw:name="Graphic 407" draw:style-name="gr426" svg:width="0.07762cm" svg:height="0.1358cm" svg:x="0cm" svg:y="0cm"><draw:enhanced-geometry svg:viewBox="0 0 27940 48895" draw:type="ooxml-non-primitive" drawooo:sub-view-size="27940 48895" draw:text-areas="0 0 logwidth logheight" draw:enhanced-path="M 15240 22955 L 4572 22955 3048 19907 0 18383 0 6191 3048 3048 9144 0 16764 0 19812 1524 22860 4667 26003 7715 27527 12287 27527 21431 15240 21431 15240 22955 Z N M 1524 48863 L 1524 45815 7620 42767 12192 39719 13716 36671 16764 32099 18288 27527 18288 22955 16764 21431 27527 21431 27527 24479 24479 32099 21336 36671 16764 42767 10668 45815 1524 48863 Z N "/></draw:custom-shape></draw:g><text:span text:style-name="T337"/><text:span text:style-name="T338"/><draw:g draw:name="Group 408" draw:style-name="gr427" text:anchor-type="as-char"><draw:custom-shape draw:name="Graphic 409" draw:style-name="gr428" svg:width="0.3828cm" svg:height="0.284cm" svg:x="-3.334e-05cm" svg:y="0cm"><draw:enhanced-geometry svg:viewBox="0 0 137795 102235" draw:type="ooxml-non-primitive" drawooo:sub-view-size="137795 102235" draw:text-areas="0 0 logwidth logheight" draw:enhanced-path="M 65633 62484 L 56489 62484 56489 24384 56489 0 47345 0 36677 14084 36677 24384 36677 62484 7620 62484 36677 24384 36677 14084 0 62484 0 77825 36677 77825 36677 100685 56489 100685 56489 77825 65633 77825 65633 62484 Z N M 137363 59436 L 135839 53340 132791 50292 129743 45720 120599 39624 123647 36576 128219 33528 132791 24384 132791 15240 126695 6096 122123 1524 116027 0 102311 0 96215 1524 91541 6096 85445 9144 80873 15240 77825 24384 79349 24384 90017 13716 102311 13716 105359 15240 111455 21336 112979 24384 112979 32004 109931 38100 108407 39624 106883 42672 105359 44196 99263 47244 93065 48768 93065 50292 102311 53340 109931 56388 119075 68580 120599 74676 120599 85445 117551 91541 114503 94589 111455 96113 103835 96113 99263 94589 90017 85445 86969 83921 85445 83921 85445 82397 79349 82397 73253 88493 73253 93065 74777 96113 77825 97637 82397 100685 88493 102209 96215 102209 131572 85763 137363 65532 137363 59436 Z N "/></draw:custom-shape></draw:g><text:span text:style-name="T339"/></text:p>
          </table:table-cell>
        </table:table-row>
      </table:table>
      <text:p text:style-name="P305"/>
      <text:p text:style-name="P306"/>
      <text:p text:style-name="P307"><text:span text:style-name="T340"/><draw:frame draw:name="Image 410" draw:style-name="gr429" draw:z-index="487672321" text:anchor-type="paragraph" svg:width="12.29cm" svg:height="0.3371cm" svg:x="4.399cm" svg:y="0.5569cm"><draw:image xlink:href="Pictures/image201.png" xlink:type="simple" xlink:show="embed" xlink:actuate="onLoad"/></draw:frame><text:span text:style-name="T341"/><draw:frame draw:name="Image 411" draw:style-name="gr430" draw:z-index="487672833" text:anchor-type="paragraph" svg:width="4.582cm" svg:height="0.3572cm" svg:x="8.226cm" svg:y="1.434cm"><draw:image xlink:href="Pictures/image202.png" xlink:type="simple" xlink:show="embed" xlink:actuate="onLoad"/></draw:frame></text:p>
      <text:p text:style-name="P308"/>
      <text:p text:style-name="P309"/>
      <text:p text:style-name="P310"><text:span text:style-name="T350"/><draw:g draw:name="Group 429" draw:style-name="gr448" draw:z-index="15822337" text:anchor-type="paragraph"><draw:frame draw:name="Image 430" draw:style-name="gr449" svg:width="9.441cm" svg:height="0.2884cm" svg:x="2.7cm" svg:y="2.174cm"><draw:image xlink:href="Pictures/image204.png" xlink:type="simple" xlink:show="embed" xlink:actuate="onLoad"/></draw:frame><draw:frame draw:name="Image 431" draw:style-name="gr450" svg:width="2.231cm" svg:height="0.2799cm" svg:x="13.65cm" svg:y="1.95cm"><draw:image xlink:href="Pictures/image205.png" xlink:type="simple" xlink:show="embed" xlink:actuate="onLoad"/></draw:frame><draw:custom-shape draw:name="Graphic 432" draw:style-name="gr451" svg:width="1.392cm" svg:height="0.284cm" svg:x="13.64cm" svg:y="2.492cm"><draw:enhanced-geometry svg:viewBox="0 0 501015 102235" draw:type="ooxml-non-primitive" drawooo:sub-view-size="501015 102235" draw:text-areas="0 0 logwidth logheight" draw:enhanced-path="M 73342 28956 L 71818 24384 70294 18288 67246 12192 65214 9144 64198 7620 61150 4572 56578 1524 51917 0 51917 25908 51917 48768 50393 56476 47345 61048 45821 64096 44297 65620 36677 65620 34391 64096 32105 62572 27533 56476 27533 19812 30581 12192 32867 10668 35153 9144 42773 9144 45821 10668 47345 13716 50393 18288 51917 25908 51917 0 42773 0 38201 1524 35153 4572 32105 6096 27533 10668 27533 3048 0 3048 0 4572 3048 6096 4673 6096 7721 9144 7721 96100 4673 99148 0 99148 0 102196 38201 102196 38201 99148 30581 99148 30581 97624 29057 97624 29057 96100 27533 94576 27533 64096 30581 67144 33629 68668 35153 70192 38201 71716 42773 73240 50393 73240 56578 71716 59626 68668 64198 65620 67246 61048 70294 54864 73342 42672 73342 28956 Z N M 143548 7620 L 142024 4572 137452 0 131356 0 128308 1524 125260 4572 120688 6096 117640 10668 113068 18288 113068 3048 85547 3048 85547 4572 87071 6096 90119 6096 90119 7620 91643 7620 91643 10668 93167 13716 93167 61048 91643 64096 90119 65620 90119 67144 85547 67144 85547 70192 122212 70192 122212 67144 116116 67144 113068 64096 113068 27432 114592 22860 116116 19812 117640 18288 120688 15240 125260 15240 129832 19812 138976 19812 140500 18288 142024 15240 143548 13716 143548 7620 Z N M 206121 33528 L 196977 9144 193548 4572 192405 3048 187833 762 187833 15240 187833 28956 168021 28956 168071 19621 169545 13716 172593 9144 174117 6096 175641 4572 180213 4572 181737 6096 184785 7620 186309 0 171069 0 148120 38100 148120 47244 177165 73240 183261 73240 189357 70192 198501 64096 200533 61048 201549 59524 206121 51816 203073 50292 200025 54864 198501 58000 192405 61048 183261 61048 178689 59524 175641 54864 171069 50292 168021 42672 168021 33528 206121 33528 Z N M 282511 3048 L 259562 3048 259562 4572 262610 4572 264134 6096 265658 6096 267182 7620 267182 13716 265658 16764 264134 24384 254990 45720 242798 19812 241274 15240 239750 12192 239750 9144 241274 7620 241274 6096 242798 6096 244322 4572 245846 4572 245846 3048 210693 3048 210693 4572 212217 6096 213741 6096 216890 9144 218414 13716 221462 19812 244322 73240 247370 73240 270319 19812 273367 12192 274891 9144 277939 6096 279463 6096 282511 4572 282511 3048 Z N M 500824 22860 L 497776 18288 494728 12192 491680 7620 488632 6096 485584 4572 480923 1524 479399 1143 479399 13716 479399 59524 477875 61048 476351 64096 473303 67144 465683 67144 464159 64096 461111 62572 461111 61048 459587 56476 459587 19812 461111 13716 461111 10668 462635 7620 465683 6096 473303 6096 477875 10668 479399 13716 479399 1143 474827 0 459587 0 438251 36576 438581 43383 470255 73240 477075 72415 483641 70002 488099 67144 489623 66179 494728 61048 499300 54864 500824 45720 500824 22860 Z N "/></draw:custom-shape><draw:frame draw:name="Image 433" draw:style-name="gr452" svg:width="0.4834cm" svg:height="0.3096cm" svg:x="17.68cm" svg:y="1.941cm"><draw:image xlink:href="Pictures/image206.png" xlink:type="simple" xlink:show="embed" xlink:actuate="onLoad"/></draw:frame><draw:custom-shape draw:name="Graphic 434" draw:style-name="gr453" svg:width="1.639cm" svg:height="0.2893cm" svg:x="17.88cm" svg:y="2.407cm"><draw:enhanced-geometry svg:viewBox="0 0 589915 104139" draw:type="ooxml-non-primitive" drawooo:sub-view-size="589915 104139" draw:text-areas="0 0 logwidth logheight" draw:enhanced-path="M 64096 64109 L 54952 64109 54952 24384 54952 0 47332 0 35052 16637 35052 24384 35052 64109 6096 64109 35052 24384 35052 16637 0 64109 0 79349 35052 79349 35052 100685 54952 100685 54952 79349 64096 79349 64096 64109 Z N M 140487 33629 L 138963 26009 132867 13817 123723 4673 117538 1524 117538 32105 117538 54965 111442 58013 105346 58013 97307 41249 96481 33909 96431 32105 96342 29057 96253 26009 96202 16865 97726 10769 99250 7721 102298 4673 106870 4673 108394 6197 109918 6197 112966 12293 114490 16865 117538 32105 117538 1524 112966 0 100774 0 96202 1524 91630 4673 85534 7721 79438 16865 76390 22961 74866 29057 74866 44297 77914 51917 82486 58013 88582 62585 94678 65633 105346 65633 108394 64109 109918 64109 116014 61061 114490 68681 112966 74777 108394 79349 105346 85445 74866 100774 74866 103822 117144 89141 138391 56299 140462 41630 140487 33629 Z N M 250405 64109 L 241261 64109 241261 24485 241261 101 233553 101 221361 16624 221361 24485 221361 64109 193929 64109 221361 24485 221361 16624 186309 64109 186309 77914 221361 77914 221361 100774 241261 100774 241261 77914 250405 77914 250405 64109 Z N M 325183 3048 L 279374 3048 262610 51917 267182 51917 276936 52463 312991 71729 312991 85445 311467 88582 305371 94678 302323 96202 294703 96202 293179 94678 291655 94678 288607 93154 285559 90106 280898 87058 277850 85445 276326 83921 265658 83921 264134 85445 262610 87058 262610 94678 267182 99250 271754 102298 277850 103822 293179 103822 308419 96202 311467 94678 317563 90106 320611 85445 323659 79349 325183 73253 325183 67157 298310 34391 276326 30581 279374 21437 319087 21437 325183 3048 Z N M 400050 64109 L 390906 64109 390906 24485 390906 0 381673 0 371005 14935 371005 24485 371005 64109 342049 64109 371005 24485 371005 14935 335851 64109 335851 79349 371005 79349 371005 100774 390906 100774 390906 79349 400050 79349 400050 64109 Z N M 513016 68681 L 511492 64109 506412 56489 505396 54965 500824 50393 494626 45821 499300 42773 501586 41249 503872 39725 506920 35153 509968 32105 511492 27533 511492 16865 493102 762 493102 12293 493102 33629 493102 83921 493102 88582 491578 91630 488530 94678 487006 97726 476338 97726 473290 96202 470242 93154 467194 87058 467194 71729 468718 68681 468718 64109 470242 62585 470242 61061 471766 59537 471766 58013 473290 56489 482180 63347 488340 70205 491947 77063 493102 83921 493102 33629 490054 39725 488530 41249 480910 36677 473290 29057 470242 24485 470242 10769 473290 9245 474814 6197 477862 4673 485482 4673 493102 12293 493102 762 491578 0 471766 0 464146 3048 458050 7721 453478 13817 450430 18389 450430 30581 451954 35153 453478 38201 455002 42773 461098 47345 468718 53441 461098 56489 453478 64109 450430 68681 448906 73253 448906 85445 450430 91630 456526 96202 461098 100774 468718 103822 479386 103822 513016 82397 513016 68681 Z N M 589305 3048 L 529780 3048 522160 33629 525208 33629 526732 29057 529780 26009 535876 22961 541972 21437 571017 21437 543496 103822 555777 103822 589305 3048 Z N "/></draw:custom-shape><draw:frame draw:name="Image 435" draw:style-name="gr454" svg:width="1.086cm" svg:height="0.2754cm" svg:x="1.602cm" svg:y="3.137cm"><draw:image xlink:href="Pictures/image207.png" xlink:type="simple" xlink:show="embed" xlink:actuate="onLoad"/></draw:frame><draw:frame draw:name="Image 436" draw:style-name="gr455" svg:width="18.33cm" svg:height="25.92cm" svg:x="1.346cm" svg:y="2.827cm"><draw:image xlink:href="Pictures/image208.png" xlink:type="simple" xlink:show="embed" xlink:actuate="onLoad"/></draw:frame></draw:g></text:p>
      <text:p text:style-name="P313"/>
      <table:table table:style-name="ta14">
        <table:table-columns>
          <table:table-column table:style-name="co29"/>
          <table:table-column table:style-name="co30"/>
          <table:table-column table:style-name="co31"/>
          <table:table-column table:style-name="co32"/>
          <table:table-column table:style-name="co33"/>
          <table:table-column table:style-name="co34"/>
        </table:table-columns>
        <table:table-header-columns/>
        <table:table-row table:style-name="ro65" table:default-cell-style-name="ce143">
          <table:table-cell table:style-name="ce144" table:number-columns-spanned="4">
            <text:p text:style-name="P314"/>
          </table:table-cell>
          <table:covered-table-cell/>
          <table:covered-table-cell/>
          <table:covered-table-cell/>
          <table:table-cell table:style-name="ce145" table:number-columns-spanned="2">
            <text:p text:style-name="P315"/>
            <text:p text:style-name="P316"><text:span text:style-name="T351"/><draw:g draw:name="Group 437" draw:style-name="gr456" text:anchor-type="as-char"><draw:custom-shape draw:name="Graphic 438" draw:style-name="gr457" svg:width="0.4004cm" svg:height="0.2893cm" svg:x="0cm" svg:y="0cm"><draw:enhanced-geometry svg:viewBox="0 0 144145 104139" draw:type="ooxml-non-primitive" drawooo:sub-view-size="144145 104139" draw:text-areas="0 0 logwidth logheight" draw:enhanced-path="M 28956 7721 L 27432 6197 25908 3048 22860 1524 21336 0 15240 0 9144 3048 7620 6197 6096 7721 6096 13817 9144 19913 15240 22961 21336 22961 22860 21437 25908 19913 28956 13817 28956 7721 Z N M 36664 97726 L 30480 97726 28956 96202 28956 94678 27432 91630 27432 33629 0 33629 0 35153 3048 36677 4572 36677 7620 39725 7620 94678 4572 97726 0 97726 0 100774 36664 100774 36664 97726 Z N M 90106 76301 L 88582 73253 86956 68681 83908 65633 79336 62585 73240 56489 65620 51917 61048 48869 59524 47345 59524 45821 58000 44297 58000 41249 62572 36677 68668 36677 74764 39725 77812 42773 80860 47345 83908 54965 86956 54965 85813 36677 85725 35153 85623 33629 85432 30581 83908 30581 79336 35153 76288 35153 74764 33629 68668 30581 58000 30581 51904 33629 48856 36677 45808 41249 44284 45821 44284 56489 45808 61061 48856 64109 50380 67157 54952 71729 62572 76301 71716 82397 71716 83921 73240 85445 74764 88582 74764 91630 73240 94678 71716 96202 70192 96202 68668 97726 62572 97726 59524 96202 56476 93154 51904 90106 48856 85445 47332 77825 44284 77825 45808 102298 47332 102298 50380 99250 53428 99250 54952 100774 61048 102298 64096 103822 71716 103822 76288 102298 79336 100774 80860 99250 82384 97726 85432 96202 86956 91630 90106 88582 90106 76301 Z N M 143535 33629 L 128193 33629 128193 7721 125145 7721 122097 13817 117525 19913 114477 24485 109905 29057 97713 38201 97713 39725 106857 39725 106857 88582 108381 90106 108381 93154 116001 100774 120573 102298 132765 102298 140385 97726 143535 88582 142011 87058 138861 91630 135813 93154 129717 93154 129717 91630 128193 91630 128193 39725 143535 39725 143535 33629 Z N "/></draw:custom-shape></draw:g><text:span text:style-name="T352"/><text:span text:style-name="T353"><text:s/></text:span><text:span text:style-name="T354"/><draw:g draw:name="Group 439" draw:style-name="gr458" text:anchor-type="as-char"><draw:custom-shape draw:name="Graphic 440" draw:style-name="gr459" svg:width="0.0688cm" svg:height="0.1993cm" svg:x="0cm" svg:y="0cm"><draw:enhanced-geometry svg:viewBox="0 0 24765 71755" draw:type="ooxml-non-primitive" drawooo:sub-view-size="24765 71755" draw:text-areas="0 0 logwidth logheight" draw:enhanced-path="M 15240 24384 L 9144 24384 6096 22860 1524 18288 0 15240 0 9144 1524 6096 4572 4572 6096 1524 9144 0 15240 0 18383 1524 22955 6096 24479 9144 24479 15240 21431 21336 18383 22860 15240 24384 Z N M 18383 71723 L 6096 71723 4572 68675 1524 67151 0 64103 0 56483 1524 53340 4572 51816 6096 48768 18383 48768 22955 53340 24479 56483 24479 64103 22955 67151 18383 71723 Z N "/></draw:custom-shape></draw:g><text:span text:style-name="T355"/><text:span text:style-name="T356"><text:tab/></text:span><text:span text:style-name="T357"/><draw:g draw:name="Group 441" draw:style-name="gr460" text:anchor-type="as-char"><draw:custom-shape draw:name="Graphic 442" draw:style-name="gr461" svg:width="0.0688cm" svg:height="0.06527cm" svg:x="0cm" svg:y="0cm"><draw:enhanced-geometry svg:viewBox="0 0 24765 23495" draw:type="ooxml-non-primitive" drawooo:sub-view-size="24765 23495" draw:text-areas="0 0 logwidth logheight" draw:enhanced-path="M 18288 22955 L 6096 22955 4572 19907 1524 18383 0 15335 0 7715 1524 4572 4572 3048 6096 0 12192 0 18288 0 22860 4572 24384 7715 24384 15335 22860 18383 18288 22955 Z N "/></draw:custom-shape></draw:g><text:span text:style-name="T358"/><text:span text:style-name="T359"><text:tab/></text:span><text:span text:style-name="T360"/><draw:g draw:name="Group 443" draw:style-name="gr462" text:anchor-type="as-char"><draw:custom-shape draw:name="Graphic 444" draw:style-name="gr463" svg:width="0.07762cm" svg:height="0.1323cm" svg:x="0cm" svg:y="0cm"><draw:enhanced-geometry svg:viewBox="0 0 27940 47625" draw:type="ooxml-non-primitive" drawooo:sub-view-size="27940 47625" draw:text-areas="0 0 logwidth logheight" draw:enhanced-path="M 15240 22955 L 7620 22955 4572 21431 3048 19907 0 13811 0 7715 1524 6096 3048 3048 6096 0 16764 0 19812 1524 22860 4572 25908 7715 27432 12287 27432 21431 15240 21431 15240 22955 Z N M 3048 47339 L 3048 44291 7620 42767 12192 39719 15240 35147 16764 32099 18288 27527 18288 21431 27432 21431 27432 24479 25908 30575 21336 36671 16764 41243 10668 45815 3048 47339 Z N "/></draw:custom-shape></draw:g><text:span text:style-name="T361"/></text:p>
          </table:table-cell>
          <table:covered-table-cell/>
        </table:table-row>
        <table:table-row table:style-name="ro66" table:default-cell-style-name="ce143">
          <table:table-cell table:style-name="ce146">
            <text:p text:style-name="P317"/>
          </table:table-cell>
          <table:table-cell table:style-name="ce147">
            <text:p text:style-name="P318"/>
          </table:table-cell>
          <table:table-cell table:style-name="ce148">
            <text:p text:style-name="P319"/>
          </table:table-cell>
          <table:table-cell table:style-name="ce149">
            <text:p text:style-name="P320"/>
          </table:table-cell>
          <table:table-cell table:style-name="ce150">
            <text:p text:style-name="P321"/>
          </table:table-cell>
          <table:table-cell table:style-name="ce151">
            <text:p text:style-name="P322"/>
          </table:table-cell>
        </table:table-row>
        <table:table-row table:style-name="ro67" table:default-cell-style-name="ce143">
          <table:table-cell table:style-name="ce152">
            <text:p text:style-name="P323"/>
          </table:table-cell>
          <table:table-cell table:style-name="ce153" table:number-columns-spanned="5">
            <text:p text:style-name="P324"/>
          </table:table-cell>
          <table:covered-table-cell/>
          <table:covered-table-cell/>
          <table:covered-table-cell/>
          <table:covered-table-cell/>
        </table:table-row>
      </table:table>
      <text:p text:style-name="P325"/>
      <text:p text:style-name="P326"><text:span text:style-name="T370"/><draw:frame draw:name="Image 462" draw:style-name="gr481" draw:z-index="486422529" text:anchor-type="page" svg:width="4.593cm" svg:height="2.633cm" svg:x="2.967cm" svg:y="2.484cm"><draw:image xlink:href="Pictures/image210.png" xlink:type="simple" xlink:show="embed" xlink:actuate="onLoad"/></draw:frame><text:span text:style-name="T371"/><draw:frame draw:name="Image 463" draw:style-name="gr482" draw:z-index="15824385" text:anchor-type="page" svg:width="18.33cm" svg:height="21.11cm" svg:x="1.346cm" svg:y="7.633cm"><draw:image xlink:href="Pictures/image211.png" xlink:type="simple" xlink:show="embed" xlink:actuate="onLoad"/></draw:frame></text:p>
      <table:table table:style-name="ta15">
        <table:table-columns>
          <table:table-column table:style-name="co35"/>
          <table:table-column table:style-name="co36"/>
          <table:table-column table:style-name="co37"/>
          <table:table-column table:style-name="co38"/>
          <table:table-column table:style-name="co39"/>
          <table:table-column table:style-name="co40"/>
        </table:table-columns>
        <table:table-header-columns/>
        <table:table-row table:style-name="ro68" table:default-cell-style-name="ce154">
          <table:table-cell table:style-name="ce155">
            <text:p text:style-name="P329"/>
          </table:table-cell>
          <table:table-cell table:style-name="ce156">
            <text:p text:style-name="P330"/>
            <text:p text:style-name="P331"><text:span text:style-name="T372"/><draw:frame draw:name="Image 464" draw:style-name="gr483" text:anchor-type="as-char" svg:width="3.518cm" svg:height="1.217cm" svg:x="0cm" svg:y="0cm"><draw:image xlink:href="Pictures/image212.png" xlink:type="simple" xlink:show="embed" xlink:actuate="onLoad"/></draw:frame><text:span text:style-name="T373"/></text:p>
          </table:table-cell>
          <table:table-cell table:style-name="ce157">
            <text:p text:style-name="P332"/>
          </table:table-cell>
          <table:table-cell table:style-name="ce158">
            <text:p text:style-name="P333"/>
          </table:table-cell>
          <table:table-cell table:style-name="ce159">
            <text:p text:style-name="P334"/>
          </table:table-cell>
          <table:table-cell table:style-name="ce160">
            <text:p text:style-name="P335"/>
          </table:table-cell>
        </table:table-row>
        <table:table-row table:style-name="ro69" table:default-cell-style-name="ce154">
          <table:table-cell table:style-name="ce161">
            <text:p text:style-name="P336"/>
            <text:p text:style-name="P337"/>
            <text:p text:style-name="P338"/>
            <text:p text:style-name="P339"/>
            <text:p text:style-name="P340"/>
            <text:p text:style-name="P341"><text:span text:style-name="T374"/><draw:g draw:name="Group 465" draw:style-name="gr484" text:anchor-type="as-char"><draw:custom-shape draw:name="Graphic 466" draw:style-name="gr485" svg:width="0.1058cm" svg:height="0.2805cm" svg:x="0cm" svg:y="0cm"><draw:enhanced-geometry svg:viewBox="0 0 38100 100965" draw:type="ooxml-non-primitive" drawooo:sub-view-size="38100 100965" draw:text-areas="0 0 logwidth logheight" draw:enhanced-path="M 1524 13716 L 0 10668 24384 0 25908 0 25908 10668 6096 10668 4572 12192 1524 13716 Z N M 28956 96107 L 12192 96107 13716 94583 13716 13716 12192 13716 12192 12192 10668 12192 9144 10668 25908 10668 25908 91535 27432 93059 27432 94583 28956 96107 Z N M 32004 97631 L 9144 97631 10668 96107 30480 96107 32004 97631 Z N M 38100 100679 L 1524 100679 1524 97631 38100 97631 38100 100679 Z N "/></draw:custom-shape></draw:g><text:span text:style-name="T375"/><text:span text:style-name="T376"><text:s/></text:span><text:span text:style-name="T377"/><draw:frame draw:name="Image 467" draw:style-name="gr486" text:anchor-type="as-char" svg:width="0.2665cm" svg:height="0.2834cm" svg:x="0cm" svg:y="0cm"><draw:image xlink:href="Pictures/image213.png" xlink:type="simple" xlink:show="embed" xlink:actuate="onLoad"/></draw:frame><text:span text:style-name="T378"/></text:p>
          </table:table-cell>
          <table:table-cell table:style-name="ce162">
            <text:p text:style-name="P342"/>
            <text:p text:style-name="P343"/>
            <text:p text:style-name="P344"/>
            <text:p text:style-name="P345"/>
            <text:p text:style-name="P346"/>
            <text:p text:style-name="P347"><text:span text:style-name="T379"/><draw:frame draw:name="Image 468" draw:style-name="gr487" text:anchor-type="as-char" svg:width="4.119cm" svg:height="0.7541cm" svg:x="0cm" svg:y="0cm"><draw:image xlink:href="Pictures/image214.png" xlink:type="simple" xlink:show="embed" xlink:actuate="onLoad"/></draw:frame><text:span text:style-name="T380"/></text:p>
            <text:p text:style-name="P348"/>
            <text:p text:style-name="P349"><text:span text:style-name="T381"/><draw:frame draw:name="Image 469" draw:style-name="gr488" text:anchor-type="as-char" svg:width="3.518cm" svg:height="1.217cm" svg:x="0cm" svg:y="0cm"><draw:image xlink:href="Pictures/image215.png" xlink:type="simple" xlink:show="embed" xlink:actuate="onLoad"/></draw:frame><text:span text:style-name="T382"/></text:p>
          </table:table-cell>
          <table:table-cell table:style-name="ce163">
            <text:p text:style-name="P350"/>
            <text:p text:style-name="P351"/>
            <text:p text:style-name="P352"/>
            <text:p text:style-name="P353"/>
            <text:p text:style-name="P354"/>
            <text:p text:style-name="P355"><text:span text:style-name="T383"/><draw:frame draw:name="Image 470" draw:style-name="gr489" text:anchor-type="as-char" svg:width="0.8942cm" svg:height="0.2911cm" svg:x="0cm" svg:y="0cm"><draw:image xlink:href="Pictures/image216.png" xlink:type="simple" xlink:show="embed" xlink:actuate="onLoad"/></draw:frame><text:span text:style-name="T384"/></text:p>
          </table:table-cell>
          <table:table-cell table:style-name="ce164">
            <text:p text:style-name="P356"/>
            <text:p text:style-name="P357"/>
            <text:p text:style-name="P358"/>
            <text:p text:style-name="P359"/>
            <text:p text:style-name="P360"/>
            <text:p text:style-name="P361"><text:span text:style-name="T385"/><draw:g draw:name="Group 471" draw:style-name="gr490" text:anchor-type="as-char"><draw:custom-shape draw:name="Graphic 472" draw:style-name="gr491" svg:width="0.1076cm" svg:height="0.2805cm" svg:x="0cm" svg:y="0cm"><draw:enhanced-geometry svg:viewBox="0 0 38735 100965" draw:type="ooxml-non-primitive" drawooo:sub-view-size="38735 100965" draw:text-areas="0 0 logwidth logheight" draw:enhanced-path="M 30480 97631 L 9144 97631 12192 94583 12192 93059 13716 93059 13716 18288 12192 15240 12192 13716 9144 10668 0 10668 22860 0 25908 0 25908 10668 6096 10668 0 13716 25908 13716 25908 93059 27432 94583 27432 96107 28956 96107 30480 97631 Z N M 38195 100679 L 1524 100679 1524 97631 38195 97631 38195 100679 Z N "/></draw:custom-shape></draw:g><text:span text:style-name="T386"/></text:p>
          </table:table-cell>
          <table:table-cell table:style-name="ce165">
            <text:p text:style-name="P362"/>
            <text:p text:style-name="P363"/>
            <text:p text:style-name="P364"/>
            <text:p text:style-name="P365"/>
            <text:p text:style-name="P366"/>
            <text:p text:style-name="P367"><text:span text:style-name="T387"/><draw:frame draw:name="Image 473" draw:style-name="gr492" text:anchor-type="as-char" svg:width="2.017cm" svg:height="0.8335cm" svg:x="0cm" svg:y="0cm"><draw:image xlink:href="Pictures/image217.png" xlink:type="simple" xlink:show="embed" xlink:actuate="onLoad"/></draw:frame><text:span text:style-name="T388"/></text:p>
          </table:table-cell>
          <table:table-cell table:style-name="ce166">
            <text:p text:style-name="P368"/>
            <text:p text:style-name="P369"/>
            <text:p text:style-name="P370"/>
            <text:p text:style-name="P371"/>
            <text:p text:style-name="P372"/>
            <text:p text:style-name="P373"><text:span text:style-name="T389"/><draw:frame draw:name="Image 474" draw:style-name="gr493" text:anchor-type="as-char" svg:width="2.017cm" svg:height="0.8335cm" svg:x="0cm" svg:y="0cm"><draw:image xlink:href="Pictures/image218.png" xlink:type="simple" xlink:show="embed" xlink:actuate="onLoad"/></draw:frame><text:span text:style-name="T390"/></text:p>
          </table:table-cell>
        </table:table-row>
        <table:table-row table:style-name="ro70" table:default-cell-style-name="ce154">
          <table:table-cell table:style-name="ce167">
            <text:p text:style-name="P374"/>
          </table:table-cell>
          <table:table-cell table:style-name="ce168" table:number-columns-spanned="5">
            <text:p text:style-name="P375"/>
          </table:table-cell>
          <table:covered-table-cell/>
          <table:covered-table-cell/>
          <table:covered-table-cell/>
          <table:covered-table-cell/>
        </table:table-row>
      </table:table>
      <text:p text:style-name="P376"/>
      <table:table table:style-name="ta16">
        <table:table-columns>
          <table:table-column table:style-name="co41"/>
          <table:table-column table:style-name="co42"/>
          <table:table-column table:style-name="co43"/>
          <table:table-column table:style-name="co44"/>
          <table:table-column table:style-name="co45"/>
          <table:table-column table:style-name="co46"/>
          <table:table-column table:style-name="co47"/>
        </table:table-columns>
        <table:table-header-columns/>
        <table:table-row table:style-name="ro71" table:default-cell-style-name="ce169">
          <table:table-cell table:style-name="ce170">
            <text:p text:style-name="P377"/>
          </table:table-cell>
          <table:table-cell table:style-name="ce171">
            <text:p text:style-name="P380"/>
            <text:p text:style-name="P381"><text:span text:style-name="T399"/><draw:frame draw:name="Image 475" draw:style-name="gr511" text:anchor-type="as-char" svg:width="3.025cm" svg:height="0.2852cm" svg:x="0cm" svg:y="0cm"><draw:image xlink:href="Pictures/image219.png" xlink:type="simple" xlink:show="embed" xlink:actuate="onLoad"/></draw:frame><text:span text:style-name="T400"/></text:p>
          </table:table-cell>
          <table:table-cell table:style-name="ce172">
            <text:p text:style-name="P382"/>
          </table:table-cell>
          <table:table-cell table:style-name="ce173" table:number-columns-spanned="2">
            <text:p text:style-name="P383"/>
          </table:table-cell>
          <table:covered-table-cell/>
          <table:table-cell table:style-name="ce174">
            <text:p text:style-name="P384"/>
          </table:table-cell>
          <table:table-cell table:style-name="ce175">
            <text:p text:style-name="P385"/>
          </table:table-cell>
        </table:table-row>
        <table:table-row table:style-name="ro72" table:default-cell-style-name="ce169">
          <table:table-cell table:style-name="ce176">
            <text:p text:style-name="P386"/>
            <text:p text:style-name="P387"/>
            <text:p text:style-name="P388"/>
            <text:p text:style-name="P389"/>
            <text:p text:style-name="P390"/>
            <text:p text:style-name="P391"><text:span text:style-name="T401"/><draw:frame draw:name="Image 476" draw:style-name="gr512" text:anchor-type="as-char" svg:width="0.4817cm" svg:height="0.2852cm" svg:x="0cm" svg:y="0cm"><draw:image xlink:href="Pictures/image220.png" xlink:type="simple" xlink:show="embed" xlink:actuate="onLoad"/></draw:frame><text:span text:style-name="T402"/></text:p>
          </table:table-cell>
          <table:table-cell table:style-name="ce177">
            <text:p text:style-name="P392"/>
          </table:table-cell>
          <table:table-cell table:style-name="ce178">
            <text:p text:style-name="P393"/>
            <text:p text:style-name="P394"/>
            <text:p text:style-name="P395"/>
            <text:p text:style-name="P396"/>
            <text:p text:style-name="P397"/>
            <text:p text:style-name="P398"><text:span text:style-name="T403"/><draw:g draw:name="Group 477" draw:style-name="gr513" text:anchor-type="as-char"><draw:custom-shape draw:name="Graphic 478" draw:style-name="gr514" svg:width="0.5909cm" svg:height="0.284cm" svg:x="-1.667e-05cm" svg:y="1.667e-05cm"><draw:enhanced-geometry svg:viewBox="0 0 212725 102235" draw:type="ooxml-non-primitive" drawooo:sub-view-size="212725 102235" draw:text-areas="0 0 logwidth logheight" draw:enhanced-path="M 212217 0 L 177063 0 177063 3048 184785 3048 187833 4572 190881 7620 190881 74764 131343 0 105346 0 103822 0 70192 0 70192 3048 77914 3048 79438 4572 82486 6096 84010 7620 84010 68668 70192 91528 65620 94576 44284 94576 41236 93052 36664 90004 32092 85432 29044 79336 29044 74764 27520 68668 27520 12192 29044 9144 29044 7620 30568 4572 33616 3048 42760 3048 42760 0 0 0 0 3048 6096 3048 9144 4572 12192 7620 13716 12192 13716 68668 15240 76288 16764 80860 18288 86956 27520 96100 33616 99148 41236 102196 62572 102196 70192 99148 76390 96100 85534 86956 87058 80860 90106 76288 90106 13716 91630 9144 91630 7620 94678 4572 97726 3048 103822 3048 105346 3048 109918 3048 109918 4572 112966 4572 116014 6096 117538 7620 119062 7620 120586 10668 123634 13716 123634 91528 120586 94576 117538 96100 109918 96100 109918 99148 143535 99148 143535 96100 134391 96100 131343 93052 131343 91528 129819 88480 129819 21336 195453 100672 198501 100672 198501 9144 200025 7620 201549 4572 204597 3048 212217 3048 212217 0 Z N "/></draw:custom-shape></draw:g><text:span text:style-name="T404"/><text:span text:style-name="T405"/><draw:g draw:name="Group 479" draw:style-name="gr515" text:anchor-type="as-char"><draw:custom-shape draw:name="Graphic 480" draw:style-name="gr516" svg:width="0.12cm" svg:height="0.2769cm" svg:x="0cm" svg:y="0cm"><draw:enhanced-geometry svg:viewBox="0 0 43180 99695" draw:type="ooxml-non-primitive" drawooo:sub-view-size="43180 99695" draw:text-areas="0 0 logwidth logheight" draw:enhanced-path="M 42767 3048 L 0 3048 0 0 42767 0 42767 3048 Z N M 35147 96107 L 7620 96107 13716 93059 13716 91535 15335 86963 15335 9144 13716 7620 10668 4572 9144 4572 6096 3048 35147 3048 32099 4572 29051 7620 29051 90011 30575 91535 30575 94583 33623 94583 35147 96107 Z N M 42767 99155 L 0 99155 0 96107 42767 96107 42767 99155 Z N "/></draw:custom-shape></draw:g><text:span text:style-name="T406"/><text:span text:style-name="T407"/><draw:g draw:name="Group 481" draw:style-name="gr517" text:anchor-type="as-char"><draw:custom-shape draw:name="Graphic 482" draw:style-name="gr518" svg:width="1.132cm" svg:height="0.2805cm" svg:x="0cm" svg:y="1.667e-05cm"><draw:enhanced-geometry svg:viewBox="0 0 407670 100965" draw:type="ooxml-non-primitive" drawooo:sub-view-size="407670 100965" draw:text-areas="0 0 logwidth logheight" draw:enhanced-path="M 99250 50380 L 82486 10668 82486 51904 81889 61620 59143 92862 44284 96100 39712 96100 35140 94576 29044 93052 29044 9144 33616 7620 42760 7620 51358 8458 81889 42138 81965 43535 82486 51904 82486 10668 74866 7620 68275 4737 60299 2857 51193 1828 41236 1524 0 1524 0 4572 7620 4572 10668 6096 13716 9144 15240 13716 15240 88480 13716 93052 10668 96100 7620 97624 0 97624 0 100672 44284 100672 58039 99796 69672 97053 71602 96100 79298 92316 87058 85432 92811 78028 96583 69621 98628 60363 99250 50380 Z N M 210693 97624 L 207645 97624 201549 94576 200025 93052 196977 88480 193929 82384 187706 67144 185839 62572 170967 26136 170967 62572 137439 62572 154203 22860 170967 62572 170967 26136 169633 22860 160299 0 157251 0 122110 80860 119062 88480 117538 93052 114490 94576 111442 97624 106870 97624 106870 100672 137439 100672 137439 97624 129819 97624 126771 94576 126771 86956 128295 83908 135915 67144 174015 67144 180213 82384 181737 86956 183261 90004 183261 93052 178689 97624 172491 97624 172491 100672 210693 100672 210693 97624 Z N M 314502 50380 L 297738 10668 297738 51904 297141 61620 274408 92862 259549 96100 254977 96100 250405 94576 244309 93052 244309 9144 248881 7620 258025 7620 266623 8458 297141 42138 297738 51904 297738 10668 290118 7620 283540 4737 275564 2857 266458 1828 256501 1524 215252 1524 215252 4572 222872 4572 225920 6096 228968 9144 230492 13716 230492 88480 228968 93052 225920 96100 222872 97624 215252 97624 215252 100672 259549 100672 273304 99796 284937 97053 286867 96100 294563 92316 302310 85432 308076 78028 311835 69621 313893 60363 314502 50380 Z N M 407670 76288 L 406146 76288 401574 82384 398526 86956 393954 91528 390804 93052 389280 94576 354228 94576 352704 93052 352704 91528 351180 88480 351180 51904 380136 51904 383184 53428 384708 54952 386232 54952 386232 56476 387756 58000 387756 61048 389280 67144 392430 67144 392430 51904 392430 45808 392430 32004 389280 32004 389280 38100 387756 41236 383184 45808 351180 45808 351180 7620 387756 7620 389280 9144 390804 9144 393954 10668 393954 13716 395478 15240 397002 18288 398526 24384 401574 24384 400456 7620 400354 6096 400253 4572 400050 1524 323659 1524 323659 4572 331279 4572 334327 6096 337375 9144 337375 93052 335851 94576 335851 96100 334327 96100 331279 97624 323659 97624 323659 100672 400050 100672 401955 94576 407670 76288 Z N "/></draw:custom-shape></draw:g><text:span text:style-name="T408"/></text:p>
          </table:table-cell>
          <table:table-cell table:style-name="ce179" table:number-columns-spanned="2">
            <text:p text:style-name="P399"/>
            <text:p text:style-name="P400"/>
            <text:p text:style-name="P401"/>
            <text:p text:style-name="P402"/>
            <text:p text:style-name="P403"/>
            <text:p text:style-name="P404"><text:span text:style-name="T409"/><draw:g draw:name="Group 483" draw:style-name="gr519" text:anchor-type="as-char"><draw:custom-shape draw:name="Graphic 484" draw:style-name="gr520" svg:width="0.1076cm" svg:height="0.2805cm" svg:x="0cm" svg:y="0cm"><draw:enhanced-geometry svg:viewBox="0 0 38735 100965" draw:type="ooxml-non-primitive" drawooo:sub-view-size="38735 100965" draw:text-areas="0 0 logwidth logheight" draw:enhanced-path="M 30480 97631 L 9144 97631 13716 93059 13716 18288 12192 16764 12192 13716 10668 12192 0 12192 22860 0 25908 0 25908 12192 3048 12192 0 13716 25908 13716 25908 93059 27432 94583 27432 96107 28956 96107 30480 97631 Z N M 38195 100679 L 1524 100679 1524 97631 38195 97631 38195 100679 Z N "/></draw:custom-shape></draw:g><text:span text:style-name="T410"/></text:p>
          </table:table-cell>
          <table:covered-table-cell/>
          <table:table-cell table:style-name="ce180">
            <text:p text:style-name="P405"/>
            <text:p text:style-name="P406"/>
            <text:p text:style-name="P407"/>
            <text:p text:style-name="P408"/>
            <text:p text:style-name="P409"/>
            <text:p text:style-name="P410"><text:span text:style-name="T411"/><draw:frame draw:name="Image 485" draw:style-name="gr521" text:anchor-type="as-char" svg:width="2.007cm" svg:height="0.8367cm" svg:x="0cm" svg:y="0cm"><draw:image xlink:href="Pictures/image221.png" xlink:type="simple" xlink:show="embed" xlink:actuate="onLoad"/></draw:frame><text:span text:style-name="T412"/></text:p>
          </table:table-cell>
          <table:table-cell table:style-name="ce181">
            <text:p text:style-name="P411"/>
            <text:p text:style-name="P412"/>
            <text:p text:style-name="P413"/>
            <text:p text:style-name="P414"/>
            <text:p text:style-name="P415"/>
            <text:p text:style-name="P416"><text:span text:style-name="T413"/><draw:frame draw:name="Image 486" draw:style-name="gr522" text:anchor-type="as-char" svg:width="2.007cm" svg:height="0.8367cm" svg:x="0cm" svg:y="0cm"><draw:image xlink:href="Pictures/image222.png" xlink:type="simple" xlink:show="embed" xlink:actuate="onLoad"/></draw:frame><text:span text:style-name="T414"/></text:p>
          </table:table-cell>
        </table:table-row>
        <table:table-row table:style-name="ro73" table:default-cell-style-name="ce169">
          <table:table-cell table:style-name="ce182">
            <text:p text:style-name="P417"/>
            <text:p text:style-name="P418"/>
            <text:p text:style-name="P419"/>
            <text:p text:style-name="P420"/>
            <text:p text:style-name="P421"/>
            <text:p text:style-name="P422"><text:span text:style-name="T415"/><draw:frame draw:name="Image 487" draw:style-name="gr523" text:anchor-type="as-char" svg:width="0.4908cm" svg:height="0.2834cm" svg:x="0cm" svg:y="0cm"><draw:image xlink:href="Pictures/image223.png" xlink:type="simple" xlink:show="embed" xlink:actuate="onLoad"/></draw:frame><text:span text:style-name="T416"/></text:p>
          </table:table-cell>
          <table:table-cell table:style-name="ce183">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text:span text:style-name="T417"/><draw:frame draw:name="Image 488" draw:style-name="gr524" text:anchor-type="as-char" svg:width="2.302cm" svg:height="0.3572cm" svg:x="0cm" svg:y="0cm"><draw:image xlink:href="Pictures/image224.png" xlink:type="simple" xlink:show="embed" xlink:actuate="onLoad"/></draw:frame><text:span text:style-name="T418"/></text:p>
          </table:table-cell>
          <table:table-cell table:style-name="ce184">
            <text:p text:style-name="P435"/>
            <text:p text:style-name="P436"/>
            <text:p text:style-name="P437"/>
            <text:p text:style-name="P438"/>
            <text:p text:style-name="P439"/>
            <text:p text:style-name="P440"><text:span text:style-name="T419"/><draw:g draw:name="Group 489" draw:style-name="gr525" text:anchor-type="as-char"><draw:custom-shape draw:name="Graphic 490" draw:style-name="gr526" svg:width="0.5909cm" svg:height="0.2805cm" svg:x="-1.667e-05cm" svg:y="1.667e-05cm"><draw:enhanced-geometry svg:viewBox="0 0 212725 100965" draw:type="ooxml-non-primitive" drawooo:sub-view-size="212725 100965" draw:text-areas="0 0 logwidth logheight" draw:enhanced-path="M 212217 0 L 177063 0 177063 3048 187833 3048 189357 6096 190881 7620 190881 73240 147447 19812 131343 0 105346 0 103822 0 70192 0 70192 3048 79438 3048 84010 7620 84010 67144 82486 74764 79438 83908 76390 86956 70192 90004 65620 93052 59524 94576 48856 94576 44284 93052 41236 91528 36664 90004 35140 86956 32092 85432 30568 82384 29044 77812 29044 73240 27520 68668 27520 12192 29044 7620 29044 6096 30568 3048 42760 3048 42760 0 0 0 0 3048 9144 3048 10668 4572 13716 10668 13716 67144 15240 76288 16764 79336 18288 86956 22948 91528 27520 94576 33616 99148 41236 100672 62572 100672 70192 99148 76390 94576 80962 91528 85534 86956 87058 80860 90106 74764 90106 12192 91630 9144 91630 7620 94678 4572 97726 3048 103822 3048 105346 3048 109918 3048 112966 4572 116014 4572 123634 12192 123634 90004 122110 91528 120586 94576 117538 96100 109918 96100 109918 97624 143535 97624 143535 96100 137439 96100 131343 93052 131343 91528 129819 86956 129819 19812 195453 100672 198501 100672 198501 73240 198501 7620 200025 6096 201549 3048 212217 3048 212217 0 Z N "/></draw:custom-shape></draw:g><text:span text:style-name="T420"/><text:span text:style-name="T421"/><draw:g draw:name="Group 491" draw:style-name="gr527" text:anchor-type="as-char"><draw:custom-shape draw:name="Graphic 492" draw:style-name="gr528" svg:width="0.12cm" svg:height="0.2717cm" svg:x="0cm" svg:y="0cm"><draw:enhanced-geometry svg:viewBox="0 0 43180 97790" draw:type="ooxml-non-primitive" drawooo:sub-view-size="43180 97790" draw:text-areas="0 0 logwidth logheight" draw:enhanced-path="M 42767 3048 L 0 3048 0 0 42767 0 42767 3048 Z N M 36671 96107 L 7620 96107 10668 94583 13716 91535 13716 90011 15240 86963 15240 9144 13716 7620 13716 6096 12192 4572 10668 4572 9144 3048 32099 3048 30575 6096 28956 7620 28956 88487 30575 91535 30575 93059 33623 94583 35147 94583 36671 96107 Z N M 42767 97631 L 0 97631 0 96107 42767 96107 42767 97631 Z N "/></draw:custom-shape></draw:g><text:span text:style-name="T422"/><text:span text:style-name="T423"/><draw:g draw:name="Group 493" draw:style-name="gr529" text:anchor-type="as-char"><draw:custom-shape draw:name="Graphic 494" draw:style-name="gr530" svg:width="1.132cm" svg:height="0.2805cm" svg:x="0cm" svg:y="1.667e-05cm"><draw:enhanced-geometry svg:viewBox="0 0 407670 100965" draw:type="ooxml-non-primitive" drawooo:sub-view-size="407670 100965" draw:text-areas="0 0 logwidth logheight" draw:enhanced-path="M 99250 52006 L 82486 10756 82486 52006 81889 61722 79997 70294 79908 70485 76657 77724 44284 96202 35140 96202 29044 94678 29044 10756 33616 9232 39712 7708 42760 7708 76657 26200 82003 44234 82486 52006 82486 10756 74866 7708 68275 5715 60299 4279 51193 3429 41236 3136 0 3136 0 6184 10668 6184 12192 9232 13716 10756 13804 10947 15240 13804 15240 90106 13716 93154 12192 94678 10668 97726 7620 99250 0 99250 0 100774 44284 100774 58039 99898 69672 97155 71602 96202 79298 92417 87058 85534 92811 78371 96583 70485 96621 70294 98628 61722 99250 52006 Z N M 210693 99148 L 207645 99148 201549 96100 200025 93052 196977 88480 193929 82384 188328 68668 185839 62572 170967 26136 170967 62572 137350 62572 154203 22860 170967 62572 170967 26136 169633 22860 160299 0 157251 0 122110 82384 119062 88480 117538 93052 112966 97624 111442 97624 106870 99148 106870 100672 137350 100672 137350 99148 132778 97624 129730 97624 128206 96100 126682 96100 126682 88480 128206 83908 135826 68668 174015 68668 180111 82384 181635 86956 183159 90004 183159 94576 181635 96100 180111 96100 177063 99148 172491 99148 172491 100672 210693 100672 210693 99148 Z N M 314502 52006 L 297738 10756 297738 52006 297141 61722 295262 70294 295173 70485 291922 77724 259549 96202 250405 96202 244309 94678 244309 10756 248881 9232 254977 7708 258025 7708 291922 26200 297738 52006 297738 10756 256501 3136 215252 3136 215252 6184 225920 6184 227444 9232 228968 10756 229069 10947 230492 13804 230492 90106 228968 93154 227444 94678 225920 97726 222872 99250 215252 99250 215252 100774 259549 100774 273304 99898 284937 97155 286867 96202 294563 92417 313893 61722 314502 52006 Z N M 407670 76288 L 406146 76288 401574 82384 398526 86956 395478 90004 393954 93052 390804 94576 389280 94576 386232 96100 355752 96100 354228 94576 352704 94576 352704 91528 351180 90004 351180 51904 377088 51904 380136 53428 383184 53428 386232 56476 386232 58000 387756 59524 387756 62572 389280 67144 392430 67144 392430 51904 392430 47332 392430 33528 389280 33528 389280 38100 387756 42672 384708 44196 383184 45720 378612 47332 351180 47332 351180 7620 383184 7620 387756 9144 389280 9144 390804 10668 393954 12192 393954 13716 395478 15240 398526 24384 401574 24384 400367 7620 400265 6096 400050 3048 323659 3048 323659 6096 334327 6096 335851 9144 337375 9144 337375 93052 335851 94576 335851 96100 334327 97624 331279 97624 329755 99148 323659 99148 323659 100672 400050 100672 401472 96100 407670 76288 Z N "/></draw:custom-shape></draw:g><text:span text:style-name="T424"/></text:p>
          </table:table-cell>
          <table:table-cell table:style-name="ce185" table:number-columns-spanned="2">
            <text:p text:style-name="P441"/>
            <text:p text:style-name="P442"/>
            <text:p text:style-name="P443"/>
            <text:p text:style-name="P444"/>
            <text:p text:style-name="P445"/>
            <text:p text:style-name="P446"><text:span text:style-name="T425"/><draw:g draw:name="Group 495" draw:style-name="gr531" text:anchor-type="as-char"><draw:custom-shape draw:name="Graphic 496" draw:style-name="gr532" svg:width="0.1076cm" svg:height="0.2805cm" svg:x="0cm" svg:y="0cm"><draw:enhanced-geometry svg:viewBox="0 0 38735 100965" draw:type="ooxml-non-primitive" drawooo:sub-view-size="38735 100965" draw:text-areas="0 0 logwidth logheight" draw:enhanced-path="M 38195 100679 L 1524 100679 1524 99155 6096 99155 9144 97631 10668 97631 10668 96107 12192 96107 12192 94583 13716 93059 13716 18288 12192 16764 12192 13716 10668 13716 10668 12192 6096 12192 0 15240 0 12192 22859 0 25908 0 25908 94583 28956 97631 30480 97631 33528 99155 38195 99155 38195 100679 Z N "/></draw:custom-shape></draw:g><text:span text:style-name="T426"/></text:p>
          </table:table-cell>
          <table:covered-table-cell/>
          <table:table-cell table:style-name="ce186">
            <text:p text:style-name="P447"/>
            <text:p text:style-name="P448"/>
            <text:p text:style-name="P449"/>
            <text:p text:style-name="P450"/>
            <text:p text:style-name="P451"/>
            <text:p text:style-name="P452"><text:span text:style-name="T427"/><draw:frame draw:name="Image 497" draw:style-name="gr533" text:anchor-type="as-char" svg:width="0.4538cm" svg:height="0.3307cm" svg:x="0cm" svg:y="0cm"><draw:image xlink:href="Pictures/image225.png" xlink:type="simple" xlink:show="embed" xlink:actuate="onLoad"/></draw:frame><text:span text:style-name="T428"/></text:p>
            <text:p text:style-name="P453"/>
            <text:p text:style-name="P454"><text:span text:style-name="T429"/><draw:g draw:name="Group 498" draw:style-name="gr534" text:anchor-type="as-char"><draw:custom-shape draw:name="Graphic 499" draw:style-name="gr535" svg:width="0.187cm" svg:height="0.2805cm" svg:x="0cm" svg:y="0cm"><draw:enhanced-geometry svg:viewBox="0 0 67310 100965" draw:type="ooxml-non-primitive" drawooo:sub-view-size="67310 100965" draw:text-areas="0 0 logwidth logheight" draw:enhanced-path="M 67246 74771 L 0 74771 0 65627 45815 0 54959 0 54959 15240 42767 15240 7620 65627 67246 65627 67246 74771 Z N M 54959 65627 L 42767 65627 42767 15240 54959 15240 54959 65627 Z N M 54959 100679 L 42767 100679 42767 74771 54959 74771 54959 100679 Z N "/></draw:custom-shape></draw:g><text:span text:style-name="T430"/><text:span text:style-name="T431"><text:s/></text:span><text:span text:style-name="T432"/><draw:g draw:name="Group 500" draw:style-name="gr536" text:anchor-type="as-char"><draw:custom-shape draw:name="Graphic 501" draw:style-name="gr537" svg:width="0.5856cm" svg:height="0.2893cm" svg:x="-1.667e-05cm" svg:y="0cm"><draw:enhanced-geometry svg:viewBox="0 0 210820 104139" draw:type="ooxml-non-primitive" drawooo:sub-view-size="210820 104139" draw:text-areas="0 0 logwidth logheight" draw:enhanced-path="M 65722 82397 L 62674 82397 61150 83921 59626 86969 58102 86969 54965 90017 15341 90017 38201 67157 43624 60325 48488 53632 52768 47231 56489 41249 59626 32105 59626 19913 56489 13817 51917 7620 45821 3048 39725 0 24485 0 16865 3048 7721 12293 4673 19913 3048 29057 6197 29057 7721 22961 10769 18389 13817 16865 18389 13817 22961 12293 32105 12293 36677 13817 41249 18389 45821 21437 47345 27533 47345 33629 30099 68516 0 99250 0 100774 58102 100774 65722 82397 Z N M 140500 41249 L 139687 32410 137452 24295 134061 17030 133946 16865 129832 10769 125260 6197 125260 27533 125260 53530 119164 56578 116116 56578 113068 58102 111544 59626 103822 59626 96202 52006 93154 47434 90106 38201 90106 21437 91630 15341 94678 10769 99250 7721 102298 6197 114592 6197 116116 9245 119164 12293 122212 16865 122250 17030 123736 22961 125260 27533 125260 6197 123736 4673 116116 101 108394 101 78244 30086 78130 32410 77914 36677 77914 44297 79438 52006 90106 62674 96202 65722 108394 65722 116116 62674 121196 59626 123736 58102 122212 67246 117640 74866 113068 80962 108394 88582 102298 93154 97726 96202 91630 99250 85534 100774 79438 100774 79438 103822 84010 103822 90627 103276 127368 78638 137845 58102 138214 57150 138328 56578 139928 49276 140500 41249 Z N M 210693 3048 L 175641 3048 157251 41249 166497 41249 178689 44297 184785 47345 190881 51917 193929 56489 198501 62585 200025 67157 200025 79349 196977 85445 189357 93154 184785 96202 174117 96202 171069 94678 168021 91541 164973 90017 163347 88493 155727 88493 154203 90017 154203 91541 152679 91541 152679 96202 157251 100774 160299 102298 164973 103822 175641 103822 209169 71729 209169 56489 178384 30772 169545 29057 175641 15341 204597 15341 210693 3048 Z N "/></draw:custom-shape></draw:g><text:span text:style-name="T433"/><text:span text:style-name="T434"><text:s/></text:span><text:span text:style-name="T435"/><draw:g draw:name="Group 502" draw:style-name="gr538" text:anchor-type="as-char"><draw:custom-shape draw:name="Graphic 503" draw:style-name="gr539" svg:width="0.2593cm" svg:height="0.344cm" svg:x="-3.334e-05cm" svg:y="0cm"><draw:enhanced-geometry svg:viewBox="0 0 93345 123825" draw:type="ooxml-non-primitive" drawooo:sub-view-size="93345 123825" draw:text-areas="0 0 logwidth logheight" draw:enhanced-path="M 21437 94678 L 19913 90017 18389 88493 15240 85445 12192 83921 4572 83921 3048 86969 0 88493 0 96202 4572 100774 9144 100774 10668 99250 12192 99250 13716 97726 13716 99250 15240 99250 15240 105346 13716 108394 10668 112966 9144 116014 4572 119062 0 120586 0 123634 21437 103822 21437 97726 21437 94678 Z N M 93065 0 L 58013 0 39636 38201 48869 38201 61061 41249 67157 44297 73253 48869 76301 53441 80873 59537 82397 64109 82397 76301 80873 82397 76301 85445 71729 90106 67157 93154 58013 93154 53441 91630 50393 88493 47345 86969 45821 85445 38112 85445 38112 86969 36588 88493 36588 94678 39636 97726 42773 99250 47345 100774 59537 100774 64109 99250 70205 96202 74777 94678 76301 93154 77825 91630 80873 88493 86969 82397 88493 77825 91541 73253 91541 53441 88493 45821 51917 26009 58013 12293 88493 12293 93065 0 Z N "/></draw:custom-shape></draw:g><text:span text:style-name="T436"/><text:span text:style-name="T437"><text:s/></text:span><text:span text:style-name="T438"/><draw:g draw:name="Group 504" draw:style-name="gr540" text:anchor-type="as-char"><draw:custom-shape draw:name="Graphic 505" draw:style-name="gr541" svg:width="0.1711cm" svg:height="0.2893cm" svg:x="0cm" svg:y="0cm"><draw:enhanced-geometry svg:viewBox="0 0 61594 104139" draw:type="ooxml-non-primitive" drawooo:sub-view-size="61594 104139" draw:text-areas="0 0 logwidth logheight" draw:enhanced-path="M 30480 65627 L 18288 65627 12192 62579 6096 58007 1524 51911 0 44291 0 27527 30480 0 38195 0 45815 4572 46940 6096 24384 6096 19812 7620 16764 10763 13716 15335 12192 21431 12192 38195 15240 47339 21336 56483 25908 59531 43275 59531 38195 62579 30480 65627 Z N M 43275 59531 L 32004 59531 35052 58007 38195 56483 41243 56483 44291 54959 45815 53435 47339 45815 47339 27527 45815 22955 44332 17025 44291 16859 41243 12287 38195 9144 35052 6096 46940 6096 50387 10763 55268 17025 58578 24288 60459 32408 61055 41243 60927 44291 60864 45815 60800 47339 60721 49220 59618 56483 59531 57054 59236 58007 45815 58007 43275 59531 Z N M 6096 103822 L 1524 103822 1524 100774 7620 100774 13716 99250 18288 96202 24384 93154 28956 88487 35052 80867 39719 74771 42767 67151 45815 58007 59236 58007 37964 91051 12692 103274 6096 103822 Z N "/></draw:custom-shape></draw:g><text:span text:style-name="T439"/></text:p>
          </table:table-cell>
          <table:table-cell table:style-name="ce187">
            <text:p text:style-name="P455"/>
            <text:p text:style-name="P456"/>
            <text:p text:style-name="P457"/>
            <text:p text:style-name="P458"/>
            <text:p text:style-name="P459"/>
            <text:p text:style-name="P460"><text:span text:style-name="T440"/><draw:frame draw:name="Image 506" draw:style-name="gr542" text:anchor-type="as-char" svg:width="2.006cm" svg:height="0.8335cm" svg:x="0cm" svg:y="0cm"><draw:image xlink:href="Pictures/image226.png" xlink:type="simple" xlink:show="embed" xlink:actuate="onLoad"/></draw:frame><text:span text:style-name="T441"/></text:p>
          </table:table-cell>
        </table:table-row>
        <table:table-row table:style-name="ro74" table:default-cell-style-name="ce169">
          <table:table-cell table:style-name="ce188">
            <text:p text:style-name="P461"/>
            <text:p text:style-name="P462"><text:span text:style-name="T442"/><draw:g draw:name="Group 507" draw:style-name="gr543" text:anchor-type="as-char"><draw:custom-shape draw:name="Graphic 508" draw:style-name="gr544" svg:width="0.1746cm" svg:height="0.284cm" svg:x="0cm" svg:y="0cm"><draw:enhanced-geometry svg:viewBox="0 0 62865 102235" draw:type="ooxml-non-primitive" drawooo:sub-view-size="62865 102235" draw:text-areas="0 0 logwidth logheight" draw:enhanced-path="M 6096 24384 L 3048 24384 6096 15240 10668 9144 16764 6096 21336 1524 27432 0 41148 0 47244 1524 51911 6096 56483 9144 57626 13716 16764 13716 10668 16764 6096 24384 Z N M 46194 96107 L 36576 96107 39624 94583 45720 88487 47244 85439 47244 73247 44196 67056 39624 62484 35052 56388 19812 50292 19812 47244 28956 44196 30480 44196 35052 39624 36576 36576 38100 35052 38100 24384 36576 21336 30480 15240 27432 13716 57626 13716 58007 15240 58007 27432 54959 30480 53435 33528 50292 36576 45720 39624 51911 42672 54959 45720 58007 50292 61055 53340 62579 59436 62579 65532 51911 91535 46194 96107 Z N M 21336 102203 L 13716 102203 7620 100679 3048 97631 1524 96107 0 93059 0 86963 3048 83915 6096 82391 10668 82391 12192 83915 15240 85439 19812 90011 28956 96107 46194 96107 45807 96416 38873 99726 30814 101607 21336 102203 Z N "/></draw:custom-shape></draw:g><text:span text:style-name="T443"/></text:p>
          </table:table-cell>
          <table:table-cell table:style-name="ce189" table:number-columns-spanned="3">
            <text:p text:style-name="P463"/>
            <text:p text:style-name="P464"><text:span text:style-name="T444"/><draw:frame draw:name="Image 509" draw:style-name="gr545" text:anchor-type="as-char" svg:width="5.09cm" svg:height="0.3572cm" svg:x="0cm" svg:y="0cm"><draw:image xlink:href="Pictures/image227.png" xlink:type="simple" xlink:show="embed" xlink:actuate="onLoad"/></draw:frame><text:span text:style-name="T445"/></text:p>
          </table:table-cell>
          <table:covered-table-cell/>
          <table:covered-table-cell/>
          <table:table-cell table:style-name="ce190">
            <text:p text:style-name="P465"/>
            <text:p text:style-name="P466"><text:span text:style-name="T446"/><draw:g draw:name="Group 510" draw:style-name="gr546" text:anchor-type="as-char"><draw:frame draw:name="Image 511" draw:style-name="gr547" svg:width="0.6364cm" svg:height="0.3517cm" svg:x="0.5554cm" svg:y="0cm"><draw:image xlink:href="Pictures/image228.png" xlink:type="simple" xlink:show="embed" xlink:actuate="onLoad"/></draw:frame><draw:custom-shape draw:name="Graphic 512" draw:style-name="gr548" svg:width="1.748cm" svg:height="0.2893cm" svg:x="-3.334e-05cm" svg:y="0.462cm"><draw:enhanced-geometry svg:viewBox="0 0 629285 104139" draw:type="ooxml-non-primitive" drawooo:sub-view-size="629285 104139" draw:text-areas="0 0 logwidth logheight" draw:enhanced-path="M 134302 3048 L 94589 3048 67157 68580 43472 12192 39624 3048 0 3048 0 6096 7620 6096 9144 7620 10668 7620 12192 9144 12192 10668 13716 12192 13716 90017 12192 91541 12192 93065 9144 96113 9144 97637 6096 97637 4572 99161 0 99161 0 102209 33528 102209 33528 99161 28956 99161 22860 96113 19812 93065 19812 90017 18288 90017 18288 12192 56489 102209 59537 102209 73202 68580 96113 12192 96113 94589 93065 97637 91541 97637 88493 99161 82397 99161 82397 102209 134302 102209 134302 99161 128206 99161 126682 97637 125158 97637 123634 96113 122110 96113 120586 94589 120586 12192 120586 10668 123634 7620 126682 6096 134302 6096 134302 3048 Z N M 228993 70104 L 227469 70104 224421 79349 219849 85445 215277 90017 209181 94589 201460 96113 181648 96113 178600 93065 178600 91541 177076 90017 177076 54864 186220 54864 187744 56388 190792 57912 195364 62484 196888 67056 198412 71729 198412 77825 201460 77825 201460 54864 201460 48768 201460 25908 198412 25908 198412 33528 193840 42672 190792 47244 186220 48768 177076 48768 177076 9144 202984 9144 207657 10668 216801 19812 218325 24384 219849 32004 222897 32004 222897 9144 222897 3048 140411 3048 140411 6096 149555 6096 151079 7620 152692 9144 154216 12192 154216 93065 152692 94589 152692 96113 151079 96113 149555 97637 148031 97637 146507 99161 140411 99161 140411 102209 225945 102209 228993 70104 Z N M 340436 3048 L 308330 3048 308330 6096 313004 6096 317576 7620 319100 9144 322148 15240 322148 64008 273278 3048 238137 3048 238137 6096 244233 6096 245757 7620 247281 7620 248805 9144 250329 12192 253377 15240 253377 90017 250329 96113 244233 99161 238137 99161 238137 102209 273278 102209 273278 99161 267182 99161 264134 97637 262610 96113 259562 94589 257949 90017 257949 21336 325196 103733 326720 103733 326720 16764 328244 13716 328244 12192 329768 9144 331292 9144 331292 7620 332816 6096 340436 6096 340436 3048 Z N M 421398 67056 L 390817 39624 383197 36576 378625 33528 375577 32004 371005 27432 369481 24384 367957 22860 367957 15240 369481 12192 374053 7620 378625 6096 389293 6096 412153 33528 415201 33528 415137 32004 414020 7620 413956 6096 413677 0 412153 0 410629 3048 410629 6096 409105 6096 409105 7620 406057 7620 403009 6096 396913 3048 393865 3048 390817 1524 387769 1524 384721 0 374053 0 366433 3048 360248 9144 354152 13716 351104 21336 351104 33528 367957 54864 374053 59436 389293 67056 393865 68580 396913 71729 398437 73253 401485 74777 401485 77825 403009 79349 404533 82397 404533 88493 403009 91541 399961 94589 395389 97637 392341 99161 378625 99161 375577 97637 372529 96113 366433 90017 362115 85801 358533 80289 355841 73901 354152 67056 351104 67056 351104 103733 354152 103733 355676 102209 355676 100685 358724 97637 363296 97637 364909 99161 367957 99161 371005 100685 375577 102209 378625 102209 380149 103733 386245 103733 393700 103162 400151 101447 405752 98590 410629 94589 418350 88493 421398 82397 421398 67056 Z N M 532828 99161 L 529780 99161 526732 97637 525208 96113 523595 94589 520547 90017 517499 82397 513537 73253 511517 68580 496316 33528 487019 12077 487019 68580 456438 68580 471779 33528 487019 68580 487019 12077 482447 1524 480923 1524 445770 79349 441198 86969 438150 91541 436626 94589 435102 96113 432054 97637 427482 99161 427482 102209 461010 102209 461010 99161 454914 99161 451866 97637 450342 97637 448818 96113 447294 93065 447294 88493 448818 86969 453390 73253 488543 73253 494639 85445 494639 88493 496163 91541 496163 96113 494639 97637 493115 97637 490067 99161 485495 99161 485495 102209 532828 102209 532828 99161 Z N M 628942 67056 L 625894 67056 622846 74676 621322 80772 618274 85344 612178 91440 609130 92964 606082 96012 578561 96012 577037 94488 575513 94488 575513 91440 573989 88392 573989 15151 575513 12103 575513 9055 577037 7531 578561 7531 580085 6007 589229 6007 589229 2959 537311 2959 537311 6007 544931 6007 546455 7531 548081 7531 549605 9055 549605 10579 551129 12103 551129 92964 549605 94488 549605 96012 548081 97536 546455 97536 544931 99060 537311 99060 537311 102108 624370 102108 628942 67056 Z N "/></draw:custom-shape></draw:g><text:span text:style-name="T447"/></text:p>
            <text:p text:style-name="P467"/>
            <text:p text:style-name="P468"><text:span text:style-name="T448"/><draw:g draw:name="Group 513" draw:style-name="gr549" text:anchor-type="as-char"><draw:custom-shape draw:name="Graphic 514" draw:style-name="gr550" svg:width="1.111cm" svg:height="0.2805cm" svg:x="-3.334e-05cm" svg:y="1.667e-05cm"><draw:enhanced-geometry svg:viewBox="0 0 400050 100965" draw:type="ooxml-non-primitive" drawooo:sub-view-size="400050 100965" draw:text-areas="0 0 logwidth logheight" draw:enhanced-path="M 82486 18376 L 58102 1168 58102 19900 58102 33616 56489 39712 50393 45808 45821 48856 39725 48856 38201 47332 36677 47332 36677 4660 45821 4660 50393 7708 56489 13804 58102 19900 58102 1168 52476 342 42773 0 0 0 0 3136 9245 3136 12293 6184 12293 7708 13817 7708 13817 90106 12293 91630 12293 93154 10769 93154 9245 94678 7721 94678 4673 96202 0 96202 0 97726 50393 97726 50393 96202 45821 96202 42773 94678 41249 94678 39725 93154 38201 93154 36677 91630 36677 53428 54965 53428 59626 51904 67246 50380 70294 48856 73342 47332 76390 42760 80962 38188 82486 32092 82486 18376 Z N M 195465 96202 L 193941 96202 190893 94678 187845 91630 184797 90106 181749 85534 159918 53428 158889 51904 164985 50380 167271 48856 169557 47332 177177 39712 180225 33616 180225 21424 178701 15328 175653 10756 169557 4660 168033 3136 161937 1612 157365 800 157365 19900 157365 32092 155841 36664 154317 39712 151269 42760 149644 45808 145072 45808 142024 47332 137452 48856 126784 48856 126784 4660 142024 4660 148120 6184 151269 10756 154317 13804 157365 19900 157365 800 157010 736 151218 279 143281 88 90119 88 90119 3136 99352 3136 102400 6184 102400 7708 103924 12280 103924 87058 102400 90106 102400 93154 100876 93154 99352 94678 97828 94678 94691 96202 90119 96202 90119 97726 140500 97726 140500 96202 135928 96202 132880 94678 131356 94678 129832 93154 128308 93154 126784 91630 126784 53428 132880 53428 164985 97726 195465 97726 195465 96202 Z N M 287083 67246 L 284035 67246 282511 76390 277939 82486 273367 87058 267271 90106 259651 93154 239750 93154 238226 91630 236702 91630 236702 90106 235178 88582 235178 50380 239750 50380 245846 53428 248894 53428 251942 59524 254990 64096 254990 68770 256514 73342 259651 73342 259651 50380 259651 45808 259651 22948 256514 22948 254990 30568 253466 35140 247370 44284 242798 45808 235178 45808 235178 4660 253466 4660 258127 6184 261175 6184 265747 7708 271843 13804 273367 16852 276415 21424 277939 29044 279463 29044 279463 88 196977 88 196977 3136 206222 3136 207746 4660 209270 4660 210794 6184 210794 90106 209270 91630 209270 93154 207746 94678 206222 94678 203073 96202 196977 96202 196977 97726 282511 97726 283197 93154 287083 67246 Z N M 400050 88 L 367957 88 367957 3136 375666 3136 377190 4660 378714 4660 378714 6184 380238 7708 380238 15328 378714 16852 377190 19900 375666 24574 355765 68770 334429 19900 331381 10756 329857 9232 329857 6184 332905 3136 342049 3136 342049 88 294703 88 294703 3136 299275 3136 303847 7708 306895 12280 311467 21424 345097 100774 346621 100774 361378 68770 381762 24574 384810 16852 387858 10756 390906 7708 392430 4660 397002 3136 400050 3136 400050 88 Z N "/></draw:custom-shape></draw:g><text:span text:style-name="T449"/><text:span text:style-name="T450"/><draw:g draw:name="Group 515" draw:style-name="gr551" text:anchor-type="as-char"><draw:custom-shape draw:name="Graphic 516" draw:style-name="gr552" svg:width="0.1446cm" svg:height="0.2717cm" svg:x="0cm" svg:y="0cm"><draw:enhanced-geometry svg:viewBox="0 0 52069 97790" draw:type="ooxml-non-primitive" drawooo:sub-view-size="52069 97790" draw:text-areas="0 0 logwidth logheight" draw:enhanced-path="M 51911 3048 L 0 3048 0 0 51911 0 51911 3048 Z N M 41243 94583 L 10763 94583 10763 93059 12287 91535 12287 90011 13811 90011 13811 7620 12287 7620 12287 6096 9239 3048 42767 3048 41243 4572 39719 4572 38195 6096 38195 9144 36671 12192 36671 86963 38195 90011 38195 91535 41243 94583 Z N M 45815 96107 L 6191 96107 7715 94583 42767 94583 45815 96107 Z N M 51911 97631 L 0 97631 0 96107 51911 96107 51911 97631 Z N "/></draw:custom-shape></draw:g><text:span text:style-name="T451"/><text:span text:style-name="T452"/><draw:g draw:name="Group 517" draw:style-name="gr553" text:anchor-type="as-char"><draw:custom-shape draw:name="Graphic 518" draw:style-name="gr554" svg:width="0.7515cm" svg:height="0.2893cm" svg:x="-3.334e-05cm" svg:y="0cm"><draw:enhanced-geometry svg:viewBox="0 0 270510 104139" draw:type="ooxml-non-primitive" drawooo:sub-view-size="270510 104139" draw:text-areas="0 0 logwidth logheight" draw:enhanced-path="M 68681 67157 L 67157 61061 62585 56489 59436 52158 54571 48107 47967 44056 39624 39725 32004 36677 25908 33629 21336 29057 18288 27533 16764 24384 16764 22860 15240 21336 15240 15240 16764 12192 19812 9144 22860 7620 27432 6096 38100 6096 59537 33629 62585 33629 62585 0 59537 0 59537 3048 58013 4572 58013 6096 56489 6096 56489 7620 53441 7620 51917 6096 48869 4572 44196 3048 42672 1524 36576 1524 33528 0 21336 0 13716 3048 9144 9144 3048 13716 0 21336 0 33629 1524 38201 3048 41249 4572 45821 7620 48869 16764 54965 22860 59537 51917 79349 51917 88493 50393 91541 44196 97637 39624 99161 27432 99161 3048 65633 0 65633 0 103733 3048 103733 3048 102209 7620 97637 13716 97637 15240 99161 19812 100685 22860 102209 25908 102209 28956 103733 35052 103733 41884 103162 68681 82397 68681 67157 Z N M 169456 3048 L 80873 3048 80873 28956 82397 28956 83921 21336 86969 16764 94589 9144 99161 7620 112966 7620 112966 93065 111442 93065 111442 94589 109918 96113 108305 97637 106781 97637 105257 99161 99161 99161 99161 100685 151066 100685 151066 99161 144970 99161 141922 97637 140398 97637 137350 94589 137350 93065 135826 90017 135826 7620 148018 7620 151066 9144 154114 9144 157162 10668 158686 13716 161836 16764 163360 18288 164884 22860 166408 28956 169456 28956 169456 7620 169456 3048 Z N M 270230 99161 L 267081 97637 264033 97637 260985 94589 257937 88493 254889 80873 251447 73253 248653 67056 233489 33528 222885 10109 222885 67056 193840 67056 209080 33528 222885 67056 222885 10109 218313 0 216789 0 181648 79349 178600 86969 175552 91541 174028 94589 164884 99161 164884 100685 198412 100685 198412 99161 192316 97637 187744 97637 186220 96113 184696 93065 184696 85445 190792 73253 225933 73253 230505 85445 232029 88493 233553 90017 233553 96113 232029 97637 230505 97637 227457 99161 221361 99161 221361 100685 270230 100685 270230 99161 Z N "/></draw:custom-shape></draw:g><text:span text:style-name="T453"/></text:p>
          </table:table-cell>
          <table:table-cell table:style-name="ce191">
            <text:p text:style-name="P469"/>
          </table:table-cell>
          <table:table-cell table:style-name="ce192">
            <text:p text:style-name="P470"/>
          </table:table-cell>
        </table:table-row>
        <table:table-row table:style-name="ro75" table:default-cell-style-name="ce169">
          <table:table-cell table:style-name="ce193">
            <text:p text:style-name="P471"/>
            <text:p text:style-name="P472"/>
            <text:p text:style-name="P473"/>
            <text:p text:style-name="P474"/>
            <text:p text:style-name="P475"/>
            <text:p text:style-name="P476"/>
            <text:p text:style-name="P477"><text:span text:style-name="T454"/><draw:g draw:name="Group 519" draw:style-name="gr555" text:anchor-type="as-char"><draw:custom-shape draw:name="Graphic 520" draw:style-name="gr556" svg:width="0.4551cm" svg:height="0.284cm" svg:x="-1.667e-05cm" svg:y="1.667e-05cm"><draw:enhanced-geometry svg:viewBox="0 0 163830 102235" draw:type="ooxml-non-primitive" drawooo:sub-view-size="163830 102235" draw:text-areas="0 0 logwidth logheight" draw:enhanced-path="M 56476 61048 L 38100 41148 44119 35458 48437 29908 51041 24650 51904 19812 51904 15240 50292 10668 48768 9144 47244 7620 42672 1524 36576 0 22860 0 16764 1524 12192 4572 9144 9144 4572 13716 1524 19812 4572 21336 9144 13716 15240 9144 27432 9144 32004 10668 38100 16764 39624 21336 39624 33528 36576 36576 35052 39624 32004 42672 28956 44196 24384 47332 21336 48856 16764 48856 16764 50380 22860 50380 27432 51904 30480 53428 35052 54952 36576 56476 39624 58000 41148 59524 42672 62572 42672 65620 45720 68668 45720 80860 44196 85432 41148 90004 32004 96100 25908 96100 24384 94576 21336 94576 12192 90004 10668 90004 9144 88480 3048 88480 3048 90004 0 93052 0 96100 1524 97624 4572 99148 6096 100672 10668 102196 18288 102196 27762 101371 35814 98958 40957 96100 42722 95135 48768 90004 53428 83908 56476 76288 56476 61048 Z N M 96113 91528 L 90017 85432 88493 85432 85445 85432 79349 91528 79349 96100 85445 102196 90017 102196 96113 96100 96113 91528 Z N M 163347 97624 L 158775 97624 155638 96100 152590 96100 151066 94576 151066 91528 149542 88480 149542 10668 149542 0 148018 0 123634 10668 125158 13716 131254 10668 134302 10668 135826 12192 137350 12192 137350 18288 138874 22860 138874 88480 137350 91528 137350 94576 135826 96100 132778 96100 129730 97624 125158 97624 125158 100672 163347 100672 163347 97624 Z N "/></draw:custom-shape></draw:g><text:span text:style-name="T455"/></text:p>
          </table:table-cell>
          <table:table-cell table:style-name="ce194">
            <text:p text:style-name="P478"/>
            <text:p text:style-name="P479"><text:span text:style-name="T456"/><draw:frame draw:name="Image 521" draw:style-name="gr557" text:anchor-type="as-char" svg:width="2.612cm" svg:height="0.7541cm" svg:x="0cm" svg:y="0cm"><draw:image xlink:href="Pictures/image229.png" xlink:type="simple" xlink:show="embed" xlink:actuate="onLoad"/></draw:frame><text:span text:style-name="T457"/></text:p>
            <text:p text:style-name="P480"/>
            <text:p text:style-name="P481"><text:span text:style-name="T458"/><draw:frame draw:name="Image 522" draw:style-name="gr558" text:anchor-type="as-char" svg:width="3.521cm" svg:height="0.2889cm" svg:x="0cm" svg:y="0cm"><draw:image xlink:href="Pictures/image230.png" xlink:type="simple" xlink:show="embed" xlink:actuate="onLoad"/></draw:frame><text:span text:style-name="T459"/></text:p>
            <text:p text:style-name="P482"/>
            <text:p text:style-name="P483"><text:span text:style-name="T460"/><draw:frame draw:name="Image 523" draw:style-name="gr559" text:anchor-type="as-char" svg:width="4.585cm" svg:height="0.2834cm" svg:x="0cm" svg:y="0cm"><draw:image xlink:href="Pictures/image231.png" xlink:type="simple" xlink:show="embed" xlink:actuate="onLoad"/></draw:frame><text:span text:style-name="T461"/></text:p>
            <text:p text:style-name="P484"/>
            <text:p text:style-name="P485"><text:span text:style-name="T462"/><draw:frame draw:name="Image 524" draw:style-name="gr560" text:anchor-type="as-char" svg:width="4.588cm" svg:height="1.217cm" svg:x="0cm" svg:y="0cm"><draw:image xlink:href="Pictures/image232.png" xlink:type="simple" xlink:show="embed" xlink:actuate="onLoad"/></draw:frame><text:span text:style-name="T463"/></text:p>
            <text:p text:style-name="P486"/>
            <text:p text:style-name="P487"><text:span text:style-name="T464"/><draw:frame draw:name="Image 525" draw:style-name="gr561" text:anchor-type="as-char" svg:width="4.831cm" svg:height="2.236cm" svg:x="0cm" svg:y="0cm"><draw:image xlink:href="Pictures/image233.png" xlink:type="simple" xlink:show="embed" xlink:actuate="onLoad"/></draw:frame><text:span text:style-name="T465"/></text:p>
          </table:table-cell>
          <table:table-cell table:style-name="ce195">
            <text:p text:style-name="P488"/>
            <text:p text:style-name="P489"/>
            <text:p text:style-name="P490"/>
            <text:p text:style-name="P491"/>
            <text:p text:style-name="P492"/>
            <text:p text:style-name="P493"/>
            <text:p text:style-name="P494"><text:span text:style-name="T466"/><draw:frame draw:name="Image 526" draw:style-name="gr562" text:anchor-type="as-char" svg:width="1.161cm" svg:height="0.2889cm" svg:x="0cm" svg:y="0cm"><draw:image xlink:href="Pictures/image234.png" xlink:type="simple" xlink:show="embed" xlink:actuate="onLoad"/></draw:frame><text:span text:style-name="T467"/></text:p>
          </table:table-cell>
          <table:table-cell table:style-name="ce196" table:number-columns-spanned="2">
            <text:p text:style-name="P495"/>
            <text:p text:style-name="P496"/>
            <text:p text:style-name="P497"/>
            <text:p text:style-name="P498"/>
            <text:p text:style-name="P499"/>
            <text:p text:style-name="P500"/>
            <text:p text:style-name="P501"><text:span text:style-name="T468"/><draw:g draw:name="Group 527" draw:style-name="gr563" text:anchor-type="as-char"><draw:custom-shape draw:name="Graphic 528" draw:style-name="gr564" svg:width="0.157cm" svg:height="0.284cm" svg:x="0cm" svg:y="0cm"><draw:enhanced-geometry svg:viewBox="0 0 56515 102235" draw:type="ooxml-non-primitive" drawooo:sub-view-size="56515 102235" draw:text-areas="0 0 logwidth logheight" draw:enhanced-path="M 36576 102203 L 18288 102203 12192 99155 1524 88487 0 82391 0 73247 1524 68675 4572 64103 7620 61055 12192 54959 19812 50387 12192 44196 6096 38100 4572 35052 1524 30480 1524 16764 3048 10668 9144 6096 13716 1524 19812 0 36576 0 42672 1524 44227 3048 22860 3048 19812 4572 13716 10668 12192 13716 12192 22860 13716 25908 15240 27432 16764 30480 18288 32004 30480 42672 38862 42672 35052 45720 42672 51911 44735 53435 22860 53435 18288 56483 15240 59531 10668 73247 10668 83915 12192 88487 16764 91535 19812 96107 24384 97631 45815 97631 44291 99155 36576 102203 Z N M 38862 42672 L 30480 42672 36576 36576 41148 33528 42672 30480 44291 27432 44291 15240 42672 10668 36576 4572 33528 3048 44227 3048 47339 6096 51911 10668 54959 15240 54959 24384 53435 27432 50387 32004 48863 35052 42672 39624 38862 42672 Z N M 45815 97631 L 35052 97631 38100 96107 41148 93059 44291 90011 47339 86963 47339 79343 44291 73247 35825 64484 30052 59102 22860 53435 44735 53435 48863 56483 54959 65627 56483 71723 56483 83915 54959 90011 48863 94583 45815 97631 Z N "/></draw:custom-shape></draw:g><text:span text:style-name="T469"/></text:p>
          </table:table-cell>
          <table:covered-table-cell/>
          <table:table-cell table:style-name="ce197">
            <text:p text:style-name="P502"/>
            <text:p text:style-name="P503"/>
            <text:p text:style-name="P504"/>
            <text:p text:style-name="P505"/>
            <text:p text:style-name="P506"/>
            <text:p text:style-name="P507"><text:span text:style-name="T470"/><draw:frame draw:name="Image 529" draw:style-name="gr565" text:anchor-type="as-char" svg:width="0.4508cm" svg:height="0.3241cm" svg:x="0cm" svg:y="0cm"><draw:image xlink:href="Pictures/image235.png" xlink:type="simple" xlink:show="embed" xlink:actuate="onLoad"/></draw:frame><text:span text:style-name="T471"/></text:p>
            <text:p text:style-name="P508"/>
            <text:p text:style-name="P509"><text:span text:style-name="T472"/><draw:g draw:name="Group 530" draw:style-name="gr566" text:anchor-type="as-char"><draw:custom-shape draw:name="Graphic 531" draw:style-name="gr567" svg:width="0.1076cm" svg:height="0.2805cm" svg:x="0cm" svg:y="0cm"><draw:enhanced-geometry svg:viewBox="0 0 38735 100965" draw:type="ooxml-non-primitive" drawooo:sub-view-size="38735 100965" draw:text-areas="0 0 logwidth logheight" draw:enhanced-path="M 38195 100679 L 1524 100679 1524 99155 6096 99155 9144 97631 10668 97631 10668 96107 12192 96107 12192 94583 13716 93059 13716 18287 12192 16763 12192 13715 10668 13715 10668 12191 6096 12191 0 15239 0 12191 22859 0 25908 0 25908 94583 28956 97631 30480 97631 33528 99155 38195 99155 38195 100679 Z N "/></draw:custom-shape></draw:g><text:span text:style-name="T473"/><text:span text:style-name="T474"><text:s/></text:span><text:span text:style-name="T475"/><draw:g draw:name="Group 532" draw:style-name="gr568" text:anchor-type="as-char"><draw:custom-shape draw:name="Graphic 533" draw:style-name="gr569" svg:width="0.1711cm" svg:height="0.2805cm" svg:x="0cm" svg:y="0cm"><draw:enhanced-geometry svg:viewBox="0 0 61594 100965" draw:type="ooxml-non-primitive" drawooo:sub-view-size="61594 100965" draw:text-areas="0 0 logwidth logheight" draw:enhanced-path="M 28956 100679 L 19812 100679 50387 12192 13716 12192 7620 15240 1524 24384 0 22859 9144 0 61055 0 61055 3048 28956 100679 Z N "/></draw:custom-shape></draw:g><text:span text:style-name="T476"/><text:span text:style-name="T477"><text:s/></text:span><text:span text:style-name="T478"/><draw:g draw:name="Group 534" draw:style-name="gr570" text:anchor-type="as-char"><draw:custom-shape draw:name="Graphic 535" draw:style-name="gr571" svg:width="0.1111cm" svg:height="0.2805cm" svg:x="0cm" svg:y="0cm"><draw:enhanced-geometry svg:viewBox="0 0 40005 100965" draw:type="ooxml-non-primitive" drawooo:sub-view-size="40005 100965" draw:text-areas="0 0 logwidth logheight" draw:enhanced-path="M 1619 15240 L 0 12192 24479 0 26003 0 26003 12192 7715 12192 1619 15240 Z N M 27527 96107 L 13811 96107 13811 93059 15335 90011 15335 22860 13811 18288 13811 13716 12287 13716 10763 12192 26003 12192 26003 90011 27527 93059 27527 96107 Z N M 30575 97631 L 10763 97631 12287 96107 29051 96107 30575 97631 Z N M 35147 99155 L 6191 99155 9239 97631 32099 97631 35147 99155 Z N M 39719 100679 L 1619 100679 1619 99155 39719 99155 39719 100679 Z N "/></draw:custom-shape></draw:g><text:span text:style-name="T479"/><text:span text:style-name="T480"><text:s/></text:span><text:span text:style-name="T481"/><draw:frame draw:name="Image 536" draw:style-name="gr572" text:anchor-type="as-char" svg:width="0.4761cm" svg:height="0.344cm" svg:x="0cm" svg:y="0cm"><draw:image xlink:href="Pictures/image236.png" xlink:type="simple" xlink:show="embed" xlink:actuate="onLoad"/></draw:frame><text:span text:style-name="T482"/></text:p>
          </table:table-cell>
          <table:table-cell table:style-name="ce198">
            <text:p text:style-name="P510"/>
            <text:p text:style-name="P511"/>
            <text:p text:style-name="P512"/>
            <text:p text:style-name="P513"/>
            <text:p text:style-name="P514"/>
            <text:p text:style-name="P515"><text:span text:style-name="T483"/><draw:frame draw:name="Image 537" draw:style-name="gr573" text:anchor-type="as-char" svg:width="0.4508cm" svg:height="0.3241cm" svg:x="0cm" svg:y="0cm"><draw:image xlink:href="Pictures/image237.png" xlink:type="simple" xlink:show="embed" xlink:actuate="onLoad"/></draw:frame><text:span text:style-name="T484"/></text:p>
            <text:p text:style-name="P516"/>
            <text:p text:style-name="P517"><text:span text:style-name="T485"/><draw:g draw:name="Group 538" draw:style-name="gr574" text:anchor-type="as-char"><draw:custom-shape draw:name="Graphic 539" draw:style-name="gr575" svg:width="0.1076cm" svg:height="0.2805cm" svg:x="0cm" svg:y="0cm"><draw:enhanced-geometry svg:viewBox="0 0 38735 100965" draw:type="ooxml-non-primitive" drawooo:sub-view-size="38735 100965" draw:text-areas="0 0 logwidth logheight" draw:enhanced-path="M 38195 100679 L 1524 100679 1524 99155 6096 99155 9144 97631 10668 97631 13716 94583 13716 16763 12192 15239 12192 13715 10668 13715 10668 12191 6096 12191 0 15239 0 12191 22859 0 25908 0 25908 94583 28956 97631 30575 97631 33623 99155 38195 99155 38195 100679 Z N "/></draw:custom-shape></draw:g><text:span text:style-name="T486"/><text:span text:style-name="T487"><text:s/></text:span><text:span text:style-name="T488"/><draw:frame draw:name="Image 540" draw:style-name="gr576" text:anchor-type="as-char" svg:width="1.191cm" svg:height="0.3501cm" svg:x="0cm" svg:y="0cm"><draw:image xlink:href="Pictures/image238.png" xlink:type="simple" xlink:show="embed" xlink:actuate="onLoad"/></draw:frame><text:span text:style-name="T489"/></text:p>
          </table:table-cell>
        </table:table-row>
        <table:table-row table:style-name="ro76" table:default-cell-style-name="ce169">
          <table:table-cell table:style-name="ce199">
            <text:p text:style-name="P518"/>
            <text:p text:style-name="P519"><text:span text:style-name="T490"/><draw:frame draw:name="Image 541" draw:style-name="gr577" text:anchor-type="as-char" svg:width="0.1769cm" svg:height="0.2778cm" svg:x="0cm" svg:y="0cm"><draw:image xlink:href="Pictures/image239.png" xlink:type="simple" xlink:show="embed" xlink:actuate="onLoad"/></draw:frame><text:span text:style-name="T491"/></text:p>
          </table:table-cell>
          <table:table-cell table:style-name="ce200" table:number-columns-spanned="3">
            <text:p text:style-name="P520"/>
            <text:p text:style-name="P521"><text:span text:style-name="T492"/><draw:frame draw:name="Image 542" draw:style-name="gr578" text:anchor-type="as-char" svg:width="7.987cm" svg:height="0.2889cm" svg:x="0cm" svg:y="0cm"><draw:image xlink:href="Pictures/image240.png" xlink:type="simple" xlink:show="embed" xlink:actuate="onLoad"/></draw:frame><text:span text:style-name="T493"/></text:p>
          </table:table-cell>
          <table:covered-table-cell/>
          <table:covered-table-cell/>
          <table:table-cell table:style-name="ce201">
            <text:p text:style-name="P522"/>
            <text:p text:style-name="P523"><text:span text:style-name="T494"/><draw:g draw:name="Group 543" draw:style-name="gr579" text:anchor-type="as-char"><draw:frame draw:name="Image 544" draw:style-name="gr580" svg:width="0.6364cm" svg:height="0.3519cm" svg:x="0.5554cm" svg:y="0cm"><draw:image xlink:href="Pictures/image241.png" xlink:type="simple" xlink:show="embed" xlink:actuate="onLoad"/></draw:frame><draw:custom-shape draw:name="Graphic 545" draw:style-name="gr581" svg:width="1.748cm" svg:height="0.2893cm" svg:x="-3.334e-05cm" svg:y="0.462cm"><draw:enhanced-geometry svg:viewBox="0 0 629285 104139" draw:type="ooxml-non-primitive" drawooo:sub-view-size="629285 104139" draw:text-areas="0 0 logwidth logheight" draw:enhanced-path="M 134302 3048 L 94589 3048 67157 68681 43459 12192 39624 3048 0 3048 0 6096 7620 6096 9144 7620 10668 7620 12192 9144 12192 10668 13716 12192 13716 90017 12192 91541 12192 93065 9144 96113 9144 97637 6096 97637 4572 99161 0 99161 0 102209 33528 102209 33528 99161 28956 99161 22860 96113 19812 93065 19812 90017 18288 90017 18288 12192 56489 102209 59537 102209 73164 68681 96113 12192 96113 94589 93065 97637 91541 97637 88493 99161 82397 99161 82397 102209 134302 102209 134302 99161 128206 99161 126682 97637 125158 97637 123634 96113 122110 96113 120586 94589 120586 12192 120586 10668 123634 7620 126682 6096 134302 6096 134302 3048 Z N M 228993 70104 L 227469 70104 224421 79349 219849 85445 215277 90017 209181 94589 201460 96113 181648 96113 178600 93065 178600 91541 177076 90017 177076 54864 186220 54864 187744 56388 190792 57912 195364 62484 196888 67056 198412 71729 198412 77825 201460 77825 201460 54864 201460 48768 201460 25908 198412 25908 198412 33528 193840 42672 190792 47244 186220 48768 177076 48768 177076 9144 202984 9144 207657 10668 216801 19812 218325 24384 219849 32004 222897 32004 222897 9144 222897 3048 140411 3048 140411 6096 149555 6096 151079 7620 152692 9144 154216 12192 154216 93065 152692 94589 152692 96113 151079 96113 149555 97637 148031 97637 146507 99161 140411 99161 140411 102209 225945 102209 228993 70104 Z N M 340436 3048 L 308330 3048 308330 6096 313004 6096 317576 7620 319100 9144 322148 15240 322148 64008 273278 3048 238137 3048 238137 6096 244233 6096 245757 7620 247281 7620 248805 9144 250329 12192 253377 15240 253377 90017 250329 96113 244233 99161 238137 99161 238137 102209 273278 102209 273278 99161 267182 99161 264134 97637 262610 96113 259562 94589 257949 90017 257949 21336 325196 103733 326720 103733 326720 16764 328244 13716 328244 12192 329768 9144 331292 9144 331292 7620 332816 6096 340436 6096 340436 3048 Z N M 421398 67157 L 390817 39725 383197 36677 378625 33629 375577 32105 371005 27533 369481 24485 367957 22860 367957 15240 369481 12192 374053 7620 378625 6096 389293 6096 412153 33629 415201 33629 415137 32105 414020 7620 413956 6096 413677 0 412153 0 410629 3048 410629 6096 409105 6096 409105 7620 406057 7620 403009 6096 396913 3048 393865 3048 390817 1524 387769 1524 384721 0 374053 0 366433 3048 360248 9144 354152 13716 351104 21336 351104 33629 367957 54965 374053 59537 389293 67157 393865 68681 398437 73253 401485 74777 401485 77825 403009 79349 404533 82397 404533 88493 403009 91541 399961 94589 395389 97637 392341 99161 378625 99161 375577 97637 372529 96113 366433 90017 362115 85801 358533 80302 355841 73939 354152 67157 351104 67157 351104 103733 354152 103733 355676 102209 355676 100685 358724 97637 363296 97637 364909 99161 367957 99161 371005 100685 375577 102209 378625 102209 380149 103733 386245 103733 393700 103162 400151 101447 405752 98590 410629 94589 418350 88493 421398 82397 421398 67157 Z N M 532828 99161 L 529780 99161 526732 97637 525208 96113 523595 94589 520547 90017 517499 82397 513537 73253 511556 68681 496366 33629 487019 12077 487019 68681 456438 68681 471779 33629 487019 68681 487019 12077 482447 1524 480923 1524 445770 79349 441198 86969 438150 91541 436626 94589 435102 96113 432054 97637 427482 99161 427482 102209 461010 102209 461010 99161 454914 99161 451866 97637 450342 97637 448818 96113 447294 93065 447294 88493 448818 86969 453390 73253 488543 73253 494639 85445 494639 88493 496163 90017 496163 96113 494639 97637 493115 97637 490067 99161 485495 99161 485495 102209 532828 102209 532828 99161 Z N M 628942 67157 L 625894 67157 622846 74777 621322 80873 618274 83921 615226 88493 612178 91541 606082 94589 601510 96113 578650 96113 577126 94589 575513 93065 575513 91541 573989 86969 573989 15240 575513 12192 575513 9144 577126 7620 578650 7620 580174 6096 589318 6096 589318 3048 537413 3048 537413 6096 545033 6096 546557 7620 548081 7620 549605 9144 549605 10668 551129 12192 551129 93065 549605 94589 549605 96113 548081 96113 546557 97637 545033 97637 543509 99161 537413 99161 537413 102209 624370 102209 628942 67157 Z N "/></draw:custom-shape></draw:g><text:span text:style-name="T495"/></text:p>
            <text:p text:style-name="P524"/>
            <text:p text:style-name="P525"><text:span text:style-name="T496"/><draw:g draw:name="Group 546" draw:style-name="gr582" text:anchor-type="as-char"><draw:custom-shape draw:name="Graphic 547" draw:style-name="gr583" svg:width="1.111cm" svg:height="0.2805cm" svg:x="-1.667e-05cm" svg:y="0cm"><draw:enhanced-geometry svg:viewBox="0 0 400050 100965" draw:type="ooxml-non-primitive" drawooo:sub-view-size="400050 100965" draw:text-areas="0 0 logwidth logheight" draw:enhanced-path="M 82384 18288 L 58000 1130 58000 19913 58000 33629 56476 39725 50380 45821 45808 48869 39624 48869 38100 47345 36576 47345 36576 4572 45808 4572 50380 7620 56476 13716 58000 19913 58000 1130 52412 342 42672 0 0 0 0 3048 9144 3048 12192 6096 12192 7620 13716 7620 13716 90017 12192 91541 12192 93065 10668 93065 9144 94589 7620 94589 4572 96113 0 96113 0 97637 50380 97637 50380 96113 45808 96113 42672 94589 41148 94589 39624 93065 38100 93065 36576 91541 36576 53441 54952 53441 59524 51917 67144 50393 70192 48869 73240 47345 76288 42773 80860 38201 82384 32105 82384 18288 Z N M 195364 96202 L 193840 96202 190792 94678 187744 91630 184696 90106 181648 85534 159816 53441 158788 51917 164884 50393 167170 48869 169456 47345 177076 39725 180124 33629 180124 21437 178600 15341 175552 10769 169456 4673 167932 3149 161836 1625 157264 812 157264 19913 157264 32105 155740 36677 154216 39725 151168 42773 149542 45821 144970 45821 141922 47345 137350 48869 126682 48869 126682 4673 141922 4673 148018 6197 151168 10769 154216 13817 157264 19913 157264 812 156908 749 151117 292 143179 101 90017 101 90017 3149 99250 3149 102298 6197 102298 7721 103822 12293 103822 87058 102298 90106 102298 93154 100774 93154 99250 94678 97726 94678 94589 96202 90017 96202 90017 97726 140398 97726 140398 96202 135826 96202 132778 94678 131254 94678 129730 93154 128206 93154 126682 91630 126682 53441 132778 53441 164884 97726 195364 97726 195364 96202 Z N M 286981 67157 L 283933 67157 282409 76301 277837 82397 273265 86969 267169 90017 259549 93065 239649 93065 238125 91541 236601 91541 236601 90017 235077 88493 235077 50393 239649 50393 242697 51917 245833 53441 248881 53441 251929 59537 254977 64109 254977 68681 256501 73253 259549 73253 259549 50393 259549 45821 259549 22961 256501 22961 254977 30581 253453 35153 247357 44297 242697 45821 235077 45821 235077 4572 253453 4572 258025 6096 261073 6096 265645 7620 271741 13716 273265 16764 276313 21336 277837 29057 279361 29057 279361 0 196977 0 196977 3048 206121 3048 207645 4572 209169 4572 210693 6096 210693 90017 209169 91541 209169 93065 207645 94589 206121 94589 203073 96113 196977 96113 196977 97637 282409 97637 283095 93065 286981 67157 Z N M 399948 0 L 367944 0 367944 3048 375564 3048 377088 4572 378612 4572 378612 6096 380136 7620 380136 15240 378612 16764 377088 19913 375564 24485 355663 68681 334327 19913 332803 15240 331279 10668 329755 9144 329755 6096 332803 3048 341947 3048 341947 0 294601 0 294601 3048 300697 3048 302221 6096 303745 7620 306793 12192 311467 21437 344995 100685 346519 100685 361276 68681 381660 24485 384708 16764 387756 10668 390804 7620 392328 4572 396900 3048 399948 3048 399948 0 Z N "/></draw:custom-shape></draw:g><text:span text:style-name="T497"/><text:span text:style-name="T498"/><draw:g draw:name="Group 548" draw:style-name="gr584" text:anchor-type="as-char"><draw:custom-shape draw:name="Graphic 549" draw:style-name="gr585" svg:width="0.1446cm" svg:height="0.2717cm" svg:x="0cm" svg:y="0cm"><draw:enhanced-geometry svg:viewBox="0 0 52069 97790" draw:type="ooxml-non-primitive" drawooo:sub-view-size="52069 97790" draw:text-areas="0 0 logwidth logheight" draw:enhanced-path="M 51911 3048 L 0 3048 0 0 51911 0 51911 3048 Z N M 41243 94583 L 10763 94583 10763 93059 12287 91535 12287 90011 13811 90011 13811 7620 12287 7620 12287 6096 9239 3048 42767 3048 41243 4572 39719 4572 38195 6096 38195 9144 36671 12192 36671 86963 38195 90011 38195 91535 41243 94583 Z N M 45815 96107 L 6191 96107 7715 94583 42767 94583 45815 96107 Z N M 51911 97631 L 0 97631 0 96107 51911 96107 51911 97631 Z N "/></draw:custom-shape></draw:g><text:span text:style-name="T499"/><text:span text:style-name="T500"/><draw:g draw:name="Group 550" draw:style-name="gr586" text:anchor-type="as-char"><draw:custom-shape draw:name="Graphic 551" draw:style-name="gr587" svg:width="0.7515cm" svg:height="0.2893cm" svg:x="-1.667e-05cm" svg:y="0cm"><draw:enhanced-geometry svg:viewBox="0 0 270510 104139" draw:type="ooxml-non-primitive" drawooo:sub-view-size="270510 104139" draw:text-areas="0 0 logwidth logheight" draw:enhanced-path="M 68770 67157 L 67246 61061 62674 56489 59512 52158 54622 48107 48018 44056 39712 39725 32092 36677 25996 33629 21424 29057 18376 27533 16852 24485 16852 22961 15328 21336 15328 15240 16852 12192 19900 9144 22948 7620 27520 6096 38188 6096 59626 33629 62674 33629 62674 0 59626 0 59626 3048 58102 4572 58102 6096 56578 6096 56578 7620 53428 7620 51904 6096 48856 4572 44284 3048 42760 1524 36664 1524 33616 0 21424 0 13804 3048 9232 9144 3136 13716 0 21336 0 33629 1524 38201 3136 41249 4660 45821 7708 48869 16852 54965 38188 65633 42760 68681 50380 76301 51904 79349 51904 86969 50380 91541 44284 97637 39712 99161 27520 99161 3136 65633 0 65633 0 103733 3136 103733 3136 102209 7708 97637 13804 97637 15328 99161 19900 100685 22948 102209 25996 102209 29044 103733 35140 103733 41960 103162 68770 82397 68770 67157 Z N M 169545 3048 L 80962 3048 80962 29057 82486 29057 84010 21336 87058 16764 94678 9144 99250 7620 113055 7620 113055 93065 111531 93065 111531 94589 110007 96113 108394 97637 106870 97637 105346 99161 99250 99161 99250 100685 151155 100685 151155 99161 145059 99161 142011 97637 140487 97637 137439 94589 137439 93065 135915 90017 135915 7620 148107 7620 151155 9144 154203 9144 157251 10668 158775 13716 161925 16764 163449 18288 164973 22961 166497 29057 169545 29057 169545 7620 169545 3048 Z N M 270319 99161 L 267169 97637 264121 97637 261073 94589 258025 88493 254977 80873 251536 73253 248780 67157 233616 33629 222973 10109 222973 67157 193929 67157 209169 33629 222973 67157 222973 10109 218401 0 216877 0 181737 79349 178689 86969 175641 91541 174117 94589 164973 99161 164973 100685 198501 100685 198501 99161 192405 97637 187833 97637 186309 96113 184785 93065 184785 85445 190881 73253 226021 73253 230593 85445 232117 88493 233641 90017 233641 96113 232117 97637 230593 97637 227545 99161 221449 99161 221449 100685 270319 100685 270319 99161 Z N "/></draw:custom-shape></draw:g><text:span text:style-name="T501"/></text:p>
          </table:table-cell>
          <table:table-cell table:style-name="ce202">
            <text:p text:style-name="P526"/>
          </table:table-cell>
          <table:table-cell table:style-name="ce203">
            <text:p text:style-name="P527"/>
          </table:table-cell>
        </table:table-row>
        <table:table-row table:style-name="ro77" table:default-cell-style-name="ce169">
          <table:table-cell table:style-name="ce204">
            <text:p text:style-name="P528"/>
            <text:p text:style-name="P529"><text:span text:style-name="T502"/><draw:g draw:name="Group 552" draw:style-name="gr588" text:anchor-type="as-char"><draw:custom-shape draw:name="Graphic 553" draw:style-name="gr589" svg:width="0.187cm" svg:height="0.2805cm" svg:x="0cm" svg:y="0cm"><draw:enhanced-geometry svg:viewBox="0 0 67310 100965" draw:type="ooxml-non-primitive" drawooo:sub-view-size="67310 100965" draw:text-areas="0 0 logwidth logheight" draw:enhanced-path="M 67246 74771 L 0 74771 0 65627 45815 0 53435 0 53435 15240 41243 15240 7715 64008 67246 64008 67246 74771 Z N M 53435 64008 L 41243 64008 41243 15240 53435 15240 53435 64008 Z N M 53435 100679 L 41243 100679 41243 74771 53435 74771 53435 100679 Z N "/></draw:custom-shape></draw:g><text:span text:style-name="T503"/><text:span text:style-name="T504"/><draw:g draw:name="Group 554" draw:style-name="gr590" text:anchor-type="as-char"><draw:custom-shape draw:name="Graphic 555" draw:style-name="gr591" svg:width="0.2346cm" svg:height="0.2893cm" svg:x="0cm" svg:y="1.667e-05cm"><draw:enhanced-geometry svg:viewBox="0 0 84455 104139" draw:type="ooxml-non-primitive" drawooo:sub-view-size="84455 104139" draw:text-areas="0 0 logwidth logheight" draw:enhanced-path="M 16764 93052 L 10668 86956 9144 86956 6096 86956 0 93052 0 97624 6096 103720 10668 103720 16764 97624 16764 93052 Z N M 70192 0 L 68668 0 44284 12280 48856 12280 54952 12280 70192 12280 70192 0 Z N M 83997 99250 L 79425 97726 74764 97726 73240 96202 71716 96202 71716 93154 70192 90004 70192 13804 58000 13804 58000 18376 59524 22948 59524 90004 58000 93154 58000 96202 56476 96202 54952 97726 50380 97726 45808 99250 45808 100774 83997 100774 83997 99250 Z N "/></draw:custom-shape></draw:g><text:span text:style-name="T505"/></text:p>
          </table:table-cell>
          <table:table-cell table:style-name="ce205">
            <text:p text:style-name="P530"/>
            <text:p text:style-name="P531"><text:span text:style-name="T506"/><draw:frame draw:name="Image 556" draw:style-name="gr592" text:anchor-type="as-char" svg:width="2.585cm" svg:height="0.7541cm" svg:x="0cm" svg:y="0cm"><draw:image xlink:href="Pictures/image242.png" xlink:type="simple" xlink:show="embed" xlink:actuate="onLoad"/></draw:frame><text:span text:style-name="T507"/></text:p>
          </table:table-cell>
          <table:table-cell table:style-name="ce206">
            <text:p text:style-name="P532"/>
            <text:p text:style-name="P533"><text:span text:style-name="T508"/><draw:frame draw:name="Image 557" draw:style-name="gr593" text:anchor-type="as-char" svg:width="1.16cm" svg:height="0.2889cm" svg:x="0cm" svg:y="0cm"><draw:image xlink:href="Pictures/image243.png" xlink:type="simple" xlink:show="embed" xlink:actuate="onLoad"/></draw:frame><text:span text:style-name="T509"/></text:p>
          </table:table-cell>
          <table:table-cell table:style-name="ce207" table:number-columns-spanned="2">
            <text:p text:style-name="P534"/>
            <text:p text:style-name="P535"><text:span text:style-name="T510"/><draw:g draw:name="Group 558" draw:style-name="gr594" text:anchor-type="as-char"><draw:custom-shape draw:name="Graphic 559" draw:style-name="gr595" svg:width="0.157cm" svg:height="0.2858cm" svg:x="0cm" svg:y="0cm"><draw:enhanced-geometry svg:viewBox="0 0 56515 102870" draw:type="ooxml-non-primitive" drawooo:sub-view-size="56515 102870" draw:text-areas="0 0 logwidth logheight" draw:enhanced-path="M 36576 102298 L 18288 102298 12192 100774 6096 94678 1524 90011 0 83915 0 74771 1539 70175 7620 61055 12192 56483 19812 51911 12192 45815 6096 39719 4572 36671 1524 32099 1524 18383 3048 12287 9144 7620 13716 3048 19812 0 36576 0 42672 3048 44227 4572 22860 4572 19812 6096 16764 9239 13716 12287 12192 15335 12192 24479 13716 26003 16764 32099 18288 33623 30480 44291 37592 44291 35052 45815 42672 53435 44735 54959 22860 54959 18288 58007 15240 61055 13779 65436 13716 65627 12192 68675 10668 73247 10668 83915 12192 90011 16764 93154 19812 97726 24384 99250 45815 99250 44291 100774 36576 102298 Z N M 37592 44291 L 30480 44291 41148 33623 42672 30575 44291 29051 44291 15335 42672 12287 39624 9239 36576 6096 33528 4572 44227 4572 47339 7620 51911 10763 54959 16859 54959 26003 53435 29051 50387 33623 48863 36671 42672 41243 37592 44291 Z N M 45815 99250 L 35052 99250 38100 97726 47339 88487 47339 80867 44291 74771 40473 70175 35825 65436 30052 60412 22860 54959 44735 54959 48863 58007 54959 67151 56483 71723 56483 83915 54959 90011 48863 96202 45815 99250 Z N "/></draw:custom-shape></draw:g><text:span text:style-name="T511"/></text:p>
          </table:table-cell>
          <table:covered-table-cell/>
          <table:table-cell table:style-name="ce208">
            <text:p text:style-name="P536"/>
            <text:p text:style-name="P537"><text:span text:style-name="T512"/><draw:frame draw:name="Image 560" draw:style-name="gr596" text:anchor-type="as-char" svg:width="0.4538cm" svg:height="0.3307cm" svg:x="0cm" svg:y="0cm"><draw:image xlink:href="Pictures/image244.png" xlink:type="simple" xlink:show="embed" xlink:actuate="onLoad"/></draw:frame><text:span text:style-name="T513"/></text:p>
            <text:p text:style-name="P538"/>
            <text:p text:style-name="P539"><text:span text:style-name="T514"/><draw:g draw:name="Group 561" draw:style-name="gr597" text:anchor-type="as-char"><draw:custom-shape draw:name="Graphic 562" draw:style-name="gr598" svg:width="0.1076cm" svg:height="0.2805cm" svg:x="0cm" svg:y="0cm"><draw:enhanced-geometry svg:viewBox="0 0 38735 100965" draw:type="ooxml-non-primitive" drawooo:sub-view-size="38735 100965" draw:text-areas="0 0 logwidth logheight" draw:enhanced-path="M 38195 100679 L 1524 100679 1524 97631 10668 97631 10668 96107 12192 96107 12192 94583 13811 93059 13811 18288 12192 16764 12192 13716 10668 13716 10668 12192 3048 12192 0 13716 0 12192 22955 0 26003 0 26003 94583 27527 94583 27527 96107 29051 97631 38195 97631 38195 100679 Z N "/></draw:custom-shape></draw:g><text:span text:style-name="T515"/><text:span text:style-name="T516"><text:s/></text:span><text:span text:style-name="T517"/><draw:g draw:name="Group 563" draw:style-name="gr599" text:anchor-type="as-char"><draw:frame draw:name="Image 564" draw:style-name="gr600" svg:width="0.3689cm" svg:height="0.2842cm" svg:x="0cm" svg:y="0cm"><draw:image xlink:href="Pictures/image245.png" xlink:type="simple" xlink:show="embed" xlink:actuate="onLoad"/></draw:frame><draw:frame draw:name="Image 565" draw:style-name="gr601" svg:width="0.4792cm" svg:height="0.3477cm" svg:x="0.4284cm" svg:y="0cm"><draw:image xlink:href="Pictures/image246.png" xlink:type="simple" xlink:show="embed" xlink:actuate="onLoad"/></draw:frame></draw:g><text:span text:style-name="T518"/></text:p>
          </table:table-cell>
          <table:table-cell table:style-name="ce209">
            <text:p text:style-name="P540"/>
            <text:p text:style-name="P541"><text:span text:style-name="T519"/><draw:frame draw:name="Image 566" draw:style-name="gr602" text:anchor-type="as-char" svg:width="0.4583cm" svg:height="0.3307cm" svg:x="0cm" svg:y="0cm"><draw:image xlink:href="Pictures/image247.png" xlink:type="simple" xlink:show="embed" xlink:actuate="onLoad"/></draw:frame><text:span text:style-name="T520"/></text:p>
            <text:p text:style-name="P542"/>
            <text:p text:style-name="P543"><text:span text:style-name="T521"/><draw:frame draw:name="Image 567" draw:style-name="gr603" text:anchor-type="as-char" svg:width="1.117cm" svg:height="0.3509cm" svg:x="0cm" svg:y="0cm"><draw:image xlink:href="Pictures/image248.png" xlink:type="simple" xlink:show="embed" xlink:actuate="onLoad"/></draw:frame><text:span text:style-name="T522"/></text:p>
          </table:table-cell>
        </table:table-row>
        <table:table-row table:style-name="ro78" table:default-cell-style-name="ce169">
          <table:table-cell table:style-name="ce210">
            <text:p text:style-name="P544"/>
            <text:p text:style-name="P545"><text:span text:style-name="T523"/><draw:frame draw:name="Image 568" draw:style-name="gr604" text:anchor-type="as-char" svg:width="0.4912cm" svg:height="0.2834cm" svg:x="0cm" svg:y="0cm"><draw:image xlink:href="Pictures/image249.png" xlink:type="simple" xlink:show="embed" xlink:actuate="onLoad"/></draw:frame><text:span text:style-name="T524"/></text:p>
          </table:table-cell>
          <table:table-cell table:style-name="ce211">
            <text:p text:style-name="P546"/>
            <text:p text:style-name="P547"><text:span text:style-name="T525"/><draw:frame draw:name="Image 569" draw:style-name="gr605" text:anchor-type="as-char" svg:width="2.603cm" svg:height="0.7541cm" svg:x="0cm" svg:y="0cm"><draw:image xlink:href="Pictures/image250.png" xlink:type="simple" xlink:show="embed" xlink:actuate="onLoad"/></draw:frame><text:span text:style-name="T526"/></text:p>
            <text:p text:style-name="P548"/>
            <text:p text:style-name="P549"><text:span text:style-name="T527"/><draw:g draw:name="Group 570" draw:style-name="gr606" text:anchor-type="as-char"><draw:custom-shape draw:name="Graphic 571" draw:style-name="gr607" svg:width="0.12cm" svg:height="0.2769cm" svg:x="0cm" svg:y="0cm"><draw:enhanced-geometry svg:viewBox="0 0 43180 99695" draw:type="ooxml-non-primitive" drawooo:sub-view-size="43180 99695" draw:text-areas="0 0 logwidth logheight" draw:enhanced-path="M 42767 3048 L 0 3048 0 0 42767 0 42767 3048 Z N M 35052 96107 L 7620 96107 10668 94583 13716 91535 15240 86963 15240 12192 13716 9144 13716 6096 12192 6096 9144 3048 35052 3048 32004 4572 28956 7620 28956 91535 32004 94583 35052 96107 Z N M 42767 99155 L 0 99155 0 96107 42767 96107 42767 99155 Z N "/></draw:custom-shape></draw:g><text:span text:style-name="T528"/><text:span text:style-name="T529"/><draw:g draw:name="Group 572" draw:style-name="gr608" text:anchor-type="as-char"><draw:custom-shape draw:name="Graphic 573" draw:style-name="gr609" svg:width="1.667cm" svg:height="0.284cm" svg:x="-1.667e-05cm" svg:y="1.945e-05cm"><draw:enhanced-geometry svg:viewBox="0 0 600075 102235" draw:type="ooxml-non-primitive" drawooo:sub-view-size="600075 102235" draw:text-areas="0 0 logwidth logheight" draw:enhanced-path="M 108394 1524 L 73240 1524 73240 4572 80860 4572 84010 6096 87058 9144 87058 76288 27432 1524 0 1524 0 4572 6096 4572 12192 7620 13716 7620 15240 9144 16764 12192 19812 15240 19812 88480 18288 93052 18288 94576 16764 96100 13716 97624 6096 97624 6096 100672 39712 100672 39712 97624 32092 97624 30568 96100 27432 94576 25908 93052 25908 22860 91630 102196 93154 102196 93154 13716 94678 9144 94678 7620 100774 4572 108394 4572 108394 1524 Z N M 212217 50292 L 195453 11811 195453 51816 194640 61544 171919 92862 155727 96100 151155 96100 146583 94576 140487 93052 140487 9144 146583 7620 155727 7620 163690 8242 192392 33528 195453 51816 195453 11811 193929 10668 186207 7620 179908 4737 172300 2857 163283 1828 152679 1524 112966 1524 112966 4572 119062 4572 125158 7620 125158 9144 126682 13716 126682 88480 125158 91528 125158 93052 123634 96100 120586 97624 112966 97624 112966 100672 155727 100672 169494 99580 181114 96481 181876 96100 190741 91681 198501 85432 204495 78016 208788 69583 211353 60286 212217 50292 Z N M 323659 1524 L 288518 1524 288518 4572 296227 4572 299275 6096 302323 9144 302323 77812 299275 80860 297751 85432 294703 90004 290042 93052 277850 96100 262610 96100 259562 94576 256514 91528 253466 90004 251942 86956 248894 83908 248894 80860 247370 74676 247370 70104 245846 65532 245846 13716 247370 10668 248894 9144 250418 6096 253466 4572 261086 4572 261086 1524 218313 1524 218313 4572 225933 4572 228981 6096 232029 9144 232029 70104 233553 77812 235077 82384 236601 88480 241274 93052 247370 97624 251942 100672 261086 102196 280898 102196 309943 70104 309943 10668 311467 9144 312991 6096 316039 4572 323659 4572 323659 1524 Z N M 399961 71716 L 398437 67144 395389 61048 386245 51904 380149 48856 371005 42760 346519 25908 346519 16764 348043 13716 354139 7620 358813 6096 372529 6096 375577 9144 380149 10668 383197 13716 386245 18288 387769 21336 390817 33528 393865 33528 393865 0 390817 0 390817 1524 389293 3048 389293 4572 383197 4572 380149 3048 367957 0 354139 0 348043 1524 337375 12192 334327 18288 334327 28956 363385 58000 371005 62572 377101 65620 378625 67144 381673 68668 383197 71716 384721 73240 386245 76288 386245 85432 384721 88480 381673 91528 378625 96100 374053 97624 361861 97624 357289 96100 352615 93052 348043 91528 344995 88480 343471 85432 340423 80860 338899 76288 337375 68668 335851 68668 335851 102196 337375 102196 338899 100672 338899 97624 346519 97624 355663 100672 358813 102196 378625 102196 384721 100672 396913 88480 399961 82384 399961 71716 Z N M 494639 1524 L 413766 1524 412242 24384 415290 24384 415290 19812 418338 13716 419862 12192 422910 10668 424434 9144 427482 7620 445770 7620 445770 93052 442722 96100 439674 97624 432054 97624 432054 100672 474827 100672 474827 97624 467207 97624 464159 96100 461111 93052 461111 7620 477875 7620 482447 9144 483971 10668 487019 10668 490067 16764 491591 18288 491591 21336 493115 24384 494639 24384 494639 1524 Z N M 599986 97624 L 593890 97624 589318 96100 586270 93052 583222 91528 578650 86956 574078 80860 556247 54864 554164 51816 561886 50292 567982 47244 577126 38100 578650 33528 578650 21336 577126 16764 569506 9144 567220 7620 564934 6096 561886 5092 561886 21336 561886 35052 558736 39624 554164 44196 549592 47244 543496 50292 529780 50292 529780 9144 534352 7620 546544 7620 552640 9144 555688 13716 560362 16764 561886 21336 561886 5092 555688 3048 548068 1524 500735 1524 500735 4572 508444 4572 511492 6096 514540 9144 516064 13716 516064 88480 514540 91528 514540 93052 509968 97624 500735 97624 500735 100672 543496 100672 543496 97624 535876 97624 532828 96100 529780 93052 529780 54864 540448 54864 572554 100672 599986 100672 599986 97624 Z N "/></draw:custom-shape></draw:g><text:span text:style-name="T530"/><text:span text:style-name="T531"/><draw:g draw:name="Group 574" draw:style-name="gr610" text:anchor-type="as-char"><draw:custom-shape draw:name="Graphic 575" draw:style-name="gr611" svg:width="0.12cm" svg:height="0.2769cm" svg:x="0cm" svg:y="0cm"><draw:enhanced-geometry svg:viewBox="0 0 43180 99695" draw:type="ooxml-non-primitive" drawooo:sub-view-size="43180 99695" draw:text-areas="0 0 logwidth logheight" draw:enhanced-path="M 42767 3048 L 0 3048 0 0 42767 0 42767 3048 Z N M 35052 96107 L 7620 96107 10668 94583 13716 91535 13716 7620 10668 4572 7620 3048 35052 3048 32004 4572 28956 7620 28956 91535 32004 94583 35052 96107 Z N M 42767 99155 L 0 99155 0 96107 42767 96107 42767 99155 Z N "/></draw:custom-shape></draw:g><text:span text:style-name="T532"/><text:span text:style-name="T533"/><draw:g draw:name="Group 576" draw:style-name="gr612" text:anchor-type="as-char"><draw:custom-shape draw:name="Graphic 577" draw:style-name="gr613" svg:width="0.5398cm" svg:height="0.2805cm" svg:x="-1.667e-05cm" svg:y="1.667e-05cm"><draw:enhanced-geometry svg:viewBox="0 0 194310 100965" draw:type="ooxml-non-primitive" drawooo:sub-view-size="194310 100965" draw:text-areas="0 0 logwidth logheight" draw:enhanced-path="M 105346 97624 L 100774 97624 94678 94576 93154 93052 90106 88480 88582 82384 82042 67056 80086 62484 65620 28587 65620 62484 30568 62484 48856 22860 65620 62484 65620 28587 63182 22860 53428 0 50380 0 16852 80860 13716 88480 10668 93052 7620 94576 4572 97624 0 97624 0 100672 30568 100672 30568 97624 25996 97624 22948 96100 21424 96100 19900 94576 19900 86956 21424 82384 29044 67056 67144 67056 73342 82384 74866 86956 76390 90004 76390 93052 71818 97624 65620 97624 65620 100672 105346 100672 105346 97624 Z N M 193929 73152 L 192405 73152 189357 79248 186309 83820 184785 86868 181737 89916 175641 92964 172593 92964 168021 94488 142024 94488 142024 92964 140500 92964 137452 89916 137452 10566 138976 9042 138976 7518 140500 7518 143548 5994 145072 4470 154216 4470 154216 1422 110020 1422 110020 4470 117640 4470 119164 5994 122212 7518 123736 9042 123736 91440 122212 92964 120688 96012 117640 97536 110020 97536 110020 100584 186309 100584 187998 94488 193929 73152 Z N "/></draw:custom-shape></draw:g><text:span text:style-name="T534"/></text:p>
          </table:table-cell>
          <table:table-cell table:style-name="ce212">
            <text:p text:style-name="P550"/>
            <text:p text:style-name="P551"><text:span text:style-name="T535"/><draw:frame draw:name="Image 578" draw:style-name="gr614" text:anchor-type="as-char" svg:width="1.16cm" svg:height="0.2889cm" svg:x="0cm" svg:y="0cm"><draw:image xlink:href="Pictures/image251.png" xlink:type="simple" xlink:show="embed" xlink:actuate="onLoad"/></draw:frame><text:span text:style-name="T536"/></text:p>
          </table:table-cell>
          <table:table-cell table:style-name="ce213" table:number-columns-spanned="2">
            <text:p text:style-name="P552"/>
            <text:p text:style-name="P553"><text:span text:style-name="T537"/><draw:g draw:name="Group 579" draw:style-name="gr615" text:anchor-type="as-char"><draw:custom-shape draw:name="Graphic 580" draw:style-name="gr616" svg:width="0.157cm" svg:height="0.284cm" svg:x="0cm" svg:y="0cm"><draw:enhanced-geometry svg:viewBox="0 0 56515 102235" draw:type="ooxml-non-primitive" drawooo:sub-view-size="56515 102235" draw:text-areas="0 0 logwidth logheight" draw:enhanced-path="M 36576 102203 L 18288 102203 12192 99155 1524 88487 0 83915 0 73152 1524 70104 7620 60960 12192 56388 19812 50292 12192 44196 6096 39624 4572 35052 1524 32004 1524 16764 3048 12192 9144 7620 13716 3048 19812 0 36576 0 42672 1524 45783 4572 22860 4572 19812 6096 16764 9144 13716 10668 12192 15240 12192 22860 15240 28956 16764 30480 18288 33528 30480 42672 40132 42672 35052 45720 42672 53340 22860 53340 18288 56388 15240 60960 13716 65532 12192 68580 10668 73152 10668 83915 12192 88487 19812 96107 24384 99155 45434 99155 44291 100679 36576 102203 Z N M 40132 42672 L 30480 42672 36576 38100 41148 33528 42672 30480 44291 27432 44291 15240 42672 12192 36576 6096 33528 4572 45783 4572 47339 6096 51911 10668 54959 15240 54959 24384 53435 28956 50387 32004 48863 36576 42672 41148 40132 42672 Z N M 45434 99155 L 35052 99155 38100 97631 41148 94583 44291 91535 47339 86963 47339 79343 22860 53340 42672 53340 48863 57912 51911 60960 54959 67056 56483 71628 56483 83915 54959 90011 48863 94583 45434 99155 Z N "/></draw:custom-shape></draw:g><text:span text:style-name="T538"/></text:p>
          </table:table-cell>
          <table:covered-table-cell/>
          <table:table-cell table:style-name="ce214">
            <text:p text:style-name="P554"/>
            <text:p text:style-name="P555"><text:span text:style-name="T539"/><draw:frame draw:name="Image 581" draw:style-name="gr617" text:anchor-type="as-char" svg:width="0.4538cm" svg:height="0.3307cm" svg:x="0cm" svg:y="0cm"><draw:image xlink:href="Pictures/image252.png" xlink:type="simple" xlink:show="embed" xlink:actuate="onLoad"/></draw:frame><text:span text:style-name="T540"/></text:p>
            <text:p text:style-name="P556"/>
            <text:p text:style-name="P557"><text:span text:style-name="T541"/><draw:frame draw:name="Image 582" draw:style-name="gr618" text:anchor-type="as-char" svg:width="0.9037cm" svg:height="0.3509cm" svg:x="0cm" svg:y="0cm"><draw:image xlink:href="Pictures/image253.png" xlink:type="simple" xlink:show="embed" xlink:actuate="onLoad"/></draw:frame><text:span text:style-name="T542"/></text:p>
          </table:table-cell>
          <table:table-cell table:style-name="ce215">
            <text:p text:style-name="P558"/>
            <text:p text:style-name="P559"><text:span text:style-name="T543"/><draw:frame draw:name="Image 583" draw:style-name="gr619" text:anchor-type="as-char" svg:width="0.4583cm" svg:height="0.3307cm" svg:x="0cm" svg:y="0cm"><draw:image xlink:href="Pictures/image254.png" xlink:type="simple" xlink:show="embed" xlink:actuate="onLoad"/></draw:frame><text:span text:style-name="T544"/></text:p>
            <text:p text:style-name="P560"/>
            <text:p text:style-name="P561"><text:span text:style-name="T545"/><draw:frame draw:name="Image 584" draw:style-name="gr620" text:anchor-type="as-char" svg:width="0.5755cm" svg:height="0.2852cm" svg:x="0cm" svg:y="0cm"><draw:image xlink:href="Pictures/image255.png" xlink:type="simple" xlink:show="embed" xlink:actuate="onLoad"/></draw:frame><text:span text:style-name="T546"/><text:span text:style-name="T547"><text:s/></text:span><text:span text:style-name="T548"/><draw:g draw:name="Group 585" draw:style-name="gr621" text:anchor-type="as-char"><draw:custom-shape draw:name="Graphic 586" draw:style-name="gr622" svg:width="0.2381cm" svg:height="0.3475cm" svg:x="-1.667e-05cm" svg:y="0cm"><draw:enhanced-geometry svg:viewBox="0 0 85725 125095" draw:type="ooxml-non-primitive" drawooo:sub-view-size="85725 125095" draw:text-areas="0 0 logwidth logheight" draw:enhanced-path="M 21424 96113 L 18376 90017 15328 86969 12280 85445 7708 85445 4660 86969 1612 90017 0 93065 0 97637 1612 99161 1612 100685 3136 102209 10756 102209 12280 100685 15328 100685 15328 106781 13804 111353 12280 114401 9232 117449 4660 120497 0 122021 0 125069 21424 106781 21424 100685 21424 96113 Z N M 73253 0 L 70205 0 47345 12192 51917 12192 58013 12192 73253 12192 73253 0 Z N M 85534 97637 L 77825 97637 76301 96113 74777 96113 74777 94589 73253 93065 73253 13716 59537 13716 59537 15240 61061 16764 61061 94589 59537 94589 59537 96113 58013 96113 56489 97637 48869 97637 48869 100685 85534 100685 85534 97637 Z N "/></draw:custom-shape></draw:g><text:span text:style-name="T549"/><text:span text:style-name="T550"><text:s/></text:span><text:span text:style-name="T551"/><draw:frame draw:name="Image 587" draw:style-name="gr623" text:anchor-type="as-char" svg:width="0.1811cm" svg:height="0.2778cm" svg:x="0cm" svg:y="0cm"><draw:image xlink:href="Pictures/image256.png" xlink:type="simple" xlink:show="embed" xlink:actuate="onLoad"/></draw:frame><text:span text:style-name="T552"/></text:p>
          </table:table-cell>
        </table:table-row>
        <table:table-row table:style-name="ro79" table:default-cell-style-name="ce169">
          <table:table-cell table:style-name="ce216">
            <text:p text:style-name="P562"/>
            <text:p text:style-name="P563"/>
            <text:p text:style-name="P564"><text:span text:style-name="T553"/><draw:frame draw:name="Image 588" draw:style-name="gr624" text:anchor-type="as-char" svg:width="0.4772cm" svg:height="0.2852cm" svg:x="0cm" svg:y="0cm"><draw:image xlink:href="Pictures/image257.png" xlink:type="simple" xlink:show="embed" xlink:actuate="onLoad"/></draw:frame><text:span text:style-name="T554"/></text:p>
          </table:table-cell>
          <table:table-cell table:style-name="ce217">
            <text:p text:style-name="P565"/>
            <text:p text:style-name="P566"><text:span text:style-name="T555"/><draw:frame draw:name="Image 589" draw:style-name="gr625" text:anchor-type="as-char" svg:width="4.023cm" svg:height="1.217cm" svg:x="0cm" svg:y="0cm"><draw:image xlink:href="Pictures/image258.png" xlink:type="simple" xlink:show="embed" xlink:actuate="onLoad"/></draw:frame><text:span text:style-name="T556"/></text:p>
            <text:p text:style-name="P567"/>
            <text:p text:style-name="P568"><text:span text:style-name="T557"/><draw:frame draw:name="Image 590" draw:style-name="gr626" text:anchor-type="as-char" svg:width="1.05cm" svg:height="0.2794cm" svg:x="0cm" svg:y="0cm"><draw:image xlink:href="Pictures/image259.png" xlink:type="simple" xlink:show="embed" xlink:actuate="onLoad"/></draw:frame><text:span text:style-name="T558"/></text:p>
          </table:table-cell>
          <table:table-cell table:style-name="ce218">
            <text:p text:style-name="P569"/>
            <text:p text:style-name="P570"/>
            <text:p text:style-name="P571"><text:span text:style-name="T559"/><draw:g draw:name="Group 591" draw:style-name="gr627" text:anchor-type="as-char"><draw:custom-shape draw:name="Graphic 592" draw:style-name="gr628" svg:width="0.5909cm" svg:height="0.2805cm" svg:x="-1.667e-05cm" svg:y="1.667e-05cm"><draw:enhanced-geometry svg:viewBox="0 0 212725 100965" draw:type="ooxml-non-primitive" drawooo:sub-view-size="212725 100965" draw:text-areas="0 0 logwidth logheight" draw:enhanced-path="M 212217 0 L 177165 0 177165 3048 187833 3048 189357 6184 190881 7708 190881 73240 148767 21424 131343 0 105346 0 103822 0 70192 0 70192 3048 79438 3048 84010 7620 84010 67144 82486 74764 79438 83908 76390 86956 70192 90004 65620 93052 59524 94576 48856 94576 44284 93052 41236 91528 36664 90004 32092 85432 30568 82384 29044 77812 29044 73240 27520 68668 27520 12192 29044 7620 29044 6096 30568 3048 42760 3048 42760 0 0 0 0 3048 9144 3048 10668 6096 12192 7620 13716 10668 13716 67144 15240 76288 16764 80860 18288 86956 22948 91528 27520 94576 33616 99148 41236 100672 62572 100672 70192 99148 76390 94576 80962 91528 85534 86956 87058 80860 90106 74764 90106 12192 91630 9144 91630 7620 94678 4572 97726 3048 103822 3048 105346 3048 110007 3048 113055 4572 116103 4572 117627 6184 123723 12280 123723 90106 122199 91630 120675 94678 117627 96202 110007 96202 110007 99250 143535 99250 143535 96202 137439 96202 131343 93154 131343 91630 129819 86956 129819 21424 195453 100774 198501 100774 198501 73240 198501 7708 200025 6184 201549 3048 212217 3048 212217 0 Z N "/></draw:custom-shape></draw:g><text:span text:style-name="T560"/><text:span text:style-name="T561"/><draw:g draw:name="Group 593" draw:style-name="gr629" text:anchor-type="as-char"><draw:custom-shape draw:name="Graphic 594" draw:style-name="gr630" svg:width="0.12cm" svg:height="0.2769cm" svg:x="0cm" svg:y="0cm"><draw:enhanced-geometry svg:viewBox="0 0 43180 99695" draw:type="ooxml-non-primitive" drawooo:sub-view-size="43180 99695" draw:text-areas="0 0 logwidth logheight" draw:enhanced-path="M 42767 3048 L 0 3048 0 0 42767 0 42767 3048 Z N M 36671 96107 L 7620 96107 10668 94583 13716 91535 13716 90011 15335 86963 15335 9144 13716 7620 13716 6096 12192 4572 10668 4572 9144 3048 32099 3048 30575 6096 29051 7620 29051 90011 30575 91535 30575 93059 33623 94583 35147 94583 36671 96107 Z N M 42767 99155 L 0 99155 0 96107 42767 96107 42767 99155 Z N "/></draw:custom-shape></draw:g><text:span text:style-name="T562"/><text:span text:style-name="T563"/><draw:g draw:name="Group 595" draw:style-name="gr631" text:anchor-type="as-char"><draw:custom-shape draw:name="Graphic 596" draw:style-name="gr632" svg:width="1.132cm" svg:height="0.2858cm" svg:x="0cm" svg:y="1.667e-05cm"><draw:enhanced-geometry svg:viewBox="0 0 407670 102870" draw:type="ooxml-non-primitive" drawooo:sub-view-size="407670 102870" draw:text-areas="0 0 logwidth logheight" draw:enhanced-path="M 99250 51816 L 82486 10668 82486 51816 81889 61582 79997 70192 79908 70383 76657 77622 44284 96100 35140 96100 29044 94576 29044 10668 33616 9144 42760 9144 79997 33528 82003 44094 82486 51816 82486 10668 78676 9144 74866 7620 68275 5613 60299 4191 51193 3327 41236 3048 0 3048 0 6096 10668 6096 12192 9144 13716 10668 15240 13716 15240 90004 13716 93052 12192 94576 10668 97624 7620 99148 0 99148 0 102196 44284 102196 58039 101079 69672 97815 72809 96100 79298 92557 87058 85432 92811 78270 96583 70383 96621 70192 98628 61582 99250 51816 Z N M 210693 99148 L 207645 99148 201549 96100 200025 93052 196977 90004 193929 82384 188328 68668 185839 62572 170967 26136 170967 62572 137439 62572 154203 22860 170967 62572 170967 26136 169633 22860 160299 0 157251 0 122110 82384 119062 88480 117538 93052 112966 97624 111442 97624 106870 99148 106870 102196 137439 102196 137439 99148 132867 99148 129819 97624 128295 96100 126771 96100 126771 88480 128295 83908 135915 68668 174015 68668 180213 82384 181737 86956 183261 90004 183261 94576 181737 96100 180213 96100 178689 97624 177063 99148 172491 99148 172491 102196 210693 102196 210693 99148 Z N M 314502 51816 L 297738 10668 297738 51816 297141 61582 295262 70192 295173 70383 291922 77622 259549 96100 250405 96100 244309 94576 244309 10668 248881 9144 258025 9144 295262 33528 297738 51816 297738 10668 293928 9144 290118 7620 283540 5613 275564 4191 266458 3327 256501 3048 215252 3048 215252 6096 225920 6096 227444 9144 228968 10668 230492 13716 230492 90004 228968 93052 227444 94576 225920 97624 222872 99148 215252 99148 215252 102196 259549 102196 273304 101079 284937 97815 288074 96100 294563 92557 313893 61582 314502 51816 Z N M 407670 76288 L 406146 76288 401574 82384 398526 86956 395478 90004 393954 93154 390906 94678 389382 94678 386334 96202 355752 96202 354228 94678 352704 94678 352704 91630 351180 90004 351180 51904 377190 51904 380238 53428 383286 53428 386334 56476 386334 58000 387858 59524 387858 62572 389382 67144 392430 67144 392430 51904 392430 47332 392430 33616 389382 33616 389382 38188 387858 42760 384810 44284 383286 45808 378714 47332 351180 47332 351180 7620 383286 7620 387858 9232 389382 9232 390906 10756 393954 12280 393954 13804 395478 15328 398526 24472 401574 24472 400367 7620 400265 6096 400050 3048 323748 3048 323748 6096 334416 6096 335940 9232 337464 10756 337464 93154 335940 94678 335940 96202 334416 97726 331368 97726 329844 99250 323748 99250 323748 102298 400050 102298 401828 96202 407670 76288 Z N "/></draw:custom-shape></draw:g><text:span text:style-name="T564"/></text:p>
          </table:table-cell>
          <table:table-cell table:style-name="ce219" table:number-columns-spanned="2">
            <text:p text:style-name="P572"/>
            <text:p text:style-name="P573"/>
            <text:p text:style-name="P574"><text:span text:style-name="T565"/><draw:g draw:name="Group 597" draw:style-name="gr633" text:anchor-type="as-char"><draw:custom-shape draw:name="Graphic 598" draw:style-name="gr634" svg:width="0.1058cm" svg:height="0.2805cm" svg:x="0cm" svg:y="0cm"><draw:enhanced-geometry svg:viewBox="0 0 38100 100965" draw:type="ooxml-non-primitive" drawooo:sub-view-size="38100 100965" draw:text-areas="0 0 logwidth logheight" draw:enhanced-path="M 0 13716 L 0 10668 22860 0 25908 0 25908 10668 6096 10668 0 13716 Z N M 28956 96107 L 10668 96107 12192 94583 12192 93059 13716 91535 13716 18288 12192 15240 12192 12192 10668 12192 10668 10668 25908 10668 25908 93059 28956 96107 Z N M 33528 97631 L 6096 97631 9144 96107 30480 96107 33528 97631 Z N M 38100 100679 L 1524 100679 1524 97631 38100 97631 38100 100679 Z N "/></draw:custom-shape></draw:g><text:span text:style-name="T566"/></text:p>
          </table:table-cell>
          <table:covered-table-cell/>
          <table:table-cell table:style-name="ce220">
            <text:p text:style-name="P575"/>
            <text:p text:style-name="P576"><text:span text:style-name="T567"/><draw:frame draw:name="Image 599" draw:style-name="gr635" text:anchor-type="as-char" svg:width="0.4505cm" svg:height="0.3239cm" svg:x="0cm" svg:y="0cm"><draw:image xlink:href="Pictures/image260.png" xlink:type="simple" xlink:show="embed" xlink:actuate="onLoad"/></draw:frame><text:span text:style-name="T568"/></text:p>
            <text:p text:style-name="P577"/>
            <text:p text:style-name="P578"><text:span text:style-name="T569"/><draw:frame draw:name="Image 600" draw:style-name="gr636" text:anchor-type="as-char" svg:width="1.092cm" svg:height="0.3509cm" svg:x="0cm" svg:y="0cm"><draw:image xlink:href="Pictures/image261.png" xlink:type="simple" xlink:show="embed" xlink:actuate="onLoad"/></draw:frame><text:span text:style-name="T570"/></text:p>
          </table:table-cell>
          <table:table-cell table:style-name="ce221">
            <text:p text:style-name="P579"/>
            <text:p text:style-name="P580"><text:span text:style-name="T571"/><draw:frame draw:name="Image 601" draw:style-name="gr637" text:anchor-type="as-char" svg:width="0.4549cm" svg:height="0.3239cm" svg:x="0cm" svg:y="0cm"><draw:image xlink:href="Pictures/image262.png" xlink:type="simple" xlink:show="embed" xlink:actuate="onLoad"/></draw:frame><text:span text:style-name="T572"/></text:p>
            <text:p text:style-name="P581"/>
            <text:p text:style-name="P582"><text:span text:style-name="T573"/><draw:frame draw:name="Image 602" draw:style-name="gr638" text:anchor-type="as-char" svg:width="1.092cm" svg:height="0.3509cm" svg:x="0cm" svg:y="0cm"><draw:image xlink:href="Pictures/image263.png" xlink:type="simple" xlink:show="embed" xlink:actuate="onLoad"/></draw:frame><text:span text:style-name="T574"/></text:p>
          </table:table-cell>
        </table:table-row>
        <table:table-row table:style-name="ro80" table:default-cell-style-name="ce169">
          <table:table-cell table:style-name="ce222">
            <text:p text:style-name="P583"/>
          </table:table-cell>
          <table:table-cell table:style-name="ce223" table:number-columns-spanned="6">
            <text:p text:style-name="P584"/>
          </table:table-cell>
          <table:covered-table-cell/>
          <table:covered-table-cell/>
          <table:covered-table-cell/>
          <table:covered-table-cell/>
          <table:covered-table-cell/>
        </table:table-row>
      </table:table>
      <text:p text:style-name="P585"><text:span text:style-name="T575"/><draw:frame draw:name="Image 603" draw:style-name="gr639" draw:z-index="486445057" text:anchor-type="page" svg:width="4.638cm" svg:height="4.974cm" svg:x="2.967cm" svg:y="1.556cm"><draw:image xlink:href="Pictures/image264.png" xlink:type="simple" xlink:show="embed" xlink:actuate="onLoad"/></draw:frame><text:span text:style-name="T576"/><draw:frame draw:name="Image 604" draw:style-name="gr640" draw:z-index="486445569" text:anchor-type="page" svg:width="4.634cm" svg:height="4.974cm" svg:x="2.967cm" svg:y="6.701cm"><draw:image xlink:href="Pictures/image265.png" xlink:type="simple" xlink:show="embed" xlink:actuate="onLoad"/></draw:frame><text:span text:style-name="T577"/><draw:frame draw:name="Image 605" draw:style-name="gr641" draw:z-index="15847425" text:anchor-type="page" svg:width="18.33cm" svg:height="3.714cm" svg:x="1.346cm" svg:y="25.03cm"><draw:image xlink:href="Pictures/image266.png" xlink:type="simple" xlink:show="embed" xlink:actuate="onLoad"/></draw:frame></text:p>
      <text:p text:style-name="P586"/>
      <text:p text:style-name="P587"/>
      <text:p text:style-name="P590"><text:span text:style-name="T584"/><draw:frame draw:name="Image 621" draw:style-name="gr657" text:anchor-type="as-char" svg:width="18.33cm" svg:height="27.74cm" svg:x="0cm" svg:y="0cm"><draw:image xlink:href="Pictures/image267.png" xlink:type="simple" xlink:show="embed" xlink:actuate="onLoad"/></draw:frame><text:span text:style-name="T585"/></text:p>
      <text:p text:style-name="P591"><text:span text:style-name="T586"/><draw:frame draw:name="Image 622" draw:style-name="gr658" draw:z-index="487707137" text:anchor-type="paragraph" svg:width="17.95cm" svg:height="0.2593cm" svg:x="0.8721cm" svg:y="0.2134cm"><draw:image xlink:href="Pictures/image112.png" xlink:type="simple" xlink:show="embed" xlink:actuate="onLoad"/></draw:frame><text:span text:style-name="T587"/><draw:frame draw:name="Image 623" draw:style-name="gr659" draw:z-index="487707649" text:anchor-type="paragraph" svg:width="0.5253cm" svg:height="0.2074cm" svg:x="19.66cm" svg:y="0.2134cm"><draw:image xlink:href="Pictures/image268.png" xlink:type="simple" xlink:show="embed" xlink:actuate="onLoad"/></draw:frame></text:p>
      <text:p text:style-name="P592"/>
      <text:p text:style-name="P593"/>
      <text:p text:style-name="P596"><text:span text:style-name="T596"/><draw:frame draw:name="Image 643" draw:style-name="gr679" text:anchor-type="as-char" svg:width="17.96cm" svg:height="27.19cm" svg:x="0cm" svg:y="0cm"><draw:image xlink:href="Pictures/image271.png" xlink:type="simple" xlink:show="embed" xlink:actuate="onLoad"/></draw:frame><text:span text:style-name="T597"/></text:p>
      <text:p text:style-name="P597"/>
      <table:table table:style-name="ta17">
        <table:table-columns>
          <table:table-column table:style-name="co48"/>
          <table:table-column table:style-name="co49"/>
          <table:table-column table:style-name="co50"/>
          <table:table-column table:style-name="co51"/>
          <table:table-column table:style-name="co52"/>
          <table:table-column table:style-name="co53"/>
          <table:table-column table:style-name="co54"/>
        </table:table-columns>
        <table:table-header-columns/>
        <table:table-row table:style-name="ro81" table:default-cell-style-name="ce224">
          <table:table-cell table:style-name="ce225">
            <text:p text:style-name="P598"/>
          </table:table-cell>
          <table:table-cell table:style-name="ce226">
            <text:p text:style-name="P601"/>
            <text:p text:style-name="P602"><text:span text:style-name="T606"/><draw:frame draw:name="Image 644" draw:style-name="gr699" text:anchor-type="as-char" svg:width="3.445cm" svg:height="0.8203cm" svg:x="0cm" svg:y="0cm"><draw:image xlink:href="Pictures/image272.png" xlink:type="simple" xlink:show="embed" xlink:actuate="onLoad"/></draw:frame><text:span text:style-name="T607"/></text:p>
          </table:table-cell>
          <table:table-cell table:style-name="ce227">
            <text:p text:style-name="P603"/>
          </table:table-cell>
          <table:table-cell table:style-name="ce228" table:number-columns-spanned="2">
            <text:p text:style-name="P604"/>
          </table:table-cell>
          <table:covered-table-cell/>
          <table:table-cell table:style-name="ce229">
            <text:p text:style-name="P605"/>
          </table:table-cell>
          <table:table-cell table:style-name="ce230">
            <text:p text:style-name="P606"/>
          </table:table-cell>
        </table:table-row>
        <table:table-row table:style-name="ro82" table:default-cell-style-name="ce224">
          <table:table-cell table:style-name="ce231">
            <text:p text:style-name="P607"/>
            <text:p text:style-name="P608"><text:span text:style-name="T608"/><draw:frame draw:name="Image 645" draw:style-name="gr700" text:anchor-type="as-char" svg:width="0.1777cm" svg:height="0.2834cm" svg:x="0cm" svg:y="0cm"><draw:image xlink:href="Pictures/image273.png" xlink:type="simple" xlink:show="embed" xlink:actuate="onLoad"/></draw:frame><text:span text:style-name="T609"/></text:p>
          </table:table-cell>
          <table:table-cell table:style-name="ce232" table:number-columns-spanned="3">
            <text:p text:style-name="P609"/>
            <text:p text:style-name="P610"><text:span text:style-name="T610"/><draw:frame draw:name="Image 646" draw:style-name="gr701" text:anchor-type="as-char" svg:width="7.319cm" svg:height="0.8335cm" svg:x="0cm" svg:y="0cm"><draw:image xlink:href="Pictures/image274.png" xlink:type="simple" xlink:show="embed" xlink:actuate="onLoad"/></draw:frame><text:span text:style-name="T611"/></text:p>
          </table:table-cell>
          <table:covered-table-cell/>
          <table:covered-table-cell/>
          <table:table-cell table:style-name="ce233">
            <text:p text:style-name="P611"/>
            <text:p text:style-name="P612"><text:span text:style-name="T612"/><draw:g draw:name="Group 647" draw:style-name="gr702" text:anchor-type="as-char"><draw:frame draw:name="Image 648" draw:style-name="gr703" svg:width="0.6364cm" svg:height="0.3517cm" svg:x="0.5554cm" svg:y="0cm"><draw:image xlink:href="Pictures/image275.png" xlink:type="simple" xlink:show="embed" xlink:actuate="onLoad"/></draw:frame><draw:custom-shape draw:name="Graphic 649" draw:style-name="gr704" svg:width="1.748cm" svg:height="0.2893cm" svg:x="-3.334e-05cm" svg:y="0.462cm"><draw:enhanced-geometry svg:viewBox="0 0 629285 104139" draw:type="ooxml-non-primitive" drawooo:sub-view-size="629285 104139" draw:text-areas="0 0 logwidth logheight" draw:enhanced-path="M 134302 3048 L 94589 3048 67157 68668 43459 12192 39624 3048 0 3048 0 6096 7620 6096 9144 7620 10668 7620 12192 9144 12192 10668 13716 12192 13716 90004 12192 91528 12192 93052 9144 96100 9144 97624 6096 97624 4572 99148 0 99148 0 102196 33528 102196 33528 99148 28956 99148 22860 96100 19812 93052 19812 90004 18288 90004 18288 12192 56489 102196 59537 102196 73164 68668 96113 12192 96113 94576 91541 99148 82397 99148 82397 102196 134302 102196 134302 99148 126682 99148 123634 96100 122110 96100 120586 94576 120586 12192 120586 10668 123634 7620 126682 6096 134302 6096 134302 3048 Z N M 228993 70192 L 227469 70192 224421 79336 219849 85432 215277 90004 209181 94576 201460 96100 181648 96100 178600 93052 178600 91528 177076 90004 177076 54952 186220 54952 187744 56476 190792 58000 192316 59524 195364 64096 196888 67144 198412 71716 198412 77812 201460 77812 201460 54952 201460 48768 201460 25908 198412 25908 198412 33528 193840 42672 190792 47244 186220 48768 177076 48768 177076 9144 199936 9144 202984 10668 207657 10668 216801 19812 218325 24384 219849 32004 222897 32004 222897 9144 222897 3048 140411 3048 140411 6096 149555 6096 151079 7620 152692 9144 152692 10668 154216 12192 154216 93052 152692 94576 152692 96100 151079 96100 148031 99148 140411 99148 140411 102196 225945 102196 228993 70192 Z N M 340436 3048 L 308330 3048 308330 6096 313004 6096 317576 7620 319100 9144 322148 15240 322148 64096 273278 3048 238137 3048 238137 6096 244233 6096 245757 7620 247281 7620 248805 9144 250329 12192 253377 15240 253377 90004 250329 96100 244233 99148 238137 99148 238137 102196 273278 102196 273278 99148 267182 99148 264134 97624 262610 96100 259562 94576 257949 90004 257949 21336 325196 103720 326720 103720 326720 16764 328244 13716 328244 12192 331292 9144 331292 7620 332816 6096 340436 6096 340436 3048 Z N M 421398 67144 L 390817 39624 383197 36576 378625 33528 375577 32004 371005 27432 369481 24384 367957 22860 367957 15240 369481 12192 374053 7620 378625 6096 389293 6096 412153 33528 415201 33528 415137 32004 414020 7620 413956 6096 413677 0 412153 0 410629 3048 410629 6096 409105 6096 409105 7620 406057 7620 403009 6096 396913 3048 393865 3048 390817 1524 387769 1524 384721 0 374053 0 366433 3048 360248 9144 354152 15240 351104 21336 351104 33528 352628 38100 354152 41148 357200 45720 360248 48768 363296 51904 367957 54952 374053 59524 389293 67144 393865 68668 398437 73240 401485 74764 401485 77812 403009 79336 404533 82384 404533 88480 403009 91528 399961 94576 395389 97624 392341 99148 378625 99148 375577 97624 372529 96100 366433 90004 362115 86004 358533 80860 355841 74574 354152 67144 351104 67144 351104 103720 354152 103720 355676 102196 355676 100672 357200 99148 358724 99148 360248 97624 363296 97624 364909 99148 367957 99148 371005 100672 375577 102196 378625 103720 386245 103720 393700 103149 400151 101434 405752 98577 410629 94576 418350 88480 421398 82384 421398 67144 Z N M 532828 99148 L 529780 99148 526732 97624 525208 96100 523595 94576 520547 90004 517499 82384 513537 73240 511556 68668 496316 33528 487019 12077 487019 68668 456438 68668 471779 33528 487019 68668 487019 12077 482447 1524 480923 1524 445770 79336 441198 86956 438150 91528 435102 97624 432054 99148 427482 99148 427482 102196 461010 102196 461010 99148 454914 99148 451866 97624 450342 97624 448818 96100 447294 93052 447294 88480 448818 86956 453390 73240 488543 73240 494639 85432 494639 88480 496163 91528 496163 96100 493115 99148 485495 99148 485495 102196 532828 102196 532828 99148 Z N M 628942 67144 L 625894 67144 622846 74764 621322 80860 618274 83908 615226 88480 612178 91528 606082 94576 601510 96100 578650 96100 577126 94576 575513 93052 575513 91528 573989 86956 573989 15240 575513 12192 575513 9144 577126 7620 578650 7620 580174 6096 589318 6096 589318 3048 537413 3048 537413 6096 545033 6096 546557 7620 548081 7620 549605 9144 549605 10668 551129 12192 551129 93052 549605 94576 549605 96100 548081 96100 545033 99148 537413 99148 537413 102196 624370 102196 628942 67144 Z N "/></draw:custom-shape></draw:g><text:span text:style-name="T613"/></text:p>
            <text:p text:style-name="P613"/>
            <text:p text:style-name="P614"><text:span text:style-name="T614"/><draw:g draw:name="Group 650" draw:style-name="gr705" text:anchor-type="as-char"><draw:custom-shape draw:name="Graphic 651" draw:style-name="gr706" svg:width="1.111cm" svg:height="0.2805cm" svg:x="-1.667e-05cm" svg:y="1.667e-05cm"><draw:enhanced-geometry svg:viewBox="0 0 400050 100965" draw:type="ooxml-non-primitive" drawooo:sub-view-size="400050 100965" draw:text-areas="0 0 logwidth logheight" draw:enhanced-path="M 82384 18288 L 58000 1130 58000 19812 58000 33528 56476 39624 53428 42672 50380 45808 45808 48856 38100 48856 36576 47332 36576 6096 45808 6096 50380 7620 56476 13716 58000 19812 58000 1130 52412 330 42672 0 0 0 0 3048 9144 3048 12192 6096 12192 7620 13716 7620 13716 90004 12192 91528 12192 93052 10668 93052 9144 94576 7620 94576 4572 96100 0 96100 0 97624 50380 97624 50380 96100 45808 96100 42672 94576 41148 94576 39624 93052 38100 93052 36576 91528 36576 53428 54952 53428 59524 51904 67144 50380 70192 48856 73240 47332 76288 42672 80860 38100 82384 32004 82384 18288 Z N M 195364 96100 L 193840 96100 190792 94576 187744 91528 184696 90004 181648 85432 159816 53428 158788 51904 164884 50380 167170 48856 169456 47332 172504 44284 177076 39624 180124 33528 180124 21336 178600 15240 175552 10668 169456 4572 167932 3048 161836 1524 157264 711 157264 19812 157264 32004 155740 36576 154216 39624 151168 42672 149542 45808 144970 45808 141922 47332 137350 48856 126682 48856 126682 4572 141922 4572 148018 6096 151168 10668 154216 13716 157264 19812 157264 711 156908 647 151117 190 143179 0 90017 0 90017 3048 99250 3048 102298 6096 102298 7620 103822 12192 103822 86956 102298 90004 102298 93052 100774 93052 99250 94576 97726 94576 94589 96100 90017 96100 90017 97624 140398 97624 140398 96100 135826 96100 132778 94576 131254 94576 129730 93052 128206 93052 126682 91528 126682 53428 132778 53428 164884 97624 195364 97624 195364 96100 Z N M 286981 67144 L 283933 67144 282409 76288 277837 82384 273265 86956 267169 90004 259549 93052 239649 93052 238125 91528 236601 91528 236601 90004 235077 88480 235077 50380 239649 50380 245745 53428 248793 53428 251841 59524 254889 64096 254889 68668 256413 73240 259549 73240 259549 50380 259549 45808 259549 22860 256413 22860 254889 30480 253365 35052 250317 39624 247269 44284 242697 45808 235077 45808 235077 6096 261073 6096 265645 7620 271741 13716 273265 16764 276313 21336 277837 28956 279361 28956 279361 0 196875 0 196875 3048 206121 3048 209169 6096 210693 6096 210693 90004 209169 91528 209169 93052 207645 94576 206121 94576 202971 96100 196875 96100 196875 97624 282409 97624 283095 93052 286981 67144 Z N M 399948 0 L 367944 0 367944 3048 375564 3048 377088 4572 378612 4572 378612 6096 380136 7620 380136 15240 378612 16764 377088 19812 375564 25908 355663 68668 334327 19812 331279 10668 329755 9144 329755 6096 332803 3048 341947 3048 341947 0 294601 0 294601 3048 299173 3048 303745 7620 306793 12192 311467 22860 344995 100672 346519 100672 361569 68668 381660 25908 384708 16764 387756 10668 390804 7620 392328 4572 396900 3048 399948 3048 399948 0 Z N "/></draw:custom-shape></draw:g><text:span text:style-name="T615"/><text:span text:style-name="T616"/><draw:g draw:name="Group 652" draw:style-name="gr707" text:anchor-type="as-char"><draw:custom-shape draw:name="Graphic 653" draw:style-name="gr708" svg:width="0.1446cm" svg:height="0.2717cm" svg:x="0cm" svg:y="0cm"><draw:enhanced-geometry svg:viewBox="0 0 52069 97790" draw:type="ooxml-non-primitive" drawooo:sub-view-size="52069 97790" draw:text-areas="0 0 logwidth logheight" draw:enhanced-path="M 51911 3048 L 0 3048 0 0 51911 0 51911 3048 Z N M 41243 94583 L 10763 94583 10763 93059 12287 91535 12287 90011 13811 90011 13811 7620 12287 7620 12287 6096 9239 3048 42767 3048 41243 4572 39719 4572 38195 6096 38195 9144 36671 12192 36671 86963 38195 90011 38195 91535 41243 94583 Z N M 45815 96107 L 6191 96107 7715 94583 42767 94583 45815 96107 Z N M 51911 97631 L 0 97631 0 96107 51911 96107 51911 97631 Z N "/></draw:custom-shape></draw:g><text:span text:style-name="T617"/><text:span text:style-name="T618"/><draw:g draw:name="Group 654" draw:style-name="gr709" text:anchor-type="as-char"><draw:custom-shape draw:name="Graphic 655" draw:style-name="gr710" svg:width="0.7515cm" svg:height="0.2893cm" svg:x="-1.667e-05cm" svg:y="1.667e-05cm"><draw:enhanced-geometry svg:viewBox="0 0 270510 104139" draw:type="ooxml-non-primitive" drawooo:sub-view-size="270510 104139" draw:text-areas="0 0 logwidth logheight" draw:enhanced-path="M 68770 67144 L 67246 61048 62674 56476 59512 52781 54622 48628 48018 44183 39712 39624 32092 36576 25996 33528 21424 28956 18376 27432 16852 24384 16852 22860 15328 21336 15328 15240 16852 12192 19900 9144 22948 7620 27520 6096 38188 6096 59626 33528 62674 33528 62674 7620 62674 0 59626 0 59626 3048 58102 4572 58102 6096 56578 7620 53428 7620 51904 6096 48856 4572 44284 3048 42760 1524 36664 1524 33616 0 21424 0 13804 3048 9232 9144 3136 13716 0 21336 0 33528 1524 38100 3136 41148 4660 45720 7708 48856 16852 54952 22948 59524 50380 77812 51904 79336 51904 88480 50380 91528 44284 97624 39712 99148 27520 99148 24472 97624 21424 96100 15328 90004 11074 85801 7518 80289 4838 73939 3136 67144 0 67144 0 103720 3136 103720 3136 102196 7708 97624 13804 97624 15328 99148 19900 100672 22948 102196 25996 102196 29044 103720 35140 103720 41960 103149 68770 82384 68770 67144 Z N M 169545 3048 L 80962 3048 80962 28956 82486 28956 84010 22860 87058 16764 94678 9144 113055 9144 113055 93052 111531 93052 111531 94576 110007 96100 108394 97624 106870 97624 105346 99148 99250 99148 99250 100672 151155 100672 151155 99148 145059 99148 142011 97624 140487 97624 137439 94576 137439 93052 135915 90004 135915 9144 154203 9144 157251 10668 158775 13716 161925 16764 163449 18288 164973 22860 166497 28956 169545 28956 169545 9144 169545 3048 Z N M 270319 99148 L 267169 99148 264121 97624 261073 94576 258025 88480 254977 80860 251536 73240 249466 68668 233578 33528 222973 10109 222973 68668 193929 68668 209169 33528 222973 68668 222973 10109 218401 0 216877 0 181737 79336 178689 86956 175641 91528 174117 94576 164973 99148 164973 100672 198501 100672 198501 99148 192405 97624 187833 97624 186309 96100 184785 93052 184785 85432 190881 73240 226021 73240 230593 85432 232117 88480 233641 90004 233641 96100 232117 97624 230593 97624 227545 99148 221449 99148 221449 100672 270319 100672 270319 99148 Z N "/></draw:custom-shape></draw:g><text:span text:style-name="T619"/></text:p>
          </table:table-cell>
          <table:table-cell table:style-name="ce234">
            <text:p text:style-name="P615"/>
          </table:table-cell>
          <table:table-cell table:style-name="ce235">
            <text:p text:style-name="P616"/>
          </table:table-cell>
        </table:table-row>
        <table:table-row table:style-name="ro83" table:default-cell-style-name="ce224">
          <table:table-cell table:style-name="ce236">
            <text:p text:style-name="P617"/>
            <text:p text:style-name="P618"/>
            <text:p text:style-name="P619"/>
            <text:p text:style-name="P620"/>
            <text:p text:style-name="P621"><text:span text:style-name="T620"/><draw:frame draw:name="Image 656" draw:style-name="gr711" text:anchor-type="as-char" svg:width="0.2642cm" svg:height="0.2852cm" svg:x="0cm" svg:y="0cm"><draw:image xlink:href="Pictures/image276.png" xlink:type="simple" xlink:show="embed" xlink:actuate="onLoad"/></draw:frame><text:span text:style-name="T621"/><text:span text:style-name="T622"><text:s/></text:span><text:span text:style-name="T623"/><draw:g draw:name="Group 657" draw:style-name="gr712" text:anchor-type="as-char"><draw:custom-shape draw:name="Graphic 658" draw:style-name="gr713" svg:width="0.1111cm" svg:height="0.2805cm" svg:x="0cm" svg:y="0cm"><draw:enhanced-geometry svg:viewBox="0 0 40005 100965" draw:type="ooxml-non-primitive" drawooo:sub-view-size="40005 100965" draw:text-areas="0 0 logwidth logheight" draw:enhanced-path="M 28956 96107 L 12192 96107 13716 94583 13716 93059 15240 88487 15240 22860 13716 18288 13716 13716 12192 12192 0 12192 24384 0 25908 0 25908 12192 4572 12192 1524 13716 25908 13716 25908 88487 27432 91535 27432 94583 28956 96107 Z N M 32004 97631 L 9144 97631 10668 96107 30480 96107 32004 97631 Z N M 39719 100679 L 1524 100679 1524 97631 39719 97631 39719 100679 Z N "/></draw:custom-shape></draw:g><text:span text:style-name="T624"/></text:p>
          </table:table-cell>
          <table:table-cell table:style-name="ce237">
            <text:p text:style-name="P622"/>
            <text:p text:style-name="P623"><text:span text:style-name="T625"/><draw:frame draw:name="Image 659" draw:style-name="gr714" text:anchor-type="as-char" svg:width="4.413cm" svg:height="1.68cm" svg:x="0cm" svg:y="0cm"><draw:image xlink:href="Pictures/image277.png" xlink:type="simple" xlink:show="embed" xlink:actuate="onLoad"/></draw:frame><text:span text:style-name="T626"/></text:p>
            <text:p text:style-name="P624"/>
            <text:p text:style-name="P625"><text:span text:style-name="T627"/><draw:frame draw:name="Image 660" draw:style-name="gr715" text:anchor-type="as-char" svg:width="4.682cm" svg:height="0.7541cm" svg:x="0cm" svg:y="0cm"><draw:image xlink:href="Pictures/image278.png" xlink:type="simple" xlink:show="embed" xlink:actuate="onLoad"/></draw:frame><text:span text:style-name="T628"/></text:p>
          </table:table-cell>
          <table:table-cell table:style-name="ce238">
            <text:p text:style-name="P626"/>
            <text:p text:style-name="P627"/>
            <text:p text:style-name="P628"/>
            <text:p text:style-name="P629"/>
            <text:p text:style-name="P630"><text:span text:style-name="T629"/><draw:g draw:name="Group 661" draw:style-name="gr716" text:anchor-type="as-char"><draw:custom-shape draw:name="Graphic 662" draw:style-name="gr717" svg:width="1.425cm" svg:height="0.284cm" svg:x="-1.667e-05cm" svg:y="0cm"><draw:enhanced-geometry svg:viewBox="0 0 513080 102235" draw:type="ooxml-non-primitive" drawooo:sub-view-size="513080 102235" draw:text-areas="0 0 logwidth logheight" draw:enhanced-path="M 126682 1524 L 99250 1524 64096 79349 27432 1524 0 1524 0 4572 7620 4572 10668 7620 12192 7620 12192 9144 13716 12192 13716 93065 10668 96113 7620 97637 0 97637 0 100685 35052 100685 35052 97637 27432 97637 24384 96113 21336 93065 21336 16764 59524 100685 61048 100685 99250 16764 99250 93065 96100 96113 93052 97637 85432 97637 85432 100685 126682 100685 126682 97637 120586 97637 117538 96113 114490 93065 112966 90017 112966 13716 114490 9144 114490 7620 116014 6096 119062 4572 126682 4572 126682 1524 Z N M 218313 76301 L 215265 76301 212217 82397 209169 86969 206121 90017 202971 91541 201447 93065 198399 94589 163347 94589 163347 93065 161823 93065 161823 51917 190779 51917 192303 53441 193827 53441 196875 56489 196875 58013 198399 61061 198399 65633 201447 65633 201447 32004 198399 32004 198399 38100 196875 41249 192303 45821 161823 45821 161823 7620 198399 7620 201447 9144 204495 12192 206121 15240 206121 18288 207645 22860 210693 22860 209169 1524 132778 1524 132778 4572 140398 4572 143446 6096 146494 9144 148018 12192 148018 88493 146494 91541 146494 94589 144970 96113 143446 96113 141922 97637 132778 97637 132778 100685 209169 100685 218313 76301 Z N M 308317 24384 L 306793 1524 227457 1524 225933 24384 228981 24384 228981 19812 232029 13716 235077 10668 238125 9144 239649 9144 242697 7620 259549 7620 259549 93065 256413 96113 253365 97637 245745 97637 245745 100685 286981 100685 286981 97637 280885 97637 277837 96113 274789 93065 273265 90017 273265 7620 291553 7620 297649 10668 300697 10668 303745 16764 303745 18288 305269 21336 305269 24384 308317 24384 Z N M 412153 97637 L 407581 97637 403009 96113 399961 93065 396913 91541 392341 86969 387769 80873 370039 54965 367957 51917 375577 50393 381673 47345 386245 42773 392341 33629 392341 21336 386245 12192 383197 9144 380911 7620 378625 6096 375577 5080 375577 21336 375577 35153 372529 39725 367957 44297 363283 47345 355663 50393 343471 50393 343471 9144 348043 7620 360235 7620 366433 9144 369481 13716 374053 16764 375577 21336 375577 5080 369481 3048 361759 1524 314515 1524 314515 4572 322135 4572 325183 6096 328231 9144 328231 91541 326707 93065 325183 96113 322135 97637 314515 97637 314515 100685 357187 100685 357187 97637 349567 97637 346519 96113 343471 93065 343471 54965 352615 54965 386245 100685 412153 100685 412153 97637 Z N M 512927 50393 L 499211 13716 496163 11201 496163 51917 495592 63398 493877 72872 491020 80632 490893 80822 487019 86969 480898 94488 481063 94488 473202 97637 456438 97637 448576 94488 448754 94488 444246 86969 435876 71158 434174 62103 434136 61277 433578 50393 434162 39458 456438 4572 473202 4572 495592 40144 495592 40335 496163 51917 496163 11201 491845 7620 486219 4572 484111 3429 475259 838 475068 838 465582 0 425119 20510 420243 29921 420192 30111 417601 39458 417525 40335 416712 50393 416839 51917 417576 61493 437908 94488 464058 102209 474052 101346 509498 71158 512064 61277 512927 50393 Z N "/></draw:custom-shape></draw:g><text:span text:style-name="T630"/></text:p>
          </table:table-cell>
          <table:table-cell table:style-name="ce239" table:number-columns-spanned="2">
            <text:p text:style-name="P631"/>
            <text:p text:style-name="P632"/>
            <text:p text:style-name="P633"/>
            <text:p text:style-name="P634"/>
            <text:p text:style-name="P635"><text:span text:style-name="T631"/><draw:g draw:name="Group 663" draw:style-name="gr718" text:anchor-type="as-char"><draw:custom-shape draw:name="Graphic 664" draw:style-name="gr719" svg:width="0.1076cm" svg:height="0.2805cm" svg:x="0cm" svg:y="0cm"><draw:enhanced-geometry svg:viewBox="0 0 38735 100965" draw:type="ooxml-non-primitive" drawooo:sub-view-size="38735 100965" draw:text-areas="0 0 logwidth logheight" draw:enhanced-path="M 30480 97631 L 9144 97631 12192 94583 12192 93059 13716 93059 13716 18288 12192 16764 12192 13716 10668 12192 0 12192 22860 0 25908 0 25908 12192 3048 12192 0 13716 25908 13716 25908 93059 27432 94583 27432 96107 28956 96107 30480 97631 Z N M 38195 100679 L 1524 100679 1524 97631 38195 97631 38195 100679 Z N "/></draw:custom-shape></draw:g><text:span text:style-name="T632"/></text:p>
          </table:table-cell>
          <table:covered-table-cell/>
          <table:table-cell table:style-name="ce240">
            <text:p text:style-name="P636"/>
            <text:p text:style-name="P637"/>
            <text:p text:style-name="P638"/>
            <text:p text:style-name="P639"><text:span text:style-name="T633"/><draw:frame draw:name="Image 665" draw:style-name="gr720" text:anchor-type="as-char" svg:width="0.4508cm" svg:height="0.3241cm" svg:x="0cm" svg:y="0cm"><draw:image xlink:href="Pictures/image279.png" xlink:type="simple" xlink:show="embed" xlink:actuate="onLoad"/></draw:frame><text:span text:style-name="T634"/></text:p>
            <text:p text:style-name="P640"/>
            <text:p text:style-name="P641"><text:span text:style-name="T635"/><draw:frame draw:name="Image 666" draw:style-name="gr721" text:anchor-type="as-char" svg:width="0.1811cm" svg:height="0.2778cm" svg:x="0cm" svg:y="0cm"><draw:image xlink:href="Pictures/image280.png" xlink:type="simple" xlink:show="embed" xlink:actuate="onLoad"/></draw:frame><text:span text:style-name="T636"/><text:span text:style-name="T637"><text:s/></text:span><text:span text:style-name="T638"/><draw:g draw:name="Group 667" draw:style-name="gr722" text:anchor-type="as-char"><draw:custom-shape draw:name="Graphic 668" draw:style-name="gr723" svg:width="0.1111cm" svg:height="0.2805cm" svg:x="0cm" svg:y="0cm"><draw:enhanced-geometry svg:viewBox="0 0 40005 100965" draw:type="ooxml-non-primitive" drawooo:sub-view-size="40005 100965" draw:text-areas="0 0 logwidth logheight" draw:enhanced-path="M 29051 96107 L 12287 96107 13811 94583 13811 93059 15335 93059 15335 18288 13811 15240 13811 13716 12287 12192 0 12192 24479 0 27527 0 27527 12192 4572 12192 1524 13716 27527 13716 27527 94583 29051 96107 Z N M 32099 97631 L 9239 97631 10763 96107 30575 96107 32099 97631 Z N M 39719 100679 L 1524 100679 1524 97631 39719 97631 39719 100679 Z N "/></draw:custom-shape></draw:g><text:span text:style-name="T639"/><text:span text:style-name="T640"><text:s/></text:span><text:span text:style-name="T641"/><draw:frame draw:name="Image 669" draw:style-name="gr724" text:anchor-type="as-char" svg:width="0.6977cm" svg:height="0.3509cm" svg:x="0cm" svg:y="0cm"><draw:image xlink:href="Pictures/image281.png" xlink:type="simple" xlink:show="embed" xlink:actuate="onLoad"/></draw:frame><text:span text:style-name="T642"/></text:p>
          </table:table-cell>
          <table:table-cell table:style-name="ce241">
            <text:p text:style-name="P642"/>
            <text:p text:style-name="P643"/>
            <text:p text:style-name="P644"/>
            <text:p text:style-name="P645"><text:span text:style-name="T643"/><draw:frame draw:name="Image 670" draw:style-name="gr725" text:anchor-type="as-char" svg:width="0.4553cm" svg:height="0.3241cm" svg:x="0cm" svg:y="0cm"><draw:image xlink:href="Pictures/image282.png" xlink:type="simple" xlink:show="embed" xlink:actuate="onLoad"/></draw:frame><text:span text:style-name="T644"/></text:p>
            <text:p text:style-name="P646"/>
            <text:p text:style-name="P647"><text:span text:style-name="T645"/><draw:frame draw:name="Image 671" draw:style-name="gr726" text:anchor-type="as-char" svg:width="0.1769cm" svg:height="0.2778cm" svg:x="0cm" svg:y="0cm"><draw:image xlink:href="Pictures/image283.png" xlink:type="simple" xlink:show="embed" xlink:actuate="onLoad"/></draw:frame><text:span text:style-name="T646"/><text:span text:style-name="T647"><text:s/></text:span><text:span text:style-name="T648"/><draw:g draw:name="Group 672" draw:style-name="gr727" text:anchor-type="as-char"><draw:custom-shape draw:name="Graphic 673" draw:style-name="gr728" svg:width="0.1076cm" svg:height="0.2805cm" svg:x="0cm" svg:y="0cm"><draw:enhanced-geometry svg:viewBox="0 0 38735 100965" draw:type="ooxml-non-primitive" drawooo:sub-view-size="38735 100965" draw:text-areas="0 0 logwidth logheight" draw:enhanced-path="M 27527 96107 L 12287 96107 12287 94583 13811 93059 13811 15240 10763 12192 0 12192 22955 0 26003 0 26003 12192 4572 12192 0 13716 26003 13716 26003 93059 27527 94583 27527 96107 Z N M 30575 97631 L 9239 97631 10763 96107 29051 96107 30575 97631 Z N M 38195 100679 L 1524 100679 1524 97631 38195 97631 38195 100679 Z N "/></draw:custom-shape></draw:g><text:span text:style-name="T649"/><text:span text:style-name="T650"><text:s/></text:span><text:span text:style-name="T651"/><draw:frame draw:name="Image 674" draw:style-name="gr729" text:anchor-type="as-char" svg:width="0.6974cm" svg:height="0.3509cm" svg:x="0cm" svg:y="0cm"><draw:image xlink:href="Pictures/image284.png" xlink:type="simple" xlink:show="embed" xlink:actuate="onLoad"/></draw:frame><text:span text:style-name="T652"/></text:p>
          </table:table-cell>
        </table:table-row>
        <table:table-row table:style-name="ro84" table:default-cell-style-name="ce224">
          <table:table-cell table:style-name="ce242">
            <text:p text:style-name="P648"/>
            <text:p text:style-name="P649"/>
            <text:p text:style-name="P650"/>
            <text:p text:style-name="P651"/>
            <text:p text:style-name="P652"><text:span text:style-name="T653"/><draw:frame draw:name="Image 675" draw:style-name="gr730" text:anchor-type="as-char" svg:width="0.4805cm" svg:height="0.2852cm" svg:x="0cm" svg:y="0cm"><draw:image xlink:href="Pictures/image285.png" xlink:type="simple" xlink:show="embed" xlink:actuate="onLoad"/></draw:frame><text:span text:style-name="T654"/></text:p>
          </table:table-cell>
          <table:table-cell table:style-name="ce243">
            <text:p text:style-name="P653"/>
          </table:table-cell>
          <table:table-cell table:style-name="ce244">
            <text:p text:style-name="P654"/>
            <text:p text:style-name="P655"/>
            <text:p text:style-name="P656"/>
            <text:p text:style-name="P657"/>
            <text:p text:style-name="P658"><text:span text:style-name="T655"/><draw:g draw:name="Group 676" draw:style-name="gr731" text:anchor-type="as-char"><draw:custom-shape draw:name="Graphic 677" draw:style-name="gr732" svg:width="1.425cm" svg:height="0.2858cm" svg:x="-1.667e-05cm" svg:y="1.667e-05cm"><draw:enhanced-geometry svg:viewBox="0 0 513080 102870" draw:type="ooxml-non-primitive" drawooo:sub-view-size="513080 102870" draw:text-areas="0 0 logwidth logheight" draw:enhanced-path="M 126682 1524 L 99250 1524 64096 79336 27432 1524 0 1524 0 4660 7620 4660 9144 6184 10668 6184 12192 7708 12192 9232 13716 10756 13716 91630 12192 93154 10668 96202 7620 97726 0 97726 0 100774 35052 100774 35052 97726 27432 97726 24384 96202 21336 93154 21336 16852 59524 100774 61048 100774 99250 16852 99250 91630 97624 93154 96100 96202 93052 97726 85432 97726 85432 100774 126682 100774 126682 97726 120586 97726 117538 96202 114490 93154 112966 88582 112966 13804 114490 9232 114490 7708 116014 6184 119062 4660 126682 4660 126682 1524 Z N M 218313 76390 L 215265 76390 209169 85534 201447 93154 198399 93154 195351 94678 163347 94678 163347 93154 161823 93154 161823 52006 190779 52006 192303 53530 193827 53530 196875 56578 196875 58102 198399 61150 198399 65722 201447 65722 201447 32194 198399 32194 198399 36766 196875 41338 193827 42862 192303 45910 161823 45910 161823 7708 198399 7708 201447 9232 204495 12280 206121 15328 206121 18376 207645 22948 210693 22948 209169 1612 132778 1612 132778 4660 143446 4660 144970 7708 146494 9232 148018 12280 148018 87058 146494 91630 146494 94678 144970 94678 141922 97726 132778 97726 132778 100774 209169 100774 218313 76390 Z N M 308317 24472 L 306793 1524 227457 1524 225933 24472 228981 24472 228981 19900 232029 13804 233553 12192 235077 9144 238125 9144 239649 7620 259461 7620 259461 93052 256413 96202 253365 97726 245745 97726 245745 100774 286981 100774 286981 97726 280885 97726 277837 96202 274789 93052 273265 90004 273265 7620 291553 7620 297649 10668 300697 10668 303745 16852 303745 18376 305269 21424 305269 24472 308317 24472 Z N M 412153 97726 L 407581 97726 403009 96202 399961 93154 396913 91630 392341 87058 387769 80860 370039 54952 367957 51904 375577 50380 381673 47332 386245 42760 392341 33616 392341 21424 383197 7708 375577 5168 375577 21424 375577 33616 372529 39712 367957 44284 363283 47332 355663 50380 343471 50380 343471 9232 348043 7708 360235 7708 366433 9232 369481 13804 374053 16852 375577 21424 375577 5168 369481 3136 361759 1524 314515 1524 314515 4660 322135 4660 325183 6184 328231 9232 328231 91630 326707 93154 325183 96202 322135 97726 314515 97726 314515 100774 357187 100774 357187 97726 349567 97726 346519 96202 343471 93154 343471 54952 352615 54952 386245 100774 412153 100774 412153 97726 Z N M 512927 50380 L 512102 40195 512000 39509 509498 30378 509397 30187 509295 29997 505206 21882 499211 13804 496163 11277 496163 51904 495592 63385 473303 97726 456438 97726 448576 94576 448754 94576 444246 87058 433578 50380 434162 39509 456438 4660 473303 4660 495592 40195 496163 51904 496163 11277 465582 0 456488 635 420382 29616 420281 29997 420166 30378 417614 39509 417563 40195 416712 50380 416839 51904 417588 61252 420192 71158 454875 101422 454710 101422 464058 102298 474091 101422 483387 98679 485076 97726 491794 93941 499211 87058 505206 79578 509498 70967 512064 61252 512927 50380 Z N "/></draw:custom-shape></draw:g><text:span text:style-name="T656"/></text:p>
          </table:table-cell>
          <table:table-cell table:style-name="ce245" table:number-columns-spanned="2">
            <text:p text:style-name="P659"/>
            <text:p text:style-name="P660"/>
            <text:p text:style-name="P661"/>
            <text:p text:style-name="P662"/>
            <text:p text:style-name="P663"><text:span text:style-name="T657"/><draw:g draw:name="Group 678" draw:style-name="gr733" text:anchor-type="as-char"><draw:custom-shape draw:name="Graphic 679" draw:style-name="gr734" svg:width="0.1076cm" svg:height="0.2805cm" svg:x="0cm" svg:y="0cm"><draw:enhanced-geometry svg:viewBox="0 0 38735 100965" draw:type="ooxml-non-primitive" drawooo:sub-view-size="38735 100965" draw:text-areas="0 0 logwidth logheight" draw:enhanced-path="M 30480 97726 L 9144 97726 10668 96107 12192 94583 12192 93059 13716 93059 13716 18383 12192 15335 12192 13716 9144 10668 0 10668 22860 0 25908 0 25908 10668 6096 10668 0 13716 25908 13716 25908 93059 27432 94583 27432 96107 28956 96107 30480 97726 Z N M 38195 100774 L 1524 100774 1524 97726 38195 97726 38195 100774 Z N "/></draw:custom-shape></draw:g><text:span text:style-name="T658"/></text:p>
          </table:table-cell>
          <table:covered-table-cell/>
          <table:table-cell table:style-name="ce246">
            <text:p text:style-name="P664"/>
            <text:p text:style-name="P665"/>
            <text:p text:style-name="P666"/>
            <text:p text:style-name="P667"/>
            <text:p text:style-name="P668"><text:span text:style-name="T659"/><draw:frame draw:name="Image 680" draw:style-name="gr735" text:anchor-type="as-char" svg:width="0.4501cm" svg:height="0.3239cm" svg:x="0cm" svg:y="0cm"><draw:image xlink:href="Pictures/image286.png" xlink:type="simple" xlink:show="embed" xlink:actuate="onLoad"/></draw:frame><text:span text:style-name="T660"/></text:p>
            <text:p text:style-name="P669"/>
            <text:p text:style-name="P670"><text:span text:style-name="T661"/><draw:frame draw:name="Image 681" draw:style-name="gr736" text:anchor-type="as-char" svg:width="1.113cm" svg:height="0.3509cm" svg:x="0cm" svg:y="0cm"><draw:image xlink:href="Pictures/image287.png" xlink:type="simple" xlink:show="embed" xlink:actuate="onLoad"/></draw:frame><text:span text:style-name="T662"/></text:p>
          </table:table-cell>
          <table:table-cell table:style-name="ce247">
            <text:p text:style-name="P671"/>
            <text:p text:style-name="P672"/>
            <text:p text:style-name="P673"/>
            <text:p text:style-name="P674"/>
            <text:p text:style-name="P675"><text:span text:style-name="T663"/><draw:frame draw:name="Image 682" draw:style-name="gr737" text:anchor-type="as-char" svg:width="0.4546cm" svg:height="0.3239cm" svg:x="0cm" svg:y="0cm"><draw:image xlink:href="Pictures/image288.png" xlink:type="simple" xlink:show="embed" xlink:actuate="onLoad"/></draw:frame><text:span text:style-name="T664"/></text:p>
            <text:p text:style-name="P676"/>
            <text:p text:style-name="P677"><text:span text:style-name="T665"/><draw:frame draw:name="Image 683" draw:style-name="gr738" text:anchor-type="as-char" svg:width="1.117cm" svg:height="0.3509cm" svg:x="0cm" svg:y="0cm"><draw:image xlink:href="Pictures/image289.png" xlink:type="simple" xlink:show="embed" xlink:actuate="onLoad"/></draw:frame><text:span text:style-name="T666"/></text:p>
          </table:table-cell>
        </table:table-row>
        <table:table-row table:style-name="ro85" table:default-cell-style-name="ce224">
          <table:table-cell table:style-name="ce248">
            <text:p text:style-name="P678"/>
            <text:p text:style-name="P679"/>
            <text:p text:style-name="P680"/>
            <text:p text:style-name="P681"/>
            <text:p text:style-name="P682"/>
            <text:p text:style-name="P683"><text:span text:style-name="T667"/><draw:frame draw:name="Image 684" draw:style-name="gr739" text:anchor-type="as-char" svg:width="0.4669cm" svg:height="0.2911cm" svg:x="0cm" svg:y="0cm"><draw:image xlink:href="Pictures/image290.png" xlink:type="simple" xlink:show="embed" xlink:actuate="onLoad"/></draw:frame><text:span text:style-name="T668"/></text:p>
          </table:table-cell>
          <table:table-cell table:style-name="ce249">
            <text:p text:style-name="P684"/>
            <text:p text:style-name="P685"/>
            <text:p text:style-name="P686"/>
            <text:p text:style-name="P687"/>
            <text:p text:style-name="P688"><text:span text:style-name="T669"/><draw:frame draw:name="Image 685" draw:style-name="gr740" text:anchor-type="as-char" svg:width="4.242cm" svg:height="1.68cm" svg:x="0cm" svg:y="0cm"><draw:image xlink:href="Pictures/image291.png" xlink:type="simple" xlink:show="embed" xlink:actuate="onLoad"/></draw:frame><text:span text:style-name="T670"/></text:p>
          </table:table-cell>
          <table:table-cell table:style-name="ce250">
            <text:p text:style-name="P689"/>
            <text:p text:style-name="P690"/>
            <text:p text:style-name="P691"/>
            <text:p text:style-name="P692"/>
            <text:p text:style-name="P693"/>
            <text:p text:style-name="P694"><text:span text:style-name="T671"/><draw:g draw:name="Group 686" draw:style-name="gr741" text:anchor-type="as-char"><draw:custom-shape draw:name="Graphic 687" draw:style-name="gr742" svg:width="1.425cm" svg:height="0.2893cm" svg:x="-1.667e-05cm" svg:y="1.667e-05cm"><draw:enhanced-geometry svg:viewBox="0 0 513080 104139" draw:type="ooxml-non-primitive" drawooo:sub-view-size="513080 104139" draw:text-areas="0 0 logwidth logheight" draw:enhanced-path="M 126682 3048 L 99250 3048 64096 79336 27432 3048 0 3048 0 6096 9144 6096 12192 9144 12192 10668 13716 12192 13716 93052 12192 94576 10668 97624 7620 99148 0 99148 0 100672 35052 100672 35052 99148 27432 99148 24384 97624 21336 94576 21336 18288 59524 100672 61048 100672 99250 18288 99250 93052 97624 94576 96100 97624 93052 99148 85432 99148 85432 100672 126682 100672 126682 99148 120586 99148 117538 97624 114490 94576 112966 90004 112966 13716 114490 10668 114490 9144 116014 6096 126682 6096 126682 3048 Z N M 218313 76288 L 215265 76288 212217 82384 209169 86956 206121 90004 202971 93052 201447 94576 198399 94576 195351 96100 164871 96100 163347 94576 161823 94576 161823 51816 187731 51816 190779 53340 192303 53340 196875 57912 196875 59524 198399 62572 198399 67144 201447 67144 201447 51816 201447 47244 201447 32004 198399 32004 198399 38100 196875 42672 193827 44196 192303 45720 189255 47244 161823 47244 161823 7620 193827 7620 196875 9144 198399 9144 201447 10668 204495 13716 206121 15240 206121 19812 207645 24384 210693 24384 209499 7620 209384 6096 209169 3048 132778 3048 132778 6096 143446 6096 146494 9144 148018 13716 148018 88480 146494 91528 146494 94576 143446 97624 141922 97624 138874 99148 132778 99148 132778 100672 209169 100672 210883 96100 218313 76288 Z N M 308317 25908 L 306793 3048 227457 3048 225933 25908 228981 25908 228981 21336 233553 12192 235077 10668 238125 10668 239649 9144 259549 9144 259549 93052 257937 94576 256413 97624 253365 99148 245745 99148 245745 100672 286981 100672 286981 99148 280885 99148 277837 97624 274789 94576 273265 90004 273265 9144 294601 9144 300697 12192 302221 13716 303745 16764 303745 18288 305269 21336 305269 25908 308317 25908 Z N M 412153 99148 L 368998 54952 367957 53428 375577 51904 378625 50380 381673 48856 386245 44284 389293 39712 392341 33528 392341 22860 389293 16764 386245 13716 383197 9144 380911 7620 378625 6096 375577 5080 375577 22860 375577 35140 372529 41236 367957 44284 363283 48856 355663 50380 343471 50380 343471 9144 348043 9144 351091 7620 360235 7620 366433 10668 374053 18288 375577 22860 375577 5080 369481 3048 314515 3048 314515 6096 325183 6096 326707 9144 328231 10668 328231 93052 326707 94576 325183 97624 322135 99148 314515 99148 314515 100672 357187 100672 357187 99148 349567 99148 346519 97624 343471 94576 343471 54952 352615 54952 386245 100672 412153 100672 412153 99148 Z N M 512927 51904 L 499211 15240 496163 12319 496163 53428 495592 64249 470687 98323 464058 99148 456438 99148 434174 62763 433578 51904 434149 40398 456438 6096 473303 6096 495592 41681 496163 53428 496163 12319 492036 8356 488264 6096 484149 3619 475297 850 475107 850 465582 0 425157 21399 420331 30721 417614 40805 417537 41681 416712 51904 416839 53428 417588 62763 437908 95364 464058 103720 474091 102844 483387 100101 485076 99148 491794 95364 499211 88480 505206 81051 509498 72478 512064 62763 512927 51904 Z N "/></draw:custom-shape></draw:g><text:span text:style-name="T672"/></text:p>
          </table:table-cell>
          <table:table-cell table:style-name="ce251" table:number-columns-spanned="2">
            <text:p text:style-name="P695"/>
            <text:p text:style-name="P696"/>
            <text:p text:style-name="P697"/>
            <text:p text:style-name="P698"/>
            <text:p text:style-name="P699"/>
            <text:p text:style-name="P700"><text:span text:style-name="T673"/><draw:g draw:name="Group 688" draw:style-name="gr743" text:anchor-type="as-char"><draw:custom-shape draw:name="Graphic 689" draw:style-name="gr744" svg:width="0.1076cm" svg:height="0.2805cm" svg:x="0cm" svg:y="0cm"><draw:enhanced-geometry svg:viewBox="0 0 38735 100965" draw:type="ooxml-non-primitive" drawooo:sub-view-size="38735 100965" draw:text-areas="0 0 logwidth logheight" draw:enhanced-path="M 38195 100679 L 1524 100679 1524 99155 6096 99155 9144 97631 10668 97631 10668 96107 12192 96107 12192 94583 13716 93059 13716 18287 12192 16763 12192 13715 10668 13715 10668 12191 6096 12191 0 15239 0 12191 22859 0 25908 0 25908 94583 28956 97631 30480 97631 33528 99155 38195 99155 38195 100679 Z N "/></draw:custom-shape></draw:g><text:span text:style-name="T674"/></text:p>
          </table:table-cell>
          <table:covered-table-cell/>
          <table:table-cell table:style-name="ce252">
            <text:p text:style-name="P701"/>
            <text:p text:style-name="P702"/>
            <text:p text:style-name="P703"/>
            <text:p text:style-name="P704"/>
            <text:p text:style-name="P705"><text:span text:style-name="T675"/><draw:frame draw:name="Image 690" draw:style-name="gr745" text:anchor-type="as-char" svg:width="0.4542cm" svg:height="0.3307cm" svg:x="0cm" svg:y="0cm"><draw:image xlink:href="Pictures/image292.png" xlink:type="simple" xlink:show="embed" xlink:actuate="onLoad"/></draw:frame><text:span text:style-name="T676"/></text:p>
            <text:p text:style-name="P706"/>
            <text:p text:style-name="P707"><text:span text:style-name="T677"/><draw:g draw:name="Group 691" draw:style-name="gr746" text:anchor-type="as-char"><draw:custom-shape draw:name="Graphic 692" draw:style-name="gr747" svg:width="0.1588cm" svg:height="0.2893cm" svg:x="0cm" svg:y="0cm"><draw:enhanced-geometry svg:viewBox="0 0 57150 104139" draw:type="ooxml-non-primitive" drawooo:sub-view-size="57150 104139" draw:text-areas="0 0 logwidth logheight" draw:enhanced-path="M 4667 22860 L 1619 21336 7715 9144 21431 0 36671 0 42767 3048 45815 7620 48863 10668 15335 10668 9239 13716 4667 22860 Z N M 41933 96012 L 32385 96012 36671 94583 44291 86963 45815 82391 45815 73247 44291 70199 42767 65627 41243 64103 39719 61055 36671 58007 33623 56388 30575 54864 26003 53340 22955 51816 16859 51816 16859 50292 19907 50292 24479 48768 27527 45720 32099 44196 35147 41148 38195 35052 39719 30480 39719 22860 38195 18288 32099 12192 27527 10668 48863 10668 50387 12192 51911 16764 51911 19812 51054 25527 48482 31242 44196 36957 38195 42672 44291 45720 48863 48768 51911 53340 55054 58007 56578 62579 56578 77819 53435 83915 47339 90011 41933 96012 Z N M 16859 103727 L 10763 103727 6191 102203 3143 100679 1619 99155 0 97631 0 93059 1619 91535 3143 90011 10763 90011 12287 91535 18383 94583 19812 96012 41933 96012 34956 100298 26550 102870 16859 103727 Z N "/></draw:custom-shape></draw:g><text:span text:style-name="T678"/><text:span text:style-name="T679"><text:s/></text:span><text:span text:style-name="T680"/><draw:frame draw:name="Image 693" draw:style-name="gr748" text:anchor-type="as-char" svg:width="0.8655cm" svg:height="0.3501cm" svg:x="0cm" svg:y="0cm"><draw:image xlink:href="Pictures/image293.png" xlink:type="simple" xlink:show="embed" xlink:actuate="onLoad"/></draw:frame><text:span text:style-name="T681"/></text:p>
          </table:table-cell>
          <table:table-cell table:style-name="ce253">
            <text:p text:style-name="P708"/>
            <text:p text:style-name="P709"/>
            <text:p text:style-name="P710"/>
            <text:p text:style-name="P711"/>
            <text:p text:style-name="P712"><text:span text:style-name="T682"/><draw:frame draw:name="Image 694" draw:style-name="gr749" text:anchor-type="as-char" svg:width="0.4587cm" svg:height="0.3307cm" svg:x="0cm" svg:y="0cm"><draw:image xlink:href="Pictures/image294.png" xlink:type="simple" xlink:show="embed" xlink:actuate="onLoad"/></draw:frame><text:span text:style-name="T683"/></text:p>
            <text:p text:style-name="P713"/>
            <text:p text:style-name="P714"><text:span text:style-name="T684"/><draw:g draw:name="Group 695" draw:style-name="gr750" text:anchor-type="as-char"><draw:custom-shape draw:name="Graphic 696" draw:style-name="gr751" svg:width="0.157cm" svg:height="0.2893cm" svg:x="0cm" svg:y="0cm"><draw:enhanced-geometry svg:viewBox="0 0 56515 104139" draw:type="ooxml-non-primitive" drawooo:sub-view-size="56515 104139" draw:text-areas="0 0 logwidth logheight" draw:enhanced-path="M 4572 22860 L 1524 21336 4572 15240 9144 9144 12192 6096 16764 3048 22860 0 36576 0 42767 3048 47339 7620 49371 10668 15240 10668 9144 13716 4572 22860 Z N M 42545 96012 L 32289 96012 36576 94583 41148 91535 44291 86963 45815 82391 45815 70199 42767 65627 42767 64103 41148 61055 39624 59531 36576 58007 33528 56388 27432 53340 22860 51816 16764 51816 16764 50292 21336 50292 24384 48768 28956 45720 32004 44196 35052 41148 38100 35052 39624 30480 39624 22860 38100 18288 32004 12192 27432 10668 49371 10668 50387 12192 51911 16764 51911 19812 51052 25527 48470 31242 44155 36957 38100 42672 44291 45720 48863 48768 51911 53340 54959 58007 56483 62579 56483 77819 53435 83915 48863 90011 42545 96012 Z N M 18288 103727 L 10668 103727 6096 102203 4572 100679 1524 99155 0 97631 0 93059 1524 93059 3048 91535 3048 90011 10668 90011 12192 91535 21145 96012 42545 96012 35254 100298 27123 102870 18288 103727 Z N "/></draw:custom-shape></draw:g><text:span text:style-name="T685"/><text:span text:style-name="T686"><text:s/></text:span><text:span text:style-name="T687"/><draw:frame draw:name="Image 697" draw:style-name="gr752" text:anchor-type="as-char" svg:width="0.8698cm" svg:height="0.3501cm" svg:x="0cm" svg:y="0cm"><draw:image xlink:href="Pictures/image295.png" xlink:type="simple" xlink:show="embed" xlink:actuate="onLoad"/></draw:frame><text:span text:style-name="T688"/></text:p>
          </table:table-cell>
        </table:table-row>
        <table:table-row table:style-name="ro86" table:default-cell-style-name="ce224">
          <table:table-cell table:style-name="ce254">
            <text:p text:style-name="P715"/>
            <text:p text:style-name="P716"/>
            <text:p text:style-name="P717"/>
            <text:p text:style-name="P718"/>
            <text:p text:style-name="P719"><text:span text:style-name="T689"/><draw:frame draw:name="Image 698" draw:style-name="gr753" text:anchor-type="as-char" svg:width="0.4825cm" svg:height="0.2834cm" svg:x="0cm" svg:y="0cm"><draw:image xlink:href="Pictures/image296.png" xlink:type="simple" xlink:show="embed" xlink:actuate="onLoad"/></draw:frame><text:span text:style-name="T690"/></text:p>
          </table:table-cell>
          <table:table-cell table:style-name="ce255">
            <text:p text:style-name="P720"/>
          </table:table-cell>
          <table:table-cell table:style-name="ce256">
            <text:p text:style-name="P721"/>
            <text:p text:style-name="P722"/>
            <text:p text:style-name="P723"/>
            <text:p text:style-name="P724"/>
            <text:p text:style-name="P725"><text:span text:style-name="T691"/><draw:g draw:name="Group 699" draw:style-name="gr754" text:anchor-type="as-char"><draw:custom-shape draw:name="Graphic 700" draw:style-name="gr755" svg:width="1.425cm" svg:height="0.2893cm" svg:x="-1.667e-05cm" svg:y="0cm"><draw:enhanced-geometry svg:viewBox="0 0 513080 104139" draw:type="ooxml-non-primitive" drawooo:sub-view-size="513080 104139" draw:text-areas="0 0 logwidth logheight" draw:enhanced-path="M 126682 1435 L 99250 1435 64096 79248 35382 18288 27432 1435 0 1435 0 4572 4572 4572 7620 6096 9144 6096 12192 9144 13716 12192 13716 93065 12192 94589 10668 97637 0 97637 0 100685 35052 100685 35052 97637 24384 97637 22860 94589 21336 93065 21336 18288 59524 100685 61048 100685 70993 79248 99250 18288 99250 93065 97624 94589 96100 97637 85432 97637 85432 100685 126682 100685 126682 97637 117538 97637 116014 94589 114490 93065 112966 90017 112966 18288 112966 13716 114490 10668 114490 9144 116014 6096 119062 4572 126682 4572 126682 1435 Z N M 218313 76301 L 215265 76301 212217 82397 209169 86969 206121 90017 203073 91541 201549 93065 198501 94589 195453 94589 192405 96113 166395 96113 164871 94589 163347 94589 161823 93065 161823 51816 190779 51816 192405 53340 196977 57912 196977 59436 198501 62585 198501 67157 201549 67157 201549 51816 201549 47244 201549 32004 198501 32004 198501 38100 196977 41148 192405 45720 189255 47244 161823 47244 161823 7620 196977 7620 198501 9144 201549 9144 203073 10668 204597 13716 206121 15240 206121 18288 207645 24384 210693 24384 209575 7620 209473 6096 209372 4572 209169 1524 132778 1524 132778 4572 140487 4572 143535 6096 146583 9144 148107 13716 148107 88493 146583 91541 146583 94589 145059 96113 143535 96113 142011 97637 132778 97637 132778 100685 209169 100685 218313 76301 Z N M 308317 26009 L 306793 1524 227457 1524 225933 26009 228981 26009 228981 21437 230505 16865 232029 15341 233553 12293 235077 10769 238125 9245 239649 9245 242697 7721 259549 7721 259549 93154 257937 94678 256413 97726 245745 97726 245745 100774 286981 100774 286981 97726 277837 97726 276313 94678 274789 93154 273265 90106 273265 7721 291553 7721 300697 12293 302221 13817 303745 16865 303745 18389 305269 21437 305269 26009 308317 26009 Z N M 412153 97637 L 407581 97637 403009 96113 369049 54965 367957 53441 375577 50393 381673 47345 389293 39725 392341 33629 392341 21336 389293 16764 386245 13716 383197 9144 380911 7620 378625 6096 375577 5080 375577 22860 375577 35153 372529 39725 367957 44297 363283 48869 355663 50393 343471 50393 343471 9144 348043 7620 360235 7620 366433 9144 369481 13716 374053 16764 375577 22860 375577 5080 369481 3048 361759 1524 314515 1524 314515 4572 322135 4572 325183 6096 328231 9144 328231 93065 325183 96113 322135 97637 314515 97637 314515 100685 357187 100685 357187 97637 346519 97637 344995 94589 343471 93065 343471 54965 352615 54965 386245 100685 412153 100685 412153 97637 Z N M 512927 50292 L 512051 40322 511975 40055 509447 31051 509346 30861 505129 22656 499110 15240 496062 12319 496062 53340 495490 63995 473202 97637 456336 97637 434073 62090 434035 61239 433476 50292 434047 39458 435762 29908 435838 29718 438619 21793 442620 15240 448716 9144 456336 4572 473202 4572 493801 31051 495490 41389 496062 53340 496062 12319 491947 8369 485648 4572 484060 3619 475170 838 474789 838 465582 0 425081 20535 420293 29908 417601 40055 417499 41389 416826 50292 416839 53340 437819 94729 464058 103733 474040 102641 483298 99542 486625 97637 491705 94729 499110 88493 505129 80175 509447 71145 512051 61239 512927 50292 Z N "/></draw:custom-shape></draw:g><text:span text:style-name="T692"/></text:p>
          </table:table-cell>
          <table:table-cell table:style-name="ce257" table:number-columns-spanned="2">
            <text:p text:style-name="P726"/>
            <text:p text:style-name="P727"/>
            <text:p text:style-name="P728"/>
            <text:p text:style-name="P729"/>
            <text:p text:style-name="P730"><text:span text:style-name="T693"/><draw:g draw:name="Group 701" draw:style-name="gr756" text:anchor-type="as-char"><draw:custom-shape draw:name="Graphic 702" draw:style-name="gr757" svg:width="0.1076cm" svg:height="0.2805cm" svg:x="0cm" svg:y="0cm"><draw:enhanced-geometry svg:viewBox="0 0 38735 100965" draw:type="ooxml-non-primitive" drawooo:sub-view-size="38735 100965" draw:text-areas="0 0 logwidth logheight" draw:enhanced-path="M 38195 100679 L 1524 100679 1524 97631 10668 97631 10668 96107 12192 96107 12192 94583 13811 93059 13811 18287 12192 16763 12192 13715 10668 13715 10668 12191 3048 12191 0 13715 0 12191 22955 0 26003 0 26003 94583 27527 94583 27527 96107 29051 97631 38195 97631 38195 100679 Z N "/></draw:custom-shape></draw:g><text:span text:style-name="T694"/></text:p>
          </table:table-cell>
          <table:covered-table-cell/>
          <table:table-cell table:style-name="ce258">
            <text:p text:style-name="P731"/>
            <text:p text:style-name="P732"/>
            <text:p text:style-name="P733"/>
            <text:p text:style-name="P734"/>
            <text:p text:style-name="P735"><text:span text:style-name="T695"/><draw:frame draw:name="Image 703" draw:style-name="gr758" text:anchor-type="as-char" svg:width="0.4542cm" svg:height="0.3307cm" svg:x="0cm" svg:y="0cm"><draw:image xlink:href="Pictures/image297.png" xlink:type="simple" xlink:show="embed" xlink:actuate="onLoad"/></draw:frame><text:span text:style-name="T696"/></text:p>
            <text:p text:style-name="P736"/>
            <text:p text:style-name="P737"><text:span text:style-name="T697"/><draw:frame draw:name="Image 704" draw:style-name="gr759" text:anchor-type="as-char" svg:width="1.102cm" svg:height="0.3501cm" svg:x="0cm" svg:y="0cm"><draw:image xlink:href="Pictures/image298.png" xlink:type="simple" xlink:show="embed" xlink:actuate="onLoad"/></draw:frame><text:span text:style-name="T698"/></text:p>
          </table:table-cell>
          <table:table-cell table:style-name="ce259">
            <text:p text:style-name="P738"/>
            <text:p text:style-name="P739"/>
            <text:p text:style-name="P740"/>
            <text:p text:style-name="P741"/>
            <text:p text:style-name="P742"><text:span text:style-name="T699"/><draw:frame draw:name="Image 705" draw:style-name="gr760" text:anchor-type="as-char" svg:width="0.4587cm" svg:height="0.3307cm" svg:x="0cm" svg:y="0cm"><draw:image xlink:href="Pictures/image299.png" xlink:type="simple" xlink:show="embed" xlink:actuate="onLoad"/></draw:frame><text:span text:style-name="T700"/></text:p>
            <text:p text:style-name="P743"/>
            <text:p text:style-name="P744"><text:span text:style-name="T701"/><draw:frame draw:name="Image 706" draw:style-name="gr761" text:anchor-type="as-char" svg:width="0.8885cm" svg:height="0.3501cm" svg:x="0cm" svg:y="0cm"><draw:image xlink:href="Pictures/image300.png" xlink:type="simple" xlink:show="embed" xlink:actuate="onLoad"/></draw:frame><text:span text:style-name="T702"/><text:span text:style-name="T703"><text:s/></text:span><text:span text:style-name="T704"/><draw:g draw:name="Group 707" draw:style-name="gr762" text:anchor-type="as-char"><draw:custom-shape draw:name="Graphic 708" draw:style-name="gr763" svg:width="0.157cm" svg:height="0.2805cm" svg:x="0cm" svg:y="0cm"><draw:enhanced-geometry svg:viewBox="0 0 56515 100965" draw:type="ooxml-non-primitive" drawooo:sub-view-size="56515 100965" draw:text-areas="0 0 logwidth logheight" draw:enhanced-path="M 41243 93059 L 30575 93059 35147 91535 44291 82391 45815 77819 45815 65627 44291 59531 39719 54959 36671 48863 32099 45815 24479 42767 19812 41243 12192 39719 3048 39719 21336 0 56483 0 51911 13716 21336 13716 15240 25908 51911 47339 54959 54959 54959 73247 51911 77819 50387 82391 47339 86963 41243 93059 Z N M 22860 100679 L 6096 100679 1524 96107 0 93059 0 88487 1524 88487 4572 85439 6096 85439 7620 86963 9144 86963 10668 88487 16764 91535 21336 93059 41243 93059 38195 94583 33623 97631 27527 99155 22860 100679 Z N "/></draw:custom-shape></draw:g><text:span text:style-name="T705"/></text:p>
          </table:table-cell>
        </table:table-row>
        <table:table-row table:style-name="ro87" table:default-cell-style-name="ce224">
          <table:table-cell table:style-name="ce260">
            <text:p text:style-name="P745"/>
            <text:p text:style-name="P746"/>
            <text:p text:style-name="P747"/>
            <text:p text:style-name="P748"/>
            <text:p text:style-name="P749"><text:span text:style-name="T706"/><draw:frame draw:name="Image 709" draw:style-name="gr764" text:anchor-type="as-char" svg:width="0.4694cm" svg:height="0.2834cm" svg:x="0cm" svg:y="0cm"><draw:image xlink:href="Pictures/image301.png" xlink:type="simple" xlink:show="embed" xlink:actuate="onLoad"/></draw:frame><text:span text:style-name="T707"/></text:p>
          </table:table-cell>
          <table:table-cell table:style-name="ce261">
            <text:p text:style-name="P750"/>
          </table:table-cell>
          <table:table-cell table:style-name="ce262">
            <text:p text:style-name="P751"/>
            <text:p text:style-name="P752"/>
            <text:p text:style-name="P753"/>
            <text:p text:style-name="P754"/>
            <text:p text:style-name="P755"><text:span text:style-name="T708"/><draw:g draw:name="Group 710" draw:style-name="gr765" text:anchor-type="as-char"><draw:custom-shape draw:name="Graphic 711" draw:style-name="gr766" svg:width="1.425cm" svg:height="0.2858cm" svg:x="-1.667e-05cm" svg:y="0cm"><draw:enhanced-geometry svg:viewBox="0 0 513080 102870" draw:type="ooxml-non-primitive" drawooo:sub-view-size="513080 102870" draw:text-areas="0 0 logwidth logheight" draw:enhanced-path="M 126682 1524 L 99250 1524 64096 79349 27432 1524 0 1524 0 4673 7620 4673 10668 7721 12192 7721 12192 9245 13716 12293 13716 93154 10668 96202 7620 97726 0 97726 0 100774 35052 100774 35052 97726 27432 97726 24384 96202 21336 93154 21336 18389 59524 100774 61048 100774 99250 18389 99250 93154 96100 96202 93052 97726 85432 97726 85432 100774 126682 100774 126682 97726 120586 97726 117538 96202 114490 93154 112966 90106 112966 13817 114490 10769 114490 9245 116014 6197 119062 4673 126682 4673 126682 1524 Z N M 218313 76390 L 215265 76390 212217 82486 209169 87058 206121 90106 203073 91630 201447 93154 198399 94678 163347 94678 163347 93154 161823 93154 161823 52006 190779 52006 192303 53530 193827 53530 196875 56578 196875 58102 198399 61150 198399 65722 201447 65722 201447 32105 198399 32105 198399 38201 196875 41249 192303 45821 161823 45821 161823 7721 196875 7721 198399 9245 201447 9245 204597 12293 206121 15341 206121 18389 207645 22961 210693 22961 209169 1625 132778 1625 132778 4673 140398 4673 143446 6197 146494 9245 148018 12293 148018 88582 146494 91630 146494 94678 144970 96202 143446 96202 141922 97726 132778 97726 132778 100774 209169 100774 218313 76390 Z N M 308317 24485 L 306793 1524 227457 1524 225933 24485 228981 24485 228981 19913 232029 13817 235077 10769 238125 9245 239649 9245 242697 7721 259549 7721 259549 93154 256413 96202 253365 97726 245745 97726 245745 100774 286981 100774 286981 97726 280885 97726 277837 96202 274789 93154 273265 90106 273265 7721 291553 7721 300697 12293 302221 13817 303745 16865 303745 18389 305269 21437 305269 24485 308317 24485 Z N M 412153 97726 L 407581 97726 403009 96202 399961 93154 396913 91630 392341 87058 387769 80873 370039 54965 367957 51917 375577 50393 381673 47345 386245 42773 392341 33629 392341 21437 386245 12293 383197 9245 380911 7721 378625 6197 375577 5181 375577 21437 375577 35153 372529 39725 367957 44297 363283 47345 355663 50393 343471 50393 343471 9245 348043 7721 360235 7721 366433 9245 369481 13817 374053 16865 375577 21437 375577 5181 374053 4673 369481 3048 361759 1524 314515 1524 314515 4673 322135 4673 325183 6197 328231 9245 328231 93154 326707 93154 325183 96202 322135 97726 314515 97726 314515 100774 357187 100774 357187 97726 349567 97726 346519 96202 343471 93154 343471 54965 352615 54965 386245 100774 412153 100774 412153 97726 Z N M 512927 50393 L 499211 13817 496163 11290 496163 51917 495592 63398 493877 72885 491020 80670 490893 80860 487019 87058 480999 94589 481152 94589 473303 97726 456438 97726 448576 94589 448741 94589 444246 88582 439369 81076 439280 80860 439216 80670 436054 72313 435952 71742 435838 71170 434174 62128 434124 61277 433578 50393 434162 39509 456438 4673 473303 4673 495592 40195 495592 40386 496163 51917 496163 11290 491883 7721 486321 4673 484149 3479 475297 850 475107 850 465582 0 425157 20599 420281 30010 420230 30200 417614 39509 417537 40386 416712 50393 416839 51917 417588 61493 437908 94589 464058 102298 474091 101447 483387 98869 485622 97726 491794 94589 499211 88582 505206 80225 509498 71170 512064 61277 512927 50393 Z N "/></draw:custom-shape></draw:g><text:span text:style-name="T709"/></text:p>
          </table:table-cell>
          <table:table-cell table:style-name="ce263" table:number-columns-spanned="2">
            <text:p text:style-name="P756"/>
            <text:p text:style-name="P757"/>
            <text:p text:style-name="P758"/>
            <text:p text:style-name="P759"/>
            <text:p text:style-name="P760"><text:span text:style-name="T710"/><draw:g draw:name="Group 712" draw:style-name="gr767" text:anchor-type="as-char"><draw:custom-shape draw:name="Graphic 713" draw:style-name="gr768" svg:width="0.1076cm" svg:height="0.2805cm" svg:x="0cm" svg:y="0cm"><draw:enhanced-geometry svg:viewBox="0 0 38735 100965" draw:type="ooxml-non-primitive" drawooo:sub-view-size="38735 100965" draw:text-areas="0 0 logwidth logheight" draw:enhanced-path="M 30480 97726 L 9144 97726 13716 93154 13716 18383 12192 16859 12192 13811 10668 12287 0 12287 22860 0 25908 0 25908 12287 3048 12287 0 13811 25908 13811 25908 93154 27432 94678 27432 96202 28956 96202 30480 97726 Z N M 38195 100774 L 1524 100774 1524 97726 38195 97726 38195 100774 Z N "/></draw:custom-shape></draw:g><text:span text:style-name="T711"/></text:p>
          </table:table-cell>
          <table:covered-table-cell/>
          <table:table-cell table:style-name="ce264">
            <text:p text:style-name="P761"/>
            <text:p text:style-name="P762"/>
            <text:p text:style-name="P763"/>
            <text:p text:style-name="P764"/>
            <text:p text:style-name="P765"><text:span text:style-name="T712"/><draw:frame draw:name="Image 714" draw:style-name="gr769" text:anchor-type="as-char" svg:width="0.4501cm" svg:height="0.3239cm" svg:x="0cm" svg:y="0cm"><draw:image xlink:href="Pictures/image302.png" xlink:type="simple" xlink:show="embed" xlink:actuate="onLoad"/></draw:frame><text:span text:style-name="T713"/></text:p>
            <text:p text:style-name="P766"/>
            <text:p text:style-name="P767"><text:span text:style-name="T714"/><draw:g draw:name="Group 715" draw:style-name="gr770" text:anchor-type="as-char"><draw:custom-shape draw:name="Graphic 716" draw:style-name="gr771" svg:width="0.1111cm" svg:height="0.2805cm" svg:x="0cm" svg:y="0cm"><draw:enhanced-geometry svg:viewBox="0 0 40005 100965" draw:type="ooxml-non-primitive" drawooo:sub-view-size="40005 100965" draw:text-areas="0 0 logwidth logheight" draw:enhanced-path="M 28956 96202 L 12192 96202 13716 94678 13716 93154 15240 93154 15240 18383 13716 15335 13716 13811 12192 12287 0 12287 24384 0 27432 0 27432 12287 4572 12287 1524 13811 27432 13811 27432 94678 28956 96202 Z N M 32004 97726 L 9144 97726 10668 96202 30480 96202 32004 97726 Z N M 39624 100774 L 1524 100774 1524 97726 39624 97726 39624 100774 Z N "/></draw:custom-shape></draw:g><text:span text:style-name="T715"/><text:span text:style-name="T716"><text:s/></text:span><text:span text:style-name="T717"/><draw:frame draw:name="Image 717" draw:style-name="gr772" text:anchor-type="as-char" svg:width="1.196cm" svg:height="0.3501cm" svg:x="0cm" svg:y="0cm"><draw:image xlink:href="Pictures/image303.png" xlink:type="simple" xlink:show="embed" xlink:actuate="onLoad"/></draw:frame><text:span text:style-name="T718"/></text:p>
          </table:table-cell>
          <table:table-cell table:style-name="ce265">
            <text:p text:style-name="P768"/>
            <text:p text:style-name="P769"/>
            <text:p text:style-name="P770"/>
            <text:p text:style-name="P771"/>
            <text:p text:style-name="P772"><text:span text:style-name="T719"/><draw:frame draw:name="Image 718" draw:style-name="gr773" text:anchor-type="as-char" svg:width="0.4501cm" svg:height="0.3239cm" svg:x="0cm" svg:y="0cm"><draw:image xlink:href="Pictures/image304.png" xlink:type="simple" xlink:show="embed" xlink:actuate="onLoad"/></draw:frame><text:span text:style-name="T720"/></text:p>
            <text:p text:style-name="P773"/>
            <text:p text:style-name="P774"><text:span text:style-name="T721"/><draw:g draw:name="Group 719" draw:style-name="gr774" text:anchor-type="as-char"><draw:custom-shape draw:name="Graphic 720" draw:style-name="gr775" svg:width="0.1076cm" svg:height="0.2805cm" svg:x="0cm" svg:y="0cm"><draw:enhanced-geometry svg:viewBox="0 0 38735 100965" draw:type="ooxml-non-primitive" drawooo:sub-view-size="38735 100965" draw:text-areas="0 0 logwidth logheight" draw:enhanced-path="M 27432 96202 L 12192 96202 12192 94678 13716 93154 13716 15335 10668 12287 0 12287 22860 0 25908 0 25908 12287 3048 12287 0 13811 25908 13811 25908 93154 27432 94678 27432 96202 Z N M 30480 97726 L 9144 97726 10668 96202 28956 96202 30480 97726 Z N M 38195 100774 L 1524 100774 1524 97726 38195 97726 38195 100774 Z N "/></draw:custom-shape></draw:g><text:span text:style-name="T722"/><text:span text:style-name="T723"><text:s/></text:span><text:span text:style-name="T724"/><draw:frame draw:name="Image 721" draw:style-name="gr776" text:anchor-type="as-char" svg:width="1.196cm" svg:height="0.3501cm" svg:x="0cm" svg:y="0cm"><draw:image xlink:href="Pictures/image305.png" xlink:type="simple" xlink:show="embed" xlink:actuate="onLoad"/></draw:frame><text:span text:style-name="T725"/></text:p>
          </table:table-cell>
        </table:table-row>
        <table:table-row table:style-name="ro88" table:default-cell-style-name="ce224">
          <table:table-cell table:style-name="ce266">
            <text:p text:style-name="P775"/>
            <text:p text:style-name="P776"/>
            <text:p text:style-name="P777"/>
            <text:p text:style-name="P778"/>
            <text:p text:style-name="P779"><text:span text:style-name="T726"/><draw:frame draw:name="Image 722" draw:style-name="gr777" text:anchor-type="as-char" svg:width="0.4852cm" svg:height="0.2852cm" svg:x="0cm" svg:y="0cm"><draw:image xlink:href="Pictures/image306.png" xlink:type="simple" xlink:show="embed" xlink:actuate="onLoad"/></draw:frame><text:span text:style-name="T727"/></text:p>
          </table:table-cell>
          <table:table-cell table:style-name="ce267">
            <text:p text:style-name="P780"/>
            <text:p text:style-name="P781"/>
            <text:p text:style-name="P782"/>
            <text:p text:style-name="P783"/>
            <text:p text:style-name="P784"/>
            <text:p text:style-name="P785"/>
            <text:p text:style-name="P786"/>
            <text:p text:style-name="P787"/>
            <text:p text:style-name="P788"><text:span text:style-name="T728"/><draw:frame draw:name="Image 723" draw:style-name="gr778" text:anchor-type="as-char" svg:width="3.073cm" svg:height="0.8203cm" svg:x="0cm" svg:y="0cm"><draw:image xlink:href="Pictures/image307.png" xlink:type="simple" xlink:show="embed" xlink:actuate="onLoad"/></draw:frame><text:span text:style-name="T729"/></text:p>
          </table:table-cell>
          <table:table-cell table:style-name="ce268">
            <text:p text:style-name="P789"/>
            <text:p text:style-name="P790"/>
            <text:p text:style-name="P791"/>
            <text:p text:style-name="P792"/>
            <text:p text:style-name="P793"><text:span text:style-name="T730"/><draw:g draw:name="Group 724" draw:style-name="gr779" text:anchor-type="as-char"><draw:custom-shape draw:name="Graphic 725" draw:style-name="gr780" svg:width="1.425cm" svg:height="0.284cm" svg:x="-1.667e-05cm" svg:y="1.667e-05cm"><draw:enhanced-geometry svg:viewBox="0 0 513080 102235" draw:type="ooxml-non-primitive" drawooo:sub-view-size="513080 102235" draw:text-areas="0 0 logwidth logheight" draw:enhanced-path="M 126682 1524 L 99148 1524 64096 79336 27432 1524 0 1524 0 4572 7620 4572 9144 6096 10668 6096 12192 7620 12192 9144 13716 10668 13716 91528 12192 93052 10668 96100 7620 97624 0 97624 0 100672 35052 100672 35052 97624 27432 97624 24384 96100 21336 93052 21336 16764 59524 100672 61048 100672 99148 16764 99148 91528 97624 93052 96100 96100 93052 97624 85432 97624 85432 100672 126682 100672 126682 97624 120586 97624 117538 96100 114490 93052 112966 88480 112966 13716 114490 9144 114490 7620 116014 6096 119062 4572 126682 4572 126682 1524 Z N M 218313 74764 L 215265 74764 212217 80860 209169 85432 201447 93052 198399 93052 195351 94576 163347 94576 163347 93052 161823 93052 161823 51816 190779 51816 192303 53340 193827 53340 196875 56388 196875 57912 198399 61048 198399 65620 201447 65620 201447 32004 198399 32004 198399 36576 196875 41148 193827 42672 192303 45720 161823 45720 161823 7620 198399 7620 201447 9144 206121 13716 206121 18288 207645 22860 210693 22860 209169 1524 132778 1524 132778 4572 143446 4572 144970 7620 146494 9144 148018 12192 148018 86956 146494 91528 146494 94576 144970 94576 141922 97624 132778 97624 132778 100672 209169 100672 218313 74764 Z N M 308317 24384 L 306793 1524 227457 1524 225933 24384 228981 24384 228981 19812 232029 13716 233553 12192 235077 9144 238125 9144 239649 7620 259549 7620 259549 91528 257937 93052 256413 96100 253365 97624 245745 97624 245745 100672 286981 100672 286981 97624 280885 97624 277837 96100 274789 93052 273265 88480 273265 7620 291553 7620 294601 9144 297649 9144 300697 10668 302221 13716 303745 15240 303745 18288 305269 21336 305269 24384 308317 24384 Z N M 412153 97624 L 407581 97624 403009 96100 399961 93052 396913 91528 392341 86956 387769 80860 368985 53340 367957 51816 375577 50292 381673 47244 386245 42672 392341 33528 392341 21336 383197 7620 375577 5080 375577 21336 375577 33528 372529 39624 367957 44196 363283 47244 355663 50292 346519 50292 346519 48768 343471 48768 343471 9144 348043 7620 360235 7620 366433 9144 374053 16764 375577 21336 375577 5080 369481 3048 361759 1524 314515 1524 314515 4572 322135 4572 325183 6096 328231 9144 328231 91528 326707 93052 325183 96100 322135 97624 314515 97624 314515 100672 357187 100672 357187 97624 349567 97624 346519 96100 343471 93052 343471 54864 351091 54864 352615 53340 386245 100672 412153 100672 412153 97624 Z N M 512927 50380 L 499110 13716 496062 11188 496062 51904 495490 62750 473202 97624 456336 97624 448487 94488 448665 94488 444144 86956 439267 80175 435952 71526 435851 70954 434073 61455 434060 61239 433476 50380 434022 40182 456336 4572 473202 4572 495490 40182 496062 51904 496062 11188 465582 0 456425 622 420331 29006 416712 50380 416839 51904 417576 61239 437819 94488 454825 101320 454647 101320 464058 102196 474040 101320 483298 98577 484987 97624 491705 93840 499110 86956 505129 79527 509447 70954 512051 61239 512927 50380 Z N "/></draw:custom-shape></draw:g><text:span text:style-name="T731"/></text:p>
          </table:table-cell>
          <table:table-cell table:style-name="ce269" table:number-columns-spanned="2">
            <text:p text:style-name="P794"/>
            <text:p text:style-name="P795"/>
            <text:p text:style-name="P796"/>
            <text:p text:style-name="P797"/>
            <text:p text:style-name="P798"><text:span text:style-name="T732"/><draw:g draw:name="Group 726" draw:style-name="gr781" text:anchor-type="as-char"><draw:custom-shape draw:name="Graphic 727" draw:style-name="gr782" svg:width="0.1076cm" svg:height="0.2805cm" svg:x="0cm" svg:y="0cm"><draw:enhanced-geometry svg:viewBox="0 0 38735 100965" draw:type="ooxml-non-primitive" drawooo:sub-view-size="38735 100965" draw:text-areas="0 0 logwidth logheight" draw:enhanced-path="M 30480 97726 L 9144 97726 10668 96107 12192 94583 12192 93059 13716 93059 13716 18383 12192 15335 12192 13716 9144 10668 0 10668 22860 0 25908 0 25908 10668 6096 10668 0 13716 25908 13716 25908 93059 27432 94583 27432 96107 28956 96107 30480 97726 Z N M 38195 100774 L 1524 100774 1524 97726 38195 97726 38195 100774 Z N "/></draw:custom-shape></draw:g><text:span text:style-name="T733"/></text:p>
          </table:table-cell>
          <table:covered-table-cell/>
          <table:table-cell table:style-name="ce270">
            <text:p text:style-name="P799"/>
            <text:p text:style-name="P800"/>
            <text:p text:style-name="P801"/>
            <text:p text:style-name="P802"/>
            <text:p text:style-name="P803"><text:span text:style-name="T734"/><draw:frame draw:name="Image 728" draw:style-name="gr783" text:anchor-type="as-char" svg:width="2.021cm" svg:height="0.8367cm" svg:x="0cm" svg:y="0cm"><draw:image xlink:href="Pictures/image308.png" xlink:type="simple" xlink:show="embed" xlink:actuate="onLoad"/></draw:frame><text:span text:style-name="T735"/></text:p>
          </table:table-cell>
          <table:table-cell table:style-name="ce271">
            <text:p text:style-name="P804"/>
            <text:p text:style-name="P805"/>
            <text:p text:style-name="P806"/>
            <text:p text:style-name="P807"/>
            <text:p text:style-name="P808"><text:span text:style-name="T736"/><draw:frame draw:name="Image 729" draw:style-name="gr784" text:anchor-type="as-char" svg:width="2.016cm" svg:height="0.8367cm" svg:x="0cm" svg:y="0cm"><draw:image xlink:href="Pictures/image309.png" xlink:type="simple" xlink:show="embed" xlink:actuate="onLoad"/></draw:frame><text:span text:style-name="T737"/></text:p>
          </table:table-cell>
        </table:table-row>
      </table:table>
      <text:p text:style-name="P809"><text:span text:style-name="T738"/><draw:frame draw:name="Image 730" draw:style-name="gr785" draw:z-index="486459905" text:anchor-type="page" svg:width="4.389cm" svg:height="4.035cm" svg:x="2.967cm" svg:y="6.26cm"><draw:image xlink:href="Pictures/image310.png" xlink:type="simple" xlink:show="embed" xlink:actuate="onLoad"/></draw:frame><text:span text:style-name="T739"/><draw:frame draw:name="Image 731" draw:style-name="gr786" draw:z-index="486460417" text:anchor-type="page" svg:width="4.132cm" svg:height="2.633cm" svg:x="2.967cm" svg:y="10.48cm"><draw:image xlink:href="Pictures/image311.png" xlink:type="simple" xlink:show="embed" xlink:actuate="onLoad"/></draw:frame><text:span text:style-name="T740"/><draw:frame draw:name="Image 732" draw:style-name="gr787" draw:z-index="486460929" text:anchor-type="page" svg:width="4.522cm" svg:height="4.035cm" svg:x="2.967cm" svg:y="15.16cm"><draw:image xlink:href="Pictures/image312.png" xlink:type="simple" xlink:show="embed" xlink:actuate="onLoad"/></draw:frame><text:span text:style-name="T741"/><draw:frame draw:name="Image 733" draw:style-name="gr788" draw:z-index="486461441" text:anchor-type="page" svg:width="4.144cm" svg:height="4.035cm" svg:x="2.967cm" svg:y="19.38cm"><draw:image xlink:href="Pictures/image313.png" xlink:type="simple" xlink:show="embed" xlink:actuate="onLoad"/></draw:frame><text:span text:style-name="T742"/><draw:frame draw:name="Image 734" draw:style-name="gr789" draw:z-index="486461953" text:anchor-type="page" svg:width="4.14cm" svg:height="4.035cm" svg:x="2.967cm" svg:y="23.59cm"><draw:image xlink:href="Pictures/image314.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smil="urn:oasis:names:tc:opendocument:xmlns:smil-compatible:1.0" xmlns:anim="urn:oasis:names:tc:opendocument:xmlns:animation:1.0" xmlns:officeooo="http://openoffice.org/2009/office" xmlns:textooo="http://openoffice.org/2013/office" xmlns:tableooo="http://openoffice.org/2009/table" xmlns:drawooo="http://openoffice.org/2010/draw" xmlns:chartooo="http://openoffice.org/2010/chart" xmlns:calcext="urn:org:documentfoundation:names:experimental:calc:xmlns:calcext:1.0" xmlns:field="urn:openoffice:names:experimental:ooo-ms-interop:xmlns:field:1.0" xmlns:formx="urn:openoffice:names:experimental:ooxml-odf-interop:xmlns:form:1.0" xmlns:loext="urn:org:documentfoundation:names:experimental:office:xmlns:loext:1.0" xmlns:css3t="http://www.w3.org/TR/css3-text/" office:version="1.2">
  <office:font-face-decls/>
  <office:styles>
    <style:default-style style:family="paragraph">
      <style:paragraph-properties fo:line-height="100%" fo:text-align="left" style:tab-stop-distance="36pt" fo:margin-left="0cm" fo:margin-right="0cm" fo:margin-top="0pt" fo:margin-bottom="0pt"/>
      <style:text-properties fo:font-family="Calibri" style:font-family-asian="Calibri" style:font-family-complex="Arial" fo:font-size="11pt" fo:language="en" fo:country="US"/>
    </style:default-style>
    <style:default-style style:family="text">
      <style:text-properties fo:font-family="Calibri" style:font-family-asian="Calibri" style:font-family-complex="Arial" fo:font-size="11pt" fo:language="en" fo:country="US"/>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style:style>
    <style:style style:family="graphic" style:name="Graphics">
      <style:graphic-properties/>
    </style:style>
    <style:style style:class="default" style:display-name="Default Paragraph Font" style:family="text" style:name="DefaultParagraphFont"/>
    <style:style style:class="default" style:display-name="Normal" style:family="paragraph" style:name="Normal">
      <style:paragraph-properties fo:line-height="100%" fo:text-align="left" fo:margin-left="0cm" fo:margin-right="0cm" fo:margin-top="0pt" fo:margin-bottom="0pt"/>
      <style:text-properties/>
    </style:style>
    <style:style style:parent-style-name="Normal" style:display-name="List Paragraph" style:family="paragraph" style:name="ListParagraph">
      <style:paragraph-properties/>
    </style:style>
    <style:style style:parent-style-name="Normal" style:display-name="Table Paragraph" style:family="paragraph" style:name="TableParagraph">
      <style:paragraph-properties/>
      <style:text-properties fo:font-family="Times New Roman" style:font-family-asian="Times New Roman" style:font-family-complex="Times New Roman"/>
    </style:style>
  </office:styles>
  <office:automatic-styles>
    <style:page-layout style:name="Mpm1">
      <style:page-layout-properties fo:page-width="21.01cm" fo:page-height="29.71cm" fo:margin-top="0.5063cm" fo:margin-bottom="0.2187cm" fo:margin-left="0.7497cm" fo:margin-right="0.7497cm"/>
    </style:page-layout>
    <style:page-layout style:name="Mpm2">
      <style:page-layout-properties fo:page-width="21.01cm" fo:page-height="29.71cm" fo:margin-top="0.3299cm" fo:margin-bottom="0.3881cm" fo:margin-left="0.7497cm" fo:margin-right="0.7497cm"/>
    </style:page-layout>
    <style:page-layout style:name="Mpm3">
      <style:page-layout-properties fo:page-width="21.01cm" fo:page-height="29.71cm" fo:margin-top="0.3299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4">
      <style:page-layout-properties fo:page-width="21.01cm" fo:page-height="29.71cm" fo:margin-top="0.3299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5">
      <style:page-layout-properties fo:page-width="21.01cm" fo:page-height="29.71cm" fo:margin-top="0.3299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6">
      <style:page-layout-properties fo:page-width="21.01cm" fo:page-height="29.71cm" fo:margin-top="0.3299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7">
      <style:page-layout-properties fo:page-width="21.01cm" fo:page-height="29.71cm" fo:margin-top="0.3299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8">
      <style:page-layout-properties fo:page-width="21.01cm" fo:page-height="29.71cm" fo:margin-top="0.3299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9">
      <style:page-layout-properties fo:page-width="21.01cm" fo:page-height="29.71cm" fo:margin-top="0.5063cm" fo:margin-bottom="0.3881cm" fo:margin-left="0.7497cm" fo:margin-right="0.7497cm"/>
      <style:header-style>
        <style:header-footer-properties svg:height="0.4816cm" fo:min-height="0.4816cm"/>
      </style:header-style>
      <style:footer-style>
        <style:header-footer-properties fo:min-height="0.3881cm"/>
      </style:footer-style>
    </style:page-layout>
    <style:page-layout style:name="Mpm10">
      <style:page-layout-properties fo:page-width="21.01cm" fo:page-height="29.71cm" fo:margin-top="0.3299cm" fo:margin-bottom="0cm" fo:margin-left="0.7497cm" fo:margin-right="0.7497cm"/>
      <style:header-style>
        <style:header-footer-properties svg:height="0.4816cm" fo:min-height="0.4816cm"/>
      </style:header-style>
      <style:footer-style>
        <style:header-footer-properties fo:min-height="0cm"/>
      </style:footer-style>
    </style:page-layout>
    <style:page-layout style:name="Mpm11">
      <style:page-layout-properties fo:page-width="21.01cm" fo:page-height="29.71cm" fo:margin-top="0.3299cm" fo:margin-bottom="0.2187cm" fo:margin-left="0.7497cm" fo:margin-right="0.7497cm"/>
      <style:header-style>
        <style:header-footer-properties svg:height="0.4816cm" fo:min-height="0.4816cm"/>
      </style:header-style>
      <style:footer-style>
        <style:header-footer-properties fo:min-height="0.2187cm"/>
      </style:footer-style>
    </style:page-layout>
    <style:page-layout style:name="Mpm12">
      <style:page-layout-properties fo:page-width="21.01cm" fo:page-height="29.71cm" fo:margin-top="0.5063cm" fo:margin-bottom="0.2187cm" fo:margin-left="0.7497cm" fo:margin-right="0.7497cm"/>
      <style:header-style>
        <style:header-footer-properties svg:height="0.4816cm" fo:min-height="0.4816cm"/>
      </style:header-style>
      <style:footer-style>
        <style:header-footer-properties fo:min-height="0.2187cm"/>
      </style:footer-style>
    </style:page-layout>
    <style:style style:family="paragraph" style:name="P30">
      <style:paragraph-properties fo:line-height="5.83333%" fo:margin-top="0pt" fo:margin-bottom="0pt"/>
      <style:text-properties fo:font-size="10pt"/>
    </style:style>
    <style:style style:family="text" style:name="T23">
      <style:text-properties fo:font-size="10pt"/>
    </style:style>
    <style:style style:family="graphic" style:name="gr49">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50">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51">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4">
      <style:text-properties fo:font-size="10pt"/>
    </style:style>
    <style:style style:parent-style-name="Graphics" style:family="graphic" style:name="gr52">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5">
      <style:text-properties fo:font-size="10pt"/>
    </style:style>
    <style:style style:family="graphic" style:name="gr53">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54">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55">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6">
      <style:text-properties fo:font-size="10pt"/>
    </style:style>
    <style:style style:family="graphic" style:name="gr56">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57">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58">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7">
      <style:text-properties fo:font-size="10pt"/>
    </style:style>
    <style:style style:family="graphic" style:name="gr59">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0">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1">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62">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8">
      <style:text-properties fo:font-size="10pt"/>
    </style:style>
    <style:style style:family="graphic" style:name="gr63">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31">
      <style:paragraph-properties fo:line-height="5.83333%" fo:margin-top="0pt" fo:margin-bottom="0pt"/>
      <style:text-properties fo:font-size="10pt"/>
    </style:style>
    <style:style style:family="text" style:name="T29">
      <style:text-properties fo:font-size="10pt"/>
    </style:style>
    <style:style style:parent-style-name="Graphics" style:family="graphic" style:name="gr6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0">
      <style:text-properties fo:font-size="10pt"/>
    </style:style>
    <style:style style:parent-style-name="Graphics" style:family="graphic" style:name="gr6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91">
      <style:paragraph-properties fo:line-height="5.83333%" fo:margin-top="0pt" fo:margin-bottom="0pt"/>
      <style:text-properties fo:font-size="10pt"/>
    </style:style>
    <style:style style:family="text" style:name="T125">
      <style:text-properties fo:font-size="10pt"/>
    </style:style>
    <style:style style:family="graphic" style:name="gr17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17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18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26">
      <style:text-properties fo:font-size="10pt"/>
    </style:style>
    <style:style style:parent-style-name="Graphics" style:family="graphic" style:name="gr181">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27">
      <style:text-properties fo:font-size="10pt"/>
    </style:style>
    <style:style style:family="graphic" style:name="gr182">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183">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18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28">
      <style:text-properties fo:font-size="10pt"/>
    </style:style>
    <style:style style:family="graphic" style:name="gr185">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186">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187">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29">
      <style:text-properties fo:font-size="10pt"/>
    </style:style>
    <style:style style:family="graphic" style:name="gr18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18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19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191">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30">
      <style:text-properties fo:font-size="10pt"/>
    </style:style>
    <style:style style:family="graphic" style:name="gr192">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92">
      <style:paragraph-properties fo:line-height="5.83333%" fo:margin-top="0pt" fo:margin-bottom="0pt"/>
      <style:text-properties fo:font-size="10pt"/>
    </style:style>
    <style:style style:family="text" style:name="T131">
      <style:text-properties fo:font-size="10pt"/>
    </style:style>
    <style:style style:parent-style-name="Graphics" style:family="graphic" style:name="gr193">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32">
      <style:text-properties fo:font-size="10pt"/>
    </style:style>
    <style:style style:parent-style-name="Graphics" style:family="graphic" style:name="gr19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126">
      <style:paragraph-properties fo:line-height="5.83333%" fo:margin-top="0pt" fo:margin-bottom="0pt"/>
      <style:text-properties fo:font-size="10pt"/>
    </style:style>
    <style:style style:family="text" style:name="T156">
      <style:text-properties fo:font-size="10pt"/>
    </style:style>
    <style:style style:family="graphic" style:name="gr262">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263">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26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57">
      <style:text-properties fo:font-size="10pt"/>
    </style:style>
    <style:style style:parent-style-name="Graphics" style:family="graphic" style:name="gr26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58">
      <style:text-properties fo:font-size="10pt"/>
    </style:style>
    <style:style style:family="graphic" style:name="gr266">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267">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268">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59">
      <style:text-properties fo:font-size="10pt"/>
    </style:style>
    <style:style style:family="graphic" style:name="gr269">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270">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271">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60">
      <style:text-properties fo:font-size="10pt"/>
    </style:style>
    <style:style style:family="graphic" style:name="gr272">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273">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27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275">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161">
      <style:text-properties fo:font-size="10pt"/>
    </style:style>
    <style:style style:family="graphic" style:name="gr276">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127">
      <style:paragraph-properties fo:line-height="5.83333%" fo:margin-top="0pt" fo:margin-bottom="0pt"/>
      <style:text-properties fo:font-size="10pt"/>
    </style:style>
    <style:style style:family="text" style:name="T162">
      <style:text-properties fo:font-size="10pt"/>
    </style:style>
    <style:style style:parent-style-name="Graphics" style:family="graphic" style:name="gr27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163">
      <style:text-properties fo:font-size="10pt"/>
    </style:style>
    <style:style style:parent-style-name="Graphics" style:family="graphic" style:name="gr278">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215">
      <style:paragraph-properties fo:line-height="5.83333%" fo:margin-top="0pt" fo:margin-bottom="0pt"/>
      <style:text-properties fo:font-size="10pt"/>
    </style:style>
    <style:style style:family="text" style:name="T238">
      <style:text-properties fo:font-size="10pt"/>
    </style:style>
    <style:style style:family="graphic" style:name="gr33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33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34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39">
      <style:text-properties fo:font-size="10pt"/>
    </style:style>
    <style:style style:parent-style-name="Graphics" style:family="graphic" style:name="gr341">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40">
      <style:text-properties fo:font-size="10pt"/>
    </style:style>
    <style:style style:family="graphic" style:name="gr342">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343">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34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41">
      <style:text-properties fo:font-size="10pt"/>
    </style:style>
    <style:style style:family="graphic" style:name="gr345">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346">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347">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42">
      <style:text-properties fo:font-size="10pt"/>
    </style:style>
    <style:style style:family="graphic" style:name="gr34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34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35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351">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243">
      <style:text-properties fo:font-size="10pt"/>
    </style:style>
    <style:style style:family="graphic" style:name="gr352">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216">
      <style:paragraph-properties fo:line-height="5.83333%" fo:margin-top="0pt" fo:margin-bottom="0pt"/>
      <style:text-properties fo:font-size="10pt"/>
    </style:style>
    <style:style style:family="text" style:name="T244">
      <style:text-properties fo:font-size="10pt"/>
    </style:style>
    <style:style style:parent-style-name="Graphics" style:family="graphic" style:name="gr353">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245">
      <style:text-properties fo:font-size="10pt"/>
    </style:style>
    <style:style style:parent-style-name="Graphics" style:family="graphic" style:name="gr35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311">
      <style:paragraph-properties fo:line-height="5.83333%" fo:margin-top="0pt" fo:margin-bottom="0pt"/>
      <style:text-properties fo:font-size="10pt"/>
    </style:style>
    <style:style style:family="text" style:name="T342">
      <style:text-properties fo:font-size="10pt"/>
    </style:style>
    <style:style style:family="graphic" style:name="gr431">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32">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33">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43">
      <style:text-properties fo:font-size="10pt"/>
    </style:style>
    <style:style style:parent-style-name="Graphics" style:family="graphic" style:name="gr434">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44">
      <style:text-properties fo:font-size="10pt"/>
    </style:style>
    <style:style style:family="graphic" style:name="gr435">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36">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37">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45">
      <style:text-properties fo:font-size="10pt"/>
    </style:style>
    <style:style style:family="graphic" style:name="gr43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3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4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46">
      <style:text-properties fo:font-size="10pt"/>
    </style:style>
    <style:style style:family="graphic" style:name="gr441">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42">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43">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44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47">
      <style:text-properties fo:font-size="10pt"/>
    </style:style>
    <style:style style:family="graphic" style:name="gr445">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312">
      <style:paragraph-properties fo:line-height="5.83333%" fo:margin-top="0pt" fo:margin-bottom="0pt"/>
      <style:text-properties fo:font-size="10pt"/>
    </style:style>
    <style:style style:family="text" style:name="T348">
      <style:text-properties fo:font-size="10pt"/>
    </style:style>
    <style:style style:parent-style-name="Graphics" style:family="graphic" style:name="gr446">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49">
      <style:text-properties fo:font-size="10pt"/>
    </style:style>
    <style:style style:parent-style-name="Graphics" style:family="graphic" style:name="gr44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327">
      <style:paragraph-properties fo:line-height="5.83333%" fo:margin-top="0pt" fo:margin-bottom="0pt"/>
      <style:text-properties fo:font-size="10pt"/>
    </style:style>
    <style:style style:family="text" style:name="T362">
      <style:text-properties fo:font-size="10pt"/>
    </style:style>
    <style:style style:family="graphic" style:name="gr464">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65">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66">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63">
      <style:text-properties fo:font-size="10pt"/>
    </style:style>
    <style:style style:parent-style-name="Graphics" style:family="graphic" style:name="gr467">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64">
      <style:text-properties fo:font-size="10pt"/>
    </style:style>
    <style:style style:family="graphic" style:name="gr468">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69">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70">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65">
      <style:text-properties fo:font-size="10pt"/>
    </style:style>
    <style:style style:family="graphic" style:name="gr471">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72">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73">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66">
      <style:text-properties fo:font-size="10pt"/>
    </style:style>
    <style:style style:family="graphic" style:name="gr474">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475">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476">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477">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367">
      <style:text-properties fo:font-size="10pt"/>
    </style:style>
    <style:style style:family="graphic" style:name="gr478">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328">
      <style:paragraph-properties fo:line-height="5.83333%" fo:margin-top="0pt" fo:margin-bottom="0pt"/>
      <style:text-properties fo:font-size="10pt"/>
    </style:style>
    <style:style style:family="text" style:name="T368">
      <style:text-properties fo:font-size="10pt"/>
    </style:style>
    <style:style style:parent-style-name="Graphics" style:family="graphic" style:name="gr479">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369">
      <style:text-properties fo:font-size="10pt"/>
    </style:style>
    <style:style style:parent-style-name="Graphics" style:family="graphic" style:name="gr480">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paragraph" style:name="P378">
      <style:paragraph-properties fo:line-height="5.83333%" fo:margin-top="0pt" fo:margin-bottom="0pt"/>
      <style:text-properties fo:font-size="10pt"/>
    </style:style>
    <style:style style:family="text" style:name="T391">
      <style:text-properties fo:font-size="10pt"/>
    </style:style>
    <style:style style:family="graphic" style:name="gr494">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495">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496">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392">
      <style:text-properties fo:font-size="10pt"/>
    </style:style>
    <style:style style:parent-style-name="Graphics" style:family="graphic" style:name="gr497">
      <style:graphic-properties style:repeat="stretch" style:run-through="background" fo:margin-left="0cm" fo:margin-right="0cm" fo:margin-top="0cm" fo:margin-bottom="0cm" style:horizontal-pos="from-left" style:horizontal-rel="char" style:vertical-pos="from-top" style:vertical-rel="paragraph-content" fo:background-color="transparent"/>
    </style:style>
    <style:style style:family="text" style:name="T393">
      <style:text-properties fo:font-size="10pt"/>
    </style:style>
    <style:style style:family="graphic" style:name="gr498">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499">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500">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394">
      <style:text-properties fo:font-size="10pt"/>
    </style:style>
    <style:style style:family="graphic" style:name="gr501">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502">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503">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395">
      <style:text-properties fo:font-size="10pt"/>
    </style:style>
    <style:style style:family="graphic" style:name="gr504">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505">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506">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parent-style-name="Graphics" style:family="graphic" style:name="gr507">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396">
      <style:text-properties fo:font-size="10pt"/>
    </style:style>
    <style:style style:family="graphic" style:name="gr508">
      <style:graphic-properties draw:fill-color="#000000" draw:fill="solid" style:run-through="background" fo:margin-left="0cm" fo:margin-right="0cm" fo:margin-top="0cm" fo:margin-bottom="0cm" style:horizontal-pos="from-left" style:horizontal-rel="char" style:vertical-pos="from-top" style:vertical-rel="paragraph-content"/>
    </style:style>
    <style:style style:family="paragraph" style:name="P379">
      <style:paragraph-properties fo:line-height="5.83333%" fo:margin-top="0pt" fo:margin-bottom="0pt"/>
      <style:text-properties fo:font-size="10pt"/>
    </style:style>
    <style:style style:family="text" style:name="T397">
      <style:text-properties fo:font-size="10pt"/>
    </style:style>
    <style:style style:parent-style-name="Graphics" style:family="graphic" style:name="gr509">
      <style:graphic-properties style:repeat="stretch" style:run-through="background" fo:margin-left="0cm" fo:margin-right="0cm" fo:margin-top="0cm" fo:margin-bottom="0cm" style:horizontal-pos="from-left" style:horizontal-rel="char" style:vertical-pos="from-top" style:vertical-rel="paragraph-content" fo:background-color="transparent"/>
    </style:style>
    <style:style style:family="text" style:name="T398">
      <style:text-properties fo:font-size="10pt"/>
    </style:style>
    <style:style style:parent-style-name="Graphics" style:family="graphic" style:name="gr510">
      <style:graphic-properties style:repeat="stretch" style:run-through="background" fo:margin-left="0cm" fo:margin-right="0cm" fo:margin-top="0cm" fo:margin-bottom="0cm" style:horizontal-pos="from-left" style:horizontal-rel="char" style:vertical-pos="from-top" style:vertical-rel="paragraph-content" fo:background-color="transparent"/>
    </style:style>
    <style:style style:family="paragraph" style:name="P588">
      <style:paragraph-properties fo:line-height="5.83333%" fo:margin-top="0pt" fo:margin-bottom="0pt"/>
      <style:text-properties fo:font-size="10pt"/>
    </style:style>
    <style:style style:family="text" style:name="T578">
      <style:text-properties fo:font-size="10pt"/>
    </style:style>
    <style:style style:family="graphic" style:name="gr642">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43">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4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79">
      <style:text-properties fo:font-size="10pt"/>
    </style:style>
    <style:style style:parent-style-name="Graphics" style:family="graphic" style:name="gr64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580">
      <style:text-properties fo:font-size="10pt"/>
    </style:style>
    <style:style style:family="graphic" style:name="gr646">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47">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48">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81">
      <style:text-properties fo:font-size="10pt"/>
    </style:style>
    <style:style style:family="graphic" style:name="gr649">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50">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51">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82">
      <style:text-properties fo:font-size="10pt"/>
    </style:style>
    <style:style style:family="graphic" style:name="gr652">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53">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54">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655">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83">
      <style:text-properties fo:font-size="10pt"/>
    </style:style>
    <style:style style:family="graphic" style:name="gr656">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589">
      <style:paragraph-properties fo:line-height="5.83333%" fo:margin-top="0pt" fo:margin-bottom="0pt"/>
      <style:text-properties fo:font-size="1pt"/>
    </style:style>
    <style:style style:family="paragraph" style:name="P594">
      <style:paragraph-properties fo:line-height="5.83333%" fo:margin-top="0pt" fo:margin-bottom="0pt"/>
      <style:text-properties fo:font-size="10pt"/>
    </style:style>
    <style:style style:family="text" style:name="T588">
      <style:text-properties fo:font-size="10pt"/>
    </style:style>
    <style:style style:family="graphic" style:name="gr660">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61">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62">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89">
      <style:text-properties fo:font-size="10pt"/>
    </style:style>
    <style:style style:parent-style-name="Graphics" style:family="graphic" style:name="gr663">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590">
      <style:text-properties fo:font-size="10pt"/>
    </style:style>
    <style:style style:family="graphic" style:name="gr664">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65">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66">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91">
      <style:text-properties fo:font-size="10pt"/>
    </style:style>
    <style:style style:family="graphic" style:name="gr667">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68">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69">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92">
      <style:text-properties fo:font-size="10pt"/>
    </style:style>
    <style:style style:family="graphic" style:name="gr670">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71">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72">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parent-style-name="Graphics" style:family="graphic" style:name="gr673">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text" style:name="T593">
      <style:text-properties fo:font-size="10pt"/>
    </style:style>
    <style:style style:family="graphic" style:name="gr674">
      <style:graphic-properties draw:fill-color="#000000" draw:fill="solid" style:run-through="background" fo:margin-left="0cm" fo:margin-right="0cm" fo:margin-top="0cm" fo:margin-bottom="0cm" style:horizontal-pos="from-left" style:horizontal-rel="page" style:vertical-pos="from-top" style:vertical-rel="page"/>
    </style:style>
    <style:style style:family="paragraph" style:name="P595">
      <style:paragraph-properties fo:line-height="5.83333%" fo:margin-top="0pt" fo:margin-bottom="0pt"/>
      <style:text-properties fo:font-size="5pt"/>
    </style:style>
    <style:style style:family="text" style:name="T594">
      <style:text-properties fo:font-size="5pt"/>
    </style:style>
    <style:style style:parent-style-name="Graphics" style:family="graphic" style:name="gr675">
      <style:graphic-properties style:repeat="stretch" style:run-through="background" fo:margin-left="0cm" fo:margin-right="0cm" fo:margin-top="0cm" fo:margin-bottom="0cm" style:horizontal-pos="from-left" style:horizontal-rel="page" style:vertical-pos="from-top" style:vertical-rel="page" fo:background-color="transparent"/>
    </style:style>
    <style:style style:family="text" style:name="T595">
      <style:text-properties fo:font-size="5pt"/>
    </style:style>
    <style:style style:family="graphic" style:name="gr676">
      <style:graphic-properties style:wrap="run-through" style:run-through="background" fo:margin-left="0cm" fo:margin-right="0cm" fo:margin-top="0cm" fo:margin-bottom="0cm" style:horizontal-pos="from-left" style:horizontal-rel="page" style:vertical-pos="from-top" style:vertical-rel="page"/>
    </style:style>
    <style:style style:family="graphic" style:name="gr677">
      <style:graphic-properties draw:fill-color="#000000" draw:fill="solid" style:wrap="run-through" style:run-through="background" fo:margin-left="0cm" fo:margin-right="0cm" fo:margin-top="0cm" fo:margin-bottom="0cm" style:horizontal-pos="from-left" style:horizontal-rel="page" style:vertical-pos="from-top" style:vertical-rel="page"/>
    </style:style>
    <style:style style:parent-style-name="Graphics" style:family="graphic" style:name="gr678">
      <style:graphic-properties style:repeat="stretch" style:wrap="run-through" style:run-through="background" fo:margin-left="0cm" fo:margin-right="0cm" fo:margin-top="0cm" fo:margin-bottom="0cm" style:horizontal-pos="from-left" style:horizontal-rel="page" style:vertical-pos="from-top" style:vertical-rel="page" fo:background-color="transparent"/>
    </style:style>
    <style:style style:family="paragraph" style:name="P599">
      <style:paragraph-properties fo:line-height="5.83333%" fo:margin-top="0pt" fo:margin-bottom="0pt"/>
      <style:text-properties fo:font-size="10pt"/>
    </style:style>
    <style:style style:family="text" style:name="T598">
      <style:text-properties fo:font-size="10pt"/>
    </style:style>
    <style:style style:family="graphic" style:name="gr680">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681">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682">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599">
      <style:text-properties fo:font-size="10pt"/>
    </style:style>
    <style:style style:parent-style-name="Graphics" style:family="graphic" style:name="gr683">
      <style:graphic-properties style:repeat="stretch" style:run-through="background" fo:margin-left="0cm" fo:margin-right="0cm" fo:margin-top="0cm" fo:margin-bottom="0cm" style:horizontal-pos="from-left" style:horizontal-rel="char" style:vertical-pos="from-top" style:vertical-rel="paragraph-content" fo:background-color="transparent"/>
    </style:style>
    <style:style style:family="text" style:name="T600">
      <style:text-properties fo:font-size="10pt"/>
    </style:style>
    <style:style style:family="graphic" style:name="gr684">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685">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686">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601">
      <style:text-properties fo:font-size="10pt"/>
    </style:style>
    <style:style style:family="graphic" style:name="gr687">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688">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689">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602">
      <style:text-properties fo:font-size="10pt"/>
    </style:style>
    <style:style style:family="graphic" style:name="gr690">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691">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692">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parent-style-name="Graphics" style:family="graphic" style:name="gr693">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style:style style:family="text" style:name="T603">
      <style:text-properties fo:font-size="10pt"/>
    </style:style>
    <style:style style:family="graphic" style:name="gr694">
      <style:graphic-properties draw:fill-color="#000000" draw:fill="solid" style:run-through="background" fo:margin-left="0cm" fo:margin-right="0cm" fo:margin-top="0cm" fo:margin-bottom="0cm" style:horizontal-pos="from-left" style:horizontal-rel="char" style:vertical-pos="from-top" style:vertical-rel="paragraph-content"/>
    </style:style>
    <style:style style:family="paragraph" style:name="P600">
      <style:paragraph-properties fo:line-height="5.83333%" fo:margin-top="0pt" fo:margin-bottom="0pt"/>
      <style:text-properties fo:font-size="5pt"/>
    </style:style>
    <style:style style:family="text" style:name="T604">
      <style:text-properties fo:font-size="5pt"/>
    </style:style>
    <style:style style:parent-style-name="Graphics" style:family="graphic" style:name="gr695">
      <style:graphic-properties style:repeat="stretch" style:run-through="background" fo:margin-left="0cm" fo:margin-right="0cm" fo:margin-top="0cm" fo:margin-bottom="0cm" style:horizontal-pos="from-left" style:horizontal-rel="char" style:vertical-pos="from-top" style:vertical-rel="paragraph-content" fo:background-color="transparent"/>
    </style:style>
    <style:style style:family="text" style:name="T605">
      <style:text-properties fo:font-size="5pt"/>
    </style:style>
    <style:style style:family="graphic" style:name="gr696">
      <style:graphic-properties style:wrap="run-through" style:run-through="background" fo:margin-left="0cm" fo:margin-right="0cm" fo:margin-top="0cm" fo:margin-bottom="0cm" style:horizontal-pos="from-left" style:horizontal-rel="char" style:vertical-pos="from-top" style:vertical-rel="paragraph-content"/>
    </style:style>
    <style:style style:family="graphic" style:name="gr697">
      <style:graphic-properties draw:fill-color="#000000" draw:fill="solid" style:wrap="run-through" style:run-through="background" fo:margin-left="0cm" fo:margin-right="0cm" fo:margin-top="0cm" fo:margin-bottom="0cm" style:horizontal-pos="from-left" style:horizontal-rel="char" style:vertical-pos="from-top" style:vertical-rel="paragraph-content"/>
    </style:style>
    <style:style style:parent-style-name="Graphics" style:family="graphic" style:name="gr698">
      <style:graphic-properties style:repeat="stretch" style:wrap="run-through" style:run-through="background" fo:margin-left="0cm" fo:margin-right="0cm" fo:margin-top="0cm" fo:margin-bottom="0cm" style:horizontal-pos="from-left" style:horizontal-rel="char" style:vertical-pos="from-top" style:vertical-rel="paragraph-content" fo:background-color="transparent"/>
    </style:style>
  </office:automatic-styles>
  <office:master-styles>
    <style:master-page style:name="Standard" style:page-layout-name="Mpm1"/>
    <style:master-page style:name="MasterPage2" style:page-layout-name="Mpm2"/>
    <style:master-page style:name="MasterPage3" style:page-layout-name="Mpm3">
      <style:footer>
        <text:p text:style-name="P31"><text:span text:style-name="T29"/><draw:frame draw:name="Image 79" draw:style-name="gr64" draw:z-index="486334465" text:anchor-type="paragraph" svg:width="18.19cm" svg:height="0.2627cm" svg:x="0.8721cm" svg:y="28.96cm"><draw:image xlink:href="Pictures/image35.png" xlink:type="simple" xlink:show="embed" xlink:actuate="onLoad"/></draw:frame><text:span text:style-name="T30"/><draw:frame draw:name="Image 80" draw:style-name="gr65" draw:z-index="486334977" text:anchor-type="paragraph" svg:width="0.5303cm" svg:height="0.2077cm" svg:x="19.65cm" svg:y="28.96cm"><draw:image xlink:href="Pictures/image36.png" xlink:type="simple" xlink:show="embed" xlink:actuate="onLoad"/></draw:frame></text:p>
      </style:footer>
      <style:header>
        <text:p text:style-name="P30"><text:span text:style-name="T23"/><draw:g draw:name="Group 64" draw:style-name="gr49" draw:z-index="486331393" text:anchor-type="paragraph"><draw:custom-shape draw:name="Graphic 65" draw:style-name="gr50"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66" draw:style-name="gr51" svg:width="1.306cm" svg:height="0.2458cm" svg:x="1.016cm" svg:y="0.5893cm"><draw:image xlink:href="Pictures/image29.png" xlink:type="simple" xlink:show="embed" xlink:actuate="onLoad"/></draw:frame></draw:g><text:span text:style-name="T24"/><draw:frame draw:name="Image 67" draw:style-name="gr52" draw:z-index="486331905" text:anchor-type="paragraph" svg:width="1.213cm" svg:height="0.2074cm" svg:x="9.94cm" svg:y="0.5893cm"><draw:image xlink:href="Pictures/image30.png" xlink:type="simple" xlink:show="embed" xlink:actuate="onLoad"/></draw:frame><text:span text:style-name="T25"/><draw:g draw:name="Group 68" draw:style-name="gr53" draw:z-index="486332417" text:anchor-type="paragraph"><draw:custom-shape draw:name="Graphic 69" draw:style-name="gr54"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70" draw:style-name="gr55" svg:width="0.5342cm" svg:height="0.2032cm" svg:x="2.586cm" svg:y="0.5935cm"><draw:image xlink:href="Pictures/image31.png" xlink:type="simple" xlink:show="embed" xlink:actuate="onLoad"/></draw:frame></draw:g><text:span text:style-name="T26"/><draw:g draw:name="Group 71" draw:style-name="gr56" draw:z-index="486332929" text:anchor-type="paragraph"><draw:custom-shape draw:name="Graphic 72" draw:style-name="gr57"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73" draw:style-name="gr58" svg:width="0.9203cm" svg:height="0.2032cm" svg:x="11.59cm" svg:y="0.5935cm"><draw:image xlink:href="Pictures/image32.png" xlink:type="simple" xlink:show="embed" xlink:actuate="onLoad"/></draw:frame></draw:g><text:span text:style-name="T27"/><draw:g draw:name="Group 74" draw:style-name="gr59" draw:z-index="486333441" text:anchor-type="paragraph"><draw:custom-shape draw:name="Graphic 75" draw:style-name="gr60"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76" draw:style-name="gr61" svg:width="0.7676cm" svg:height="0.2032cm" svg:x="12.77cm" svg:y="0.5935cm"><draw:image xlink:href="Pictures/image33.png" xlink:type="simple" xlink:show="embed" xlink:actuate="onLoad"/></draw:frame><draw:frame draw:name="Image 77" draw:style-name="gr62" svg:width="0.8356cm" svg:height="0.2032cm" svg:x="13.61cm" svg:y="0.5935cm"><draw:image xlink:href="Pictures/image34.png" xlink:type="simple" xlink:show="embed" xlink:actuate="onLoad"/></draw:frame></draw:g><text:span text:style-name="T28"/><draw:custom-shape draw:name="Graphic 78" draw:style-name="gr63" draw:z-index="486333953"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4" style:page-layout-name="Mpm4">
      <style:footer>
        <text:p text:style-name="P92"><text:span text:style-name="T131"/><draw:frame draw:name="Image 208" draw:style-name="gr193" draw:z-index="486338561" text:anchor-type="paragraph" svg:width="18.19cm" svg:height="0.2627cm" svg:x="0.8721cm" svg:y="28.96cm"><draw:image xlink:href="Pictures/image112.png" xlink:type="simple" xlink:show="embed" xlink:actuate="onLoad"/></draw:frame><text:span text:style-name="T132"/><draw:frame draw:name="Image 209" draw:style-name="gr194" draw:z-index="486339073" text:anchor-type="paragraph" svg:width="0.526cm" svg:height="0.2077cm" svg:x="19.66cm" svg:y="28.96cm"><draw:image xlink:href="Pictures/image113.png" xlink:type="simple" xlink:show="embed" xlink:actuate="onLoad"/></draw:frame></text:p>
      </style:footer>
      <style:header>
        <text:p text:style-name="P91"><text:span text:style-name="T125"/><draw:g draw:name="Group 193" draw:style-name="gr178" draw:z-index="486335489" text:anchor-type="paragraph"><draw:custom-shape draw:name="Graphic 194" draw:style-name="gr179"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195" draw:style-name="gr180" svg:width="1.306cm" svg:height="0.2458cm" svg:x="1.016cm" svg:y="0.5893cm"><draw:image xlink:href="Pictures/image29.png" xlink:type="simple" xlink:show="embed" xlink:actuate="onLoad"/></draw:frame></draw:g><text:span text:style-name="T126"/><draw:frame draw:name="Image 196" draw:style-name="gr181" draw:z-index="486336001" text:anchor-type="paragraph" svg:width="1.213cm" svg:height="0.2074cm" svg:x="9.94cm" svg:y="0.5893cm"><draw:image xlink:href="Pictures/image30.png" xlink:type="simple" xlink:show="embed" xlink:actuate="onLoad"/></draw:frame><text:span text:style-name="T127"/><draw:g draw:name="Group 197" draw:style-name="gr182" draw:z-index="486336513" text:anchor-type="paragraph"><draw:custom-shape draw:name="Graphic 198" draw:style-name="gr183"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199" draw:style-name="gr184" svg:width="0.5342cm" svg:height="0.2032cm" svg:x="2.586cm" svg:y="0.5935cm"><draw:image xlink:href="Pictures/image111.png" xlink:type="simple" xlink:show="embed" xlink:actuate="onLoad"/></draw:frame></draw:g><text:span text:style-name="T128"/><draw:g draw:name="Group 200" draw:style-name="gr185" draw:z-index="486337025" text:anchor-type="paragraph"><draw:custom-shape draw:name="Graphic 201" draw:style-name="gr186"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202" draw:style-name="gr187" svg:width="0.9203cm" svg:height="0.2032cm" svg:x="11.59cm" svg:y="0.5935cm"><draw:image xlink:href="Pictures/image32.png" xlink:type="simple" xlink:show="embed" xlink:actuate="onLoad"/></draw:frame></draw:g><text:span text:style-name="T129"/><draw:g draw:name="Group 203" draw:style-name="gr188" draw:z-index="486337537" text:anchor-type="paragraph"><draw:custom-shape draw:name="Graphic 204" draw:style-name="gr189"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205" draw:style-name="gr190" svg:width="0.7676cm" svg:height="0.2032cm" svg:x="12.77cm" svg:y="0.5935cm"><draw:image xlink:href="Pictures/image33.png" xlink:type="simple" xlink:show="embed" xlink:actuate="onLoad"/></draw:frame><draw:frame draw:name="Image 206" draw:style-name="gr191" svg:width="0.8356cm" svg:height="0.2032cm" svg:x="13.61cm" svg:y="0.5935cm"><draw:image xlink:href="Pictures/image34.png" xlink:type="simple" xlink:show="embed" xlink:actuate="onLoad"/></draw:frame></draw:g><text:span text:style-name="T130"/><draw:custom-shape draw:name="Graphic 207" draw:style-name="gr192" draw:z-index="486338049"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5" style:page-layout-name="Mpm5">
      <style:footer>
        <text:p text:style-name="P127"><text:span text:style-name="T162"/><draw:frame draw:name="Image 208" draw:style-name="gr277" draw:z-index="486338561" text:anchor-type="paragraph" svg:width="18.19cm" svg:height="0.2627cm" svg:x="0.8721cm" svg:y="28.96cm"><draw:image xlink:href="Pictures/image112.png" xlink:type="simple" xlink:show="embed" xlink:actuate="onLoad"/></draw:frame><text:span text:style-name="T163"/><draw:frame draw:name="Image 209" draw:style-name="gr278" draw:z-index="486339073" text:anchor-type="paragraph" svg:width="0.526cm" svg:height="0.2077cm" svg:x="19.66cm" svg:y="28.96cm"><draw:image xlink:href="Pictures/image113.png" xlink:type="simple" xlink:show="embed" xlink:actuate="onLoad"/></draw:frame></text:p>
      </style:footer>
      <style:header>
        <text:p text:style-name="P126"><text:span text:style-name="T156"/><draw:g draw:name="Group 193" draw:style-name="gr262" draw:z-index="486335489" text:anchor-type="paragraph"><draw:custom-shape draw:name="Graphic 194" draw:style-name="gr263"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195" draw:style-name="gr264" svg:width="1.306cm" svg:height="0.2458cm" svg:x="1.016cm" svg:y="0.5893cm"><draw:image xlink:href="Pictures/image29.png" xlink:type="simple" xlink:show="embed" xlink:actuate="onLoad"/></draw:frame></draw:g><text:span text:style-name="T157"/><draw:frame draw:name="Image 196" draw:style-name="gr265" draw:z-index="486336001" text:anchor-type="paragraph" svg:width="1.213cm" svg:height="0.2074cm" svg:x="9.94cm" svg:y="0.5893cm"><draw:image xlink:href="Pictures/image30.png" xlink:type="simple" xlink:show="embed" xlink:actuate="onLoad"/></draw:frame><text:span text:style-name="T158"/><draw:g draw:name="Group 197" draw:style-name="gr266" draw:z-index="486336513" text:anchor-type="paragraph"><draw:custom-shape draw:name="Graphic 198" draw:style-name="gr267"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199" draw:style-name="gr268" svg:width="0.5342cm" svg:height="0.2032cm" svg:x="2.586cm" svg:y="0.5935cm"><draw:image xlink:href="Pictures/image111.png" xlink:type="simple" xlink:show="embed" xlink:actuate="onLoad"/></draw:frame></draw:g><text:span text:style-name="T159"/><draw:g draw:name="Group 200" draw:style-name="gr269" draw:z-index="486337025" text:anchor-type="paragraph"><draw:custom-shape draw:name="Graphic 201" draw:style-name="gr270"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202" draw:style-name="gr271" svg:width="0.9203cm" svg:height="0.2032cm" svg:x="11.59cm" svg:y="0.5935cm"><draw:image xlink:href="Pictures/image32.png" xlink:type="simple" xlink:show="embed" xlink:actuate="onLoad"/></draw:frame></draw:g><text:span text:style-name="T160"/><draw:g draw:name="Group 203" draw:style-name="gr272" draw:z-index="486337537" text:anchor-type="paragraph"><draw:custom-shape draw:name="Graphic 204" draw:style-name="gr273"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205" draw:style-name="gr274" svg:width="0.7676cm" svg:height="0.2032cm" svg:x="12.77cm" svg:y="0.5935cm"><draw:image xlink:href="Pictures/image33.png" xlink:type="simple" xlink:show="embed" xlink:actuate="onLoad"/></draw:frame><draw:frame draw:name="Image 206" draw:style-name="gr275" svg:width="0.8356cm" svg:height="0.2032cm" svg:x="13.61cm" svg:y="0.5935cm"><draw:image xlink:href="Pictures/image34.png" xlink:type="simple" xlink:show="embed" xlink:actuate="onLoad"/></draw:frame></draw:g><text:span text:style-name="T161"/><draw:custom-shape draw:name="Graphic 207" draw:style-name="gr276" draw:z-index="486338049"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6" style:page-layout-name="Mpm6">
      <style:footer>
        <text:p text:style-name="P216"><text:span text:style-name="T244"/><draw:frame draw:name="Image 208" draw:style-name="gr353" draw:z-index="486338561" text:anchor-type="paragraph" svg:width="18.19cm" svg:height="0.2627cm" svg:x="0.8721cm" svg:y="28.96cm"><draw:image xlink:href="Pictures/image112.png" xlink:type="simple" xlink:show="embed" xlink:actuate="onLoad"/></draw:frame><text:span text:style-name="T245"/><draw:frame draw:name="Image 209" draw:style-name="gr354" draw:z-index="486339073" text:anchor-type="paragraph" svg:width="0.526cm" svg:height="0.2077cm" svg:x="19.66cm" svg:y="28.96cm"><draw:image xlink:href="Pictures/image113.png" xlink:type="simple" xlink:show="embed" xlink:actuate="onLoad"/></draw:frame></text:p>
      </style:footer>
      <style:header>
        <text:p text:style-name="P215"><text:span text:style-name="T238"/><draw:g draw:name="Group 193" draw:style-name="gr338" draw:z-index="486335489" text:anchor-type="paragraph"><draw:custom-shape draw:name="Graphic 194" draw:style-name="gr339"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195" draw:style-name="gr340" svg:width="1.306cm" svg:height="0.2458cm" svg:x="1.016cm" svg:y="0.5893cm"><draw:image xlink:href="Pictures/image29.png" xlink:type="simple" xlink:show="embed" xlink:actuate="onLoad"/></draw:frame></draw:g><text:span text:style-name="T239"/><draw:frame draw:name="Image 196" draw:style-name="gr341" draw:z-index="486336001" text:anchor-type="paragraph" svg:width="1.213cm" svg:height="0.2074cm" svg:x="9.94cm" svg:y="0.5893cm"><draw:image xlink:href="Pictures/image30.png" xlink:type="simple" xlink:show="embed" xlink:actuate="onLoad"/></draw:frame><text:span text:style-name="T240"/><draw:g draw:name="Group 197" draw:style-name="gr342" draw:z-index="486336513" text:anchor-type="paragraph"><draw:custom-shape draw:name="Graphic 198" draw:style-name="gr343"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199" draw:style-name="gr344" svg:width="0.5342cm" svg:height="0.2032cm" svg:x="2.586cm" svg:y="0.5935cm"><draw:image xlink:href="Pictures/image111.png" xlink:type="simple" xlink:show="embed" xlink:actuate="onLoad"/></draw:frame></draw:g><text:span text:style-name="T241"/><draw:g draw:name="Group 200" draw:style-name="gr345" draw:z-index="486337025" text:anchor-type="paragraph"><draw:custom-shape draw:name="Graphic 201" draw:style-name="gr346"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202" draw:style-name="gr347" svg:width="0.9203cm" svg:height="0.2032cm" svg:x="11.59cm" svg:y="0.5935cm"><draw:image xlink:href="Pictures/image32.png" xlink:type="simple" xlink:show="embed" xlink:actuate="onLoad"/></draw:frame></draw:g><text:span text:style-name="T242"/><draw:g draw:name="Group 203" draw:style-name="gr348" draw:z-index="486337537" text:anchor-type="paragraph"><draw:custom-shape draw:name="Graphic 204" draw:style-name="gr349"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205" draw:style-name="gr350" svg:width="0.7676cm" svg:height="0.2032cm" svg:x="12.77cm" svg:y="0.5935cm"><draw:image xlink:href="Pictures/image33.png" xlink:type="simple" xlink:show="embed" xlink:actuate="onLoad"/></draw:frame><draw:frame draw:name="Image 206" draw:style-name="gr351" svg:width="0.8356cm" svg:height="0.2032cm" svg:x="13.61cm" svg:y="0.5935cm"><draw:image xlink:href="Pictures/image34.png" xlink:type="simple" xlink:show="embed" xlink:actuate="onLoad"/></draw:frame></draw:g><text:span text:style-name="T243"/><draw:custom-shape draw:name="Graphic 207" draw:style-name="gr352" draw:z-index="486338049"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7" style:page-layout-name="Mpm7">
      <style:footer>
        <text:p text:style-name="P312"><text:span text:style-name="T348"/><draw:frame draw:name="Image 427" draw:style-name="gr446" draw:z-index="486342657" text:anchor-type="paragraph" svg:width="18.19cm" svg:height="0.2627cm" svg:x="0.8721cm" svg:y="28.96cm"><draw:image xlink:href="Pictures/image112.png" xlink:type="simple" xlink:show="embed" xlink:actuate="onLoad"/></draw:frame><text:span text:style-name="T349"/><draw:frame draw:name="Image 428" draw:style-name="gr447" draw:z-index="486343169" text:anchor-type="paragraph" svg:width="0.5252cm" svg:height="0.2077cm" svg:x="19.66cm" svg:y="28.96cm"><draw:image xlink:href="Pictures/image203.png" xlink:type="simple" xlink:show="embed" xlink:actuate="onLoad"/></draw:frame></text:p>
      </style:footer>
      <style:header>
        <text:p text:style-name="P311"><text:span text:style-name="T342"/><draw:g draw:name="Group 412" draw:style-name="gr431" draw:z-index="486339585" text:anchor-type="paragraph"><draw:custom-shape draw:name="Graphic 413" draw:style-name="gr432"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414" draw:style-name="gr433" svg:width="1.306cm" svg:height="0.2458cm" svg:x="1.016cm" svg:y="0.5893cm"><draw:image xlink:href="Pictures/image29.png" xlink:type="simple" xlink:show="embed" xlink:actuate="onLoad"/></draw:frame></draw:g><text:span text:style-name="T343"/><draw:frame draw:name="Image 415" draw:style-name="gr434" draw:z-index="486340097" text:anchor-type="paragraph" svg:width="1.213cm" svg:height="0.2074cm" svg:x="9.94cm" svg:y="0.5893cm"><draw:image xlink:href="Pictures/image30.png" xlink:type="simple" xlink:show="embed" xlink:actuate="onLoad"/></draw:frame><text:span text:style-name="T344"/><draw:g draw:name="Group 416" draw:style-name="gr435" draw:z-index="486340609" text:anchor-type="paragraph"><draw:custom-shape draw:name="Graphic 417" draw:style-name="gr436"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418" draw:style-name="gr437" svg:width="0.5342cm" svg:height="0.2032cm" svg:x="2.586cm" svg:y="0.5935cm"><draw:image xlink:href="Pictures/image111.png" xlink:type="simple" xlink:show="embed" xlink:actuate="onLoad"/></draw:frame></draw:g><text:span text:style-name="T345"/><draw:g draw:name="Group 419" draw:style-name="gr438" draw:z-index="486341121" text:anchor-type="paragraph"><draw:custom-shape draw:name="Graphic 420" draw:style-name="gr439"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421" draw:style-name="gr440" svg:width="0.9203cm" svg:height="0.2032cm" svg:x="11.59cm" svg:y="0.5935cm"><draw:image xlink:href="Pictures/image32.png" xlink:type="simple" xlink:show="embed" xlink:actuate="onLoad"/></draw:frame></draw:g><text:span text:style-name="T346"/><draw:g draw:name="Group 422" draw:style-name="gr441" draw:z-index="486341633" text:anchor-type="paragraph"><draw:custom-shape draw:name="Graphic 423" draw:style-name="gr442"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424" draw:style-name="gr443" svg:width="0.7676cm" svg:height="0.2032cm" svg:x="12.77cm" svg:y="0.5935cm"><draw:image xlink:href="Pictures/image33.png" xlink:type="simple" xlink:show="embed" xlink:actuate="onLoad"/></draw:frame><draw:frame draw:name="Image 425" draw:style-name="gr444" svg:width="0.8356cm" svg:height="0.2032cm" svg:x="13.61cm" svg:y="0.5935cm"><draw:image xlink:href="Pictures/image34.png" xlink:type="simple" xlink:show="embed" xlink:actuate="onLoad"/></draw:frame></draw:g><text:span text:style-name="T347"/><draw:custom-shape draw:name="Graphic 426" draw:style-name="gr445" draw:z-index="486342145"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8" style:page-layout-name="Mpm8">
      <style:footer>
        <text:p text:style-name="P328"><text:span text:style-name="T368"/><draw:frame draw:name="Image 460" draw:style-name="gr479" draw:z-index="486346753" text:anchor-type="paragraph" svg:width="18.19cm" svg:height="0.2627cm" svg:x="0.8721cm" svg:y="28.96cm"><draw:image xlink:href="Pictures/image112.png" xlink:type="simple" xlink:show="embed" xlink:actuate="onLoad"/></draw:frame><text:span text:style-name="T369"/><draw:frame draw:name="Image 461" draw:style-name="gr480" draw:z-index="486347265" text:anchor-type="paragraph" svg:width="0.526cm" svg:height="0.2077cm" svg:x="19.66cm" svg:y="28.96cm"><draw:image xlink:href="Pictures/image209.png" xlink:type="simple" xlink:show="embed" xlink:actuate="onLoad"/></draw:frame></text:p>
      </style:footer>
      <style:header>
        <text:p text:style-name="P327"><text:span text:style-name="T362"/><draw:g draw:name="Group 445" draw:style-name="gr464" draw:z-index="486343681" text:anchor-type="paragraph"><draw:custom-shape draw:name="Graphic 446" draw:style-name="gr465"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447" draw:style-name="gr466" svg:width="1.306cm" svg:height="0.2458cm" svg:x="1.016cm" svg:y="0.5893cm"><draw:image xlink:href="Pictures/image29.png" xlink:type="simple" xlink:show="embed" xlink:actuate="onLoad"/></draw:frame></draw:g><text:span text:style-name="T363"/><draw:frame draw:name="Image 448" draw:style-name="gr467" draw:z-index="486344193" text:anchor-type="paragraph" svg:width="1.213cm" svg:height="0.2074cm" svg:x="9.94cm" svg:y="0.5893cm"><draw:image xlink:href="Pictures/image30.png" xlink:type="simple" xlink:show="embed" xlink:actuate="onLoad"/></draw:frame><text:span text:style-name="T364"/><draw:g draw:name="Group 449" draw:style-name="gr468" draw:z-index="486344705" text:anchor-type="paragraph"><draw:custom-shape draw:name="Graphic 450" draw:style-name="gr469"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451" draw:style-name="gr470" svg:width="0.5342cm" svg:height="0.2032cm" svg:x="2.586cm" svg:y="0.5935cm"><draw:image xlink:href="Pictures/image111.png" xlink:type="simple" xlink:show="embed" xlink:actuate="onLoad"/></draw:frame></draw:g><text:span text:style-name="T365"/><draw:g draw:name="Group 452" draw:style-name="gr471" draw:z-index="486345217" text:anchor-type="paragraph"><draw:custom-shape draw:name="Graphic 453" draw:style-name="gr472"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454" draw:style-name="gr473" svg:width="0.9203cm" svg:height="0.2032cm" svg:x="11.59cm" svg:y="0.5935cm"><draw:image xlink:href="Pictures/image32.png" xlink:type="simple" xlink:show="embed" xlink:actuate="onLoad"/></draw:frame></draw:g><text:span text:style-name="T366"/><draw:g draw:name="Group 455" draw:style-name="gr474" draw:z-index="486345729" text:anchor-type="paragraph"><draw:custom-shape draw:name="Graphic 456" draw:style-name="gr475"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457" draw:style-name="gr476" svg:width="0.7676cm" svg:height="0.2032cm" svg:x="12.77cm" svg:y="0.5935cm"><draw:image xlink:href="Pictures/image33.png" xlink:type="simple" xlink:show="embed" xlink:actuate="onLoad"/></draw:frame><draw:frame draw:name="Image 458" draw:style-name="gr477" svg:width="0.8356cm" svg:height="0.2032cm" svg:x="13.61cm" svg:y="0.5935cm"><draw:image xlink:href="Pictures/image34.png" xlink:type="simple" xlink:show="embed" xlink:actuate="onLoad"/></draw:frame></draw:g><text:span text:style-name="T367"/><draw:custom-shape draw:name="Graphic 459" draw:style-name="gr478" draw:z-index="486346241"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9" style:page-layout-name="Mpm9">
      <style:footer>
        <text:p text:style-name="P379"><text:span text:style-name="T397"/><draw:frame draw:name="Image 460" draw:style-name="gr509" draw:z-index="486346753" text:anchor-type="char" svg:width="18.19cm" svg:height="0.2627cm" svg:x="0.8721cm" svg:y="28.96cm"><draw:image xlink:href="Pictures/image112.png" xlink:type="simple" xlink:show="embed" xlink:actuate="onLoad"/></draw:frame><text:span text:style-name="T398"/><draw:frame draw:name="Image 461" draw:style-name="gr510" draw:z-index="486347265" text:anchor-type="char" svg:width="0.526cm" svg:height="0.2077cm" svg:x="19.66cm" svg:y="28.96cm"><draw:image xlink:href="Pictures/image209.png" xlink:type="simple" xlink:show="embed" xlink:actuate="onLoad"/></draw:frame></text:p>
      </style:footer>
      <style:header>
        <text:p text:style-name="P378"><text:span text:style-name="T391"/><draw:g draw:name="Group 445" draw:style-name="gr494" draw:z-index="486343681" text:anchor-type="char"><draw:custom-shape draw:name="Graphic 446" draw:style-name="gr495"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447" draw:style-name="gr496" svg:width="1.306cm" svg:height="0.2458cm" svg:x="1.016cm" svg:y="0.5893cm"><draw:image xlink:href="Pictures/image29.png" xlink:type="simple" xlink:show="embed" xlink:actuate="onLoad"/></draw:frame></draw:g><text:span text:style-name="T392"/><draw:frame draw:name="Image 448" draw:style-name="gr497" draw:z-index="486344193" text:anchor-type="char" svg:width="1.213cm" svg:height="0.2074cm" svg:x="9.94cm" svg:y="0.5893cm"><draw:image xlink:href="Pictures/image30.png" xlink:type="simple" xlink:show="embed" xlink:actuate="onLoad"/></draw:frame><text:span text:style-name="T393"/><draw:g draw:name="Group 449" draw:style-name="gr498" draw:z-index="486344705" text:anchor-type="char"><draw:custom-shape draw:name="Graphic 450" draw:style-name="gr499"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451" draw:style-name="gr500" svg:width="0.5342cm" svg:height="0.2032cm" svg:x="2.586cm" svg:y="0.5935cm"><draw:image xlink:href="Pictures/image111.png" xlink:type="simple" xlink:show="embed" xlink:actuate="onLoad"/></draw:frame></draw:g><text:span text:style-name="T394"/><draw:g draw:name="Group 452" draw:style-name="gr501" draw:z-index="486345217" text:anchor-type="char"><draw:custom-shape draw:name="Graphic 453" draw:style-name="gr502"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454" draw:style-name="gr503" svg:width="0.9203cm" svg:height="0.2032cm" svg:x="11.59cm" svg:y="0.5935cm"><draw:image xlink:href="Pictures/image32.png" xlink:type="simple" xlink:show="embed" xlink:actuate="onLoad"/></draw:frame></draw:g><text:span text:style-name="T395"/><draw:g draw:name="Group 455" draw:style-name="gr504" draw:z-index="486345729" text:anchor-type="char"><draw:custom-shape draw:name="Graphic 456" draw:style-name="gr505"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457" draw:style-name="gr506" svg:width="0.7676cm" svg:height="0.2032cm" svg:x="12.77cm" svg:y="0.5935cm"><draw:image xlink:href="Pictures/image33.png" xlink:type="simple" xlink:show="embed" xlink:actuate="onLoad"/></draw:frame><draw:frame draw:name="Image 458" draw:style-name="gr507" svg:width="0.8356cm" svg:height="0.2032cm" svg:x="13.61cm" svg:y="0.5935cm"><draw:image xlink:href="Pictures/image34.png" xlink:type="simple" xlink:show="embed" xlink:actuate="onLoad"/></draw:frame></draw:g><text:span text:style-name="T396"/><draw:custom-shape draw:name="Graphic 459" draw:style-name="gr508" draw:z-index="486346241" text:anchor-type="char"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10" style:page-layout-name="Mpm10">
      <style:footer>
        <text:p text:style-name="P589"/>
      </style:footer>
      <style:header>
        <text:p text:style-name="P588"><text:span text:style-name="T578"/><draw:g draw:name="Group 606" draw:style-name="gr642" draw:z-index="486347777" text:anchor-type="paragraph"><draw:custom-shape draw:name="Graphic 607" draw:style-name="gr643"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608" draw:style-name="gr644" svg:width="1.306cm" svg:height="0.2458cm" svg:x="1.016cm" svg:y="0.5893cm"><draw:image xlink:href="Pictures/image29.png" xlink:type="simple" xlink:show="embed" xlink:actuate="onLoad"/></draw:frame></draw:g><text:span text:style-name="T579"/><draw:frame draw:name="Image 609" draw:style-name="gr645" draw:z-index="486348289" text:anchor-type="paragraph" svg:width="1.213cm" svg:height="0.2074cm" svg:x="9.94cm" svg:y="0.5893cm"><draw:image xlink:href="Pictures/image30.png" xlink:type="simple" xlink:show="embed" xlink:actuate="onLoad"/></draw:frame><text:span text:style-name="T580"/><draw:g draw:name="Group 610" draw:style-name="gr646" draw:z-index="486348801" text:anchor-type="paragraph"><draw:custom-shape draw:name="Graphic 611" draw:style-name="gr647"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612" draw:style-name="gr648" svg:width="0.5342cm" svg:height="0.2032cm" svg:x="2.586cm" svg:y="0.5935cm"><draw:image xlink:href="Pictures/image31.png" xlink:type="simple" xlink:show="embed" xlink:actuate="onLoad"/></draw:frame></draw:g><text:span text:style-name="T581"/><draw:g draw:name="Group 613" draw:style-name="gr649" draw:z-index="486349313" text:anchor-type="paragraph"><draw:custom-shape draw:name="Graphic 614" draw:style-name="gr650"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615" draw:style-name="gr651" svg:width="0.9203cm" svg:height="0.2032cm" svg:x="11.59cm" svg:y="0.5935cm"><draw:image xlink:href="Pictures/image32.png" xlink:type="simple" xlink:show="embed" xlink:actuate="onLoad"/></draw:frame></draw:g><text:span text:style-name="T582"/><draw:g draw:name="Group 616" draw:style-name="gr652" draw:z-index="486349825" text:anchor-type="paragraph"><draw:custom-shape draw:name="Graphic 617" draw:style-name="gr653"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618" draw:style-name="gr654" svg:width="0.7676cm" svg:height="0.2032cm" svg:x="12.77cm" svg:y="0.5935cm"><draw:image xlink:href="Pictures/image33.png" xlink:type="simple" xlink:show="embed" xlink:actuate="onLoad"/></draw:frame><draw:frame draw:name="Image 619" draw:style-name="gr655" svg:width="0.8356cm" svg:height="0.2032cm" svg:x="13.61cm" svg:y="0.5935cm"><draw:image xlink:href="Pictures/image34.png" xlink:type="simple" xlink:show="embed" xlink:actuate="onLoad"/></draw:frame></draw:g><text:span text:style-name="T583"/><draw:custom-shape draw:name="Graphic 620" draw:style-name="gr656" draw:z-index="486350337"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11" style:page-layout-name="Mpm11">
      <style:footer>
        <text:p text:style-name="P595"><text:span text:style-name="T594"/><draw:frame draw:name="Image 639" draw:style-name="gr675" draw:z-index="486353921" text:anchor-type="paragraph" svg:width="18.03cm" svg:height="0.2627cm" svg:x="0.8721cm" svg:y="28.96cm"><draw:image xlink:href="Pictures/image269.png" xlink:type="simple" xlink:show="embed" xlink:actuate="onLoad"/></draw:frame><text:span text:style-name="T595"/><draw:g draw:name="Group 640" draw:style-name="gr676" draw:z-index="486354433" text:anchor-type="paragraph"><draw:custom-shape draw:name="Graphic 641" draw:style-name="gr677" svg:width="0.07232cm" svg:height="0.2046cm" svg:x="19.52cm" svg:y="28.96cm"><draw:enhanced-geometry svg:viewBox="0 0 26034 73660" draw:type="ooxml-non-primitive" drawooo:sub-view-size="26034 73660" draw:text-areas="0 0 logwidth logheight" draw:enhanced-path="M 26003 73247 L 16859 73247 16859 16764 12287 21336 9239 22860 4572 24384 1524 25908 0 27432 0 18288 4572 16764 9239 13716 12287 10668 16859 7620 18383 3048 19907 0 26003 0 26003 73247 Z N "/></draw:custom-shape><draw:frame draw:name="Image 642" draw:style-name="gr678" svg:width="0.526cm" svg:height="0.2077cm" svg:x="19.66cm" svg:y="28.96cm"><draw:image xlink:href="Pictures/image270.png" xlink:type="simple" xlink:show="embed" xlink:actuate="onLoad"/></draw:frame></draw:g></text:p>
      </style:footer>
      <style:header>
        <text:p text:style-name="P594"><text:span text:style-name="T588"/><draw:g draw:name="Group 624" draw:style-name="gr660" draw:z-index="486350849" text:anchor-type="paragraph"><draw:custom-shape draw:name="Graphic 625" draw:style-name="gr661"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626" draw:style-name="gr662" svg:width="1.306cm" svg:height="0.2458cm" svg:x="1.016cm" svg:y="0.5893cm"><draw:image xlink:href="Pictures/image29.png" xlink:type="simple" xlink:show="embed" xlink:actuate="onLoad"/></draw:frame></draw:g><text:span text:style-name="T589"/><draw:frame draw:name="Image 627" draw:style-name="gr663" draw:z-index="486351361" text:anchor-type="paragraph" svg:width="1.213cm" svg:height="0.2074cm" svg:x="9.94cm" svg:y="0.5893cm"><draw:image xlink:href="Pictures/image30.png" xlink:type="simple" xlink:show="embed" xlink:actuate="onLoad"/></draw:frame><text:span text:style-name="T590"/><draw:g draw:name="Group 628" draw:style-name="gr664" draw:z-index="486351873" text:anchor-type="paragraph"><draw:custom-shape draw:name="Graphic 629" draw:style-name="gr665"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630" draw:style-name="gr666" svg:width="0.5342cm" svg:height="0.2032cm" svg:x="2.586cm" svg:y="0.5935cm"><draw:image xlink:href="Pictures/image111.png" xlink:type="simple" xlink:show="embed" xlink:actuate="onLoad"/></draw:frame></draw:g><text:span text:style-name="T591"/><draw:g draw:name="Group 631" draw:style-name="gr667" draw:z-index="486352385" text:anchor-type="paragraph"><draw:custom-shape draw:name="Graphic 632" draw:style-name="gr668"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633" draw:style-name="gr669" svg:width="0.9203cm" svg:height="0.2032cm" svg:x="11.59cm" svg:y="0.5935cm"><draw:image xlink:href="Pictures/image32.png" xlink:type="simple" xlink:show="embed" xlink:actuate="onLoad"/></draw:frame></draw:g><text:span text:style-name="T592"/><draw:g draw:name="Group 634" draw:style-name="gr670" draw:z-index="486352897" text:anchor-type="paragraph"><draw:custom-shape draw:name="Graphic 635" draw:style-name="gr671"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636" draw:style-name="gr672" svg:width="0.7676cm" svg:height="0.2032cm" svg:x="12.77cm" svg:y="0.5935cm"><draw:image xlink:href="Pictures/image33.png" xlink:type="simple" xlink:show="embed" xlink:actuate="onLoad"/></draw:frame><draw:frame draw:name="Image 637" draw:style-name="gr673" svg:width="0.8356cm" svg:height="0.2032cm" svg:x="13.61cm" svg:y="0.5935cm"><draw:image xlink:href="Pictures/image34.png" xlink:type="simple" xlink:show="embed" xlink:actuate="onLoad"/></draw:frame></draw:g><text:span text:style-name="T593"/><draw:custom-shape draw:name="Graphic 638" draw:style-name="gr674" draw:z-index="486353409" text:anchor-type="paragraph"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style:master-page style:name="MasterPage12" style:page-layout-name="Mpm12">
      <style:footer>
        <text:p text:style-name="P600"><text:span text:style-name="T604"/><draw:frame draw:name="Image 639" draw:style-name="gr695" draw:z-index="486353921" text:anchor-type="char" svg:width="18.03cm" svg:height="0.2627cm" svg:x="0.8721cm" svg:y="28.96cm"><draw:image xlink:href="Pictures/image269.png" xlink:type="simple" xlink:show="embed" xlink:actuate="onLoad"/></draw:frame><text:span text:style-name="T605"/><draw:g draw:name="Group 640" draw:style-name="gr696" draw:z-index="486354433" text:anchor-type="char"><draw:custom-shape draw:name="Graphic 641" draw:style-name="gr697" svg:width="0.07232cm" svg:height="0.2046cm" svg:x="19.52cm" svg:y="28.96cm"><draw:enhanced-geometry svg:viewBox="0 0 26034 73660" draw:type="ooxml-non-primitive" drawooo:sub-view-size="26034 73660" draw:text-areas="0 0 logwidth logheight" draw:enhanced-path="M 26003 73247 L 16859 73247 16859 16764 12287 21336 9239 22860 4572 24384 1524 25908 0 27432 0 18288 4572 16764 9239 13716 12287 10668 16859 7620 18383 3048 19907 0 26003 0 26003 73247 Z N "/></draw:custom-shape><draw:frame draw:name="Image 642" draw:style-name="gr698" svg:width="0.526cm" svg:height="0.2077cm" svg:x="19.66cm" svg:y="28.96cm"><draw:image xlink:href="Pictures/image270.png" xlink:type="simple" xlink:show="embed" xlink:actuate="onLoad"/></draw:frame></draw:g></text:p>
      </style:footer>
      <style:header>
        <text:p text:style-name="P599"><text:span text:style-name="T598"/><draw:g draw:name="Group 624" draw:style-name="gr680" draw:z-index="486350849" text:anchor-type="char"><draw:custom-shape draw:name="Graphic 625" draw:style-name="gr681" svg:width="0.07762cm" svg:height="0.1993cm" svg:x="0.8848cm" svg:y="0.5935cm"><draw:enhanced-geometry svg:viewBox="0 0 27940 71755" draw:type="ooxml-non-primitive" drawooo:sub-view-size="27940 71755" draw:text-areas="0 0 logwidth logheight" draw:enhanced-path="M 27527 71627 L 18288 71627 18288 15239 16764 18287 13716 19811 9144 21335 6096 24383 3048 25907 0 25907 0 18287 13716 9143 19812 3047 21336 0 27527 0 27527 71627 Z N "/></draw:custom-shape><draw:frame draw:name="Image 626" draw:style-name="gr682" svg:width="1.306cm" svg:height="0.2458cm" svg:x="1.016cm" svg:y="0.5893cm"><draw:image xlink:href="Pictures/image29.png" xlink:type="simple" xlink:show="embed" xlink:actuate="onLoad"/></draw:frame></draw:g><text:span text:style-name="T599"/><draw:frame draw:name="Image 627" draw:style-name="gr683" draw:z-index="486351361" text:anchor-type="char" svg:width="1.213cm" svg:height="0.2074cm" svg:x="9.94cm" svg:y="0.5893cm"><draw:image xlink:href="Pictures/image30.png" xlink:type="simple" xlink:show="embed" xlink:actuate="onLoad"/></draw:frame><text:span text:style-name="T600"/><draw:g draw:name="Group 628" draw:style-name="gr684" draw:z-index="486351873" text:anchor-type="char"><draw:custom-shape draw:name="Graphic 629" draw:style-name="gr685" svg:width="0.07232cm" svg:height="0.1993cm" svg:x="2.458cm" svg:y="0.5935cm"><draw:enhanced-geometry svg:viewBox="0 0 26034 71755" draw:type="ooxml-non-primitive" drawooo:sub-view-size="26034 71755" draw:text-areas="0 0 logwidth logheight" draw:enhanced-path="M 25908 71627 L 16764 71627 16764 15239 15240 18287 9144 21335 4572 24383 1524 25907 0 25907 0 18287 9144 12191 12192 9143 16764 6095 19812 0 25908 0 25908 71627 Z N "/></draw:custom-shape><draw:frame draw:name="Image 630" draw:style-name="gr686" svg:width="0.5342cm" svg:height="0.2032cm" svg:x="2.586cm" svg:y="0.5935cm"><draw:image xlink:href="Pictures/image111.png" xlink:type="simple" xlink:show="embed" xlink:actuate="onLoad"/></draw:frame></draw:g><text:span text:style-name="T601"/><draw:g draw:name="Group 631" draw:style-name="gr687" draw:z-index="486352385" text:anchor-type="char"><draw:custom-shape draw:name="Graphic 632" draw:style-name="gr688" svg:width="0.07232cm" svg:height="0.1993cm" svg:x="11.45cm" svg:y="0.5935cm"><draw:enhanced-geometry svg:viewBox="0 0 26034 71755" draw:type="ooxml-non-primitive" drawooo:sub-view-size="26034 71755" draw:text-areas="0 0 logwidth logheight" draw:enhanced-path="M 25908 71627 L 18288 71627 18288 15239 15240 18287 9144 21335 6096 24383 3048 25907 0 25907 0 18287 13716 9143 19812 3047 21336 0 25908 0 25908 71627 Z N "/></draw:custom-shape><draw:frame draw:name="Image 633" draw:style-name="gr689" svg:width="0.9203cm" svg:height="0.2032cm" svg:x="11.59cm" svg:y="0.5935cm"><draw:image xlink:href="Pictures/image32.png" xlink:type="simple" xlink:show="embed" xlink:actuate="onLoad"/></draw:frame></draw:g><text:span text:style-name="T602"/><draw:g draw:name="Group 634" draw:style-name="gr690" draw:z-index="486352897" text:anchor-type="char"><draw:custom-shape draw:name="Graphic 635" draw:style-name="gr691" svg:width="0.07762cm" svg:height="0.02646cm" svg:x="12.61cm" svg:y="0.707cm"><draw:enhanced-geometry svg:viewBox="0 0 27940 9525" draw:type="ooxml-non-primitive" drawooo:sub-view-size="27940 9525" draw:text-areas="0 0 logwidth logheight" draw:enhanced-path="M 27431 9144 L 0 9144 0 0 27431 0 27431 9144 Z N "/></draw:custom-shape><draw:frame draw:name="Image 636" draw:style-name="gr692" svg:width="0.7676cm" svg:height="0.2032cm" svg:x="12.77cm" svg:y="0.5935cm"><draw:image xlink:href="Pictures/image33.png" xlink:type="simple" xlink:show="embed" xlink:actuate="onLoad"/></draw:frame><draw:frame draw:name="Image 637" draw:style-name="gr693" svg:width="0.8356cm" svg:height="0.2032cm" svg:x="13.61cm" svg:y="0.5935cm"><draw:image xlink:href="Pictures/image34.png" xlink:type="simple" xlink:show="embed" xlink:actuate="onLoad"/></draw:frame></draw:g><text:span text:style-name="T603"/><draw:custom-shape draw:name="Graphic 638" draw:style-name="gr694" draw:z-index="486353409" text:anchor-type="char" svg:width="0.07762cm" svg:height="0.02646cm" svg:x="11.25cm" svg:y="0.707cm"><draw:enhanced-geometry svg:viewBox="0 0 27940 9525" draw:type="ooxml-non-primitive" drawooo:sub-view-size="27940 9525" draw:text-areas="0 0 logwidth logheight" draw:enhanced-path="M 27432 9144 L 0 9144 0 0 27432 0 27432 9144 Z N "/></draw:custom-shap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text="urn:oasis:names:tc:opendocument:xmlns:text:1.0" xmlns:grddl="http://www.w3.org/2003/g/data-view#" xmlns:presentation="urn:oasis:names:tc:opendocument:xmlns:presentation:1.0" xmlns:smil="urn:oasis:names:tc:opendocument:xmlns:smil-compatible:1.0" xmlns:anim="urn:oasis:names:tc:opendocument:xmlns:animation:1.0" xmlns:chartooo="http://openoffice.org/2010/chart" office:version="1.2">
  <office:meta>
    <meta:generator>ONLYOFFICE/8.3.3.21</meta:generator>
    <dc:creator>REIS CELSO</dc:creator>
    <meta:creation-date>2026-08-14T17:58:00Z</meta:creation-date>
    <dc:title>SEI - 0004355-40.2025.4.02.8001</dc:title>
    <meta:user-defined meta:name="Converter" meta:value-type="string">SolidFramework v10.0.19910.1</meta:user-defined>
    <meta:user-defined meta:name="Created" meta:value-type="string"/>
    <meta:user-defined meta:name="LastSaved" meta:value-type="string"/>
    <meta:user-defined meta:name="Producer" meta:value-type="string">Microsoft: Print To PDF</meta:user-defined>
  </office:meta>
</office:document-meta>
</file>