
<file path=META-INF/manifest.xml><?xml version="1.0" encoding="utf-8"?>
<manifest:manifest xmlns:manifest="urn:oasis:names:tc:opendocument:xmlns:manifest:1.0">
  <manifest:file-entry manifest:full-path="Pictures/image1.jpg" manifest:media-type=""/>
  <manifest:file-entry manifest:full-path="Pictures/image2.png" manifest:media-type=""/>
  <manifest:file-entry manifest:full-path="Pictures/image3.png" manifest:media-type=""/>
  <manifest:file-entry manifest:full-path="Pictures/image4.png" manifest:media-type=""/>
  <manifest:file-entry manifest:full-path="Pictures/image5.png" manifest:media-type=""/>
  <manifest:file-entry manifest:full-path="Pictures/image6.png" manifest:media-type=""/>
  <manifest:file-entry manifest:full-path="Pictures/image7.png" manifest:media-type=""/>
  <manifest:file-entry manifest:full-path="Pictures/image8.png" manifest:media-type=""/>
  <manifest:file-entry manifest:full-path="Pictures/image9.png" manifest:media-type=""/>
  <manifest:file-entry manifest:full-path="Pictures/image10.png" manifest:media-type=""/>
  <manifest:file-entry manifest:full-path="Pictures/image11.png" manifest:media-type=""/>
  <manifest:file-entry manifest:full-path="Pictures/image12.png" manifest:media-type=""/>
  <manifest:file-entry manifest:full-path="Pictures/image13.png" manifest:media-type=""/>
  <manifest:file-entry manifest:full-path="Pictures/image14.png" manifest:media-type=""/>
  <manifest:file-entry manifest:full-path="Pictures/image15.png" manifest:media-type=""/>
  <manifest:file-entry manifest:full-path="Pictures/image16.png" manifest:media-type=""/>
  <manifest:file-entry manifest:full-path="Pictures/image17.png" manifest:media-type=""/>
  <manifest:file-entry manifest:full-path="Pictures/image18.png" manifest:media-type=""/>
  <manifest:file-entry manifest:full-path="Pictures/image19.png" manifest:media-type=""/>
  <manifest:file-entry manifest:full-path="Pictures/image20.png" manifest:media-type=""/>
  <manifest:file-entry manifest:full-path="Pictures/image21.png" manifest:media-type=""/>
  <manifest:file-entry manifest:full-path="Pictures/image22.png" manifest:media-type=""/>
  <manifest:file-entry manifest:full-path="Pictures/image23.png" manifest:media-type=""/>
  <manifest:file-entry manifest:full-path="Pictures/image24.png" manifest:media-type=""/>
  <manifest:file-entry manifest:full-path="Pictures/image25.png" manifest:media-type=""/>
  <manifest:file-entry manifest:full-path="Pictures/image26.png" manifest:media-type=""/>
  <manifest:file-entry manifest:full-path="Pictures/image27.png" manifest:media-type=""/>
  <manifest:file-entry manifest:full-path="Pictures/image28.png" manifest:media-type=""/>
  <manifest:file-entry manifest:full-path="Pictures/image29.png" manifest:media-type=""/>
  <manifest:file-entry manifest:full-path="Pictures/image30.png" manifest:media-type=""/>
  <manifest:file-entry manifest:full-path="Pictures/image31.png" manifest:media-type=""/>
  <manifest:file-entry manifest:full-path="Pictures/image32.png" manifest:media-type=""/>
  <manifest:file-entry manifest:full-path="Pictures/image33.png" manifest:media-type=""/>
  <manifest:file-entry manifest:full-path="Pictures/image34.png" manifest:media-type=""/>
  <manifest:file-entry manifest:full-path="Pictures/image35.png" manifest:media-type=""/>
  <manifest:file-entry manifest:full-path="Pictures/image36.png" manifest:media-type=""/>
  <manifest:file-entry manifest:full-path="Pictures/image37.png" manifest:media-type=""/>
  <manifest:file-entry manifest:full-path="Pictures/image38.png" manifest:media-type=""/>
  <manifest:file-entry manifest:full-path="Pictures/image39.png" manifest:media-type=""/>
  <manifest:file-entry manifest:full-path="Pictures/image40.png" manifest:media-type=""/>
  <manifest:file-entry manifest:full-path="Pictures/image41.png" manifest:media-type=""/>
  <manifest:file-entry manifest:full-path="Pictures/image42.png" manifest:media-type=""/>
  <manifest:file-entry manifest:full-path="Pictures/image43.png" manifest:media-type=""/>
  <manifest:file-entry manifest:full-path="Pictures/image44.png" manifest:media-type=""/>
  <manifest:file-entry manifest:full-path="Pictures/image45.png" manifest:media-type=""/>
  <manifest:file-entry manifest:full-path="Pictures/image46.jpg" manifest:media-type=""/>
  <manifest:file-entry manifest:full-path="Pictures/image47.png" manifest:media-type=""/>
  <manifest:file-entry manifest:full-path="Pictures/image48.png" manifest:media-type=""/>
  <manifest:file-entry manifest:full-path="Pictures/image49.jpg" manifest:media-type=""/>
  <manifest:file-entry manifest:full-path="Pictures/image50.png" manifest:media-type=""/>
  <manifest:file-entry manifest:full-path="Pictures/image51.png" manifest:media-type=""/>
  <manifest:file-entry manifest:full-path="Pictures/image52.png" manifest:media-type=""/>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 manifest:version="1.2" manifest:media-type="application/vnd.oasis.opendocument.text"/>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xmlns:chartooo="http://openoffice.org/2010/chart" office:version="1.2">
  <office:font-face-decls/>
  <office:automatic-styles>
    <style:style style:family="paragraph" style:name="P4">
      <style:paragraph-properties fo:line-height="100%" fo:margin-top="0.2pt" fo:margin-bottom="0.05pt"/>
      <style:text-properties fo:font-family="Times New Roman" fo:font-size="5pt"/>
    </style:style>
    <style:style style:family="paragraph" style:name="P5">
      <style:paragraph-properties fo:line-height="100%" fo:margin-left="7.58cm" fo:margin-right="0cm" fo:text-indent="0cm"/>
      <style:text-properties fo:font-family="Times New Roman" fo:font-size="10pt"/>
    </style:style>
    <style:style style:family="text" style:name="T2">
      <style:text-properties fo:font-family="Times New Roman" fo:font-size="10pt"/>
    </style:style>
    <style:style style:parent-style-name="Graphics" style:family="graphic" style:name="gr3">
      <style:graphic-properties style:repeat="stretch" fo:margin-left="0cm" fo:margin-right="0cm" fo:margin-top="0cm" fo:margin-bottom="0cm" style:vertical-pos="middle" style:vertical-rel="baseline" fo:background-color="transparent"/>
    </style:style>
    <style:style style:family="text" style:name="T3">
      <style:text-properties fo:font-family="Times New Roman" fo:font-size="10pt"/>
    </style:style>
    <style:style style:family="paragraph" style:name="P6">
      <style:paragraph-properties fo:line-height="100%" fo:margin-top="0.2pt"/>
      <style:text-properties fo:font-family="Times New Roman" fo:font-size="6.5pt"/>
    </style:style>
    <style:style style:family="text" style:name="T4">
      <style:text-properties fo:font-family="Times New Roman" fo:font-size="6.5pt"/>
    </style:style>
    <style:style style:parent-style-name="Graphics" style:family="graphic" style:name="gr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
      <style:text-properties fo:font-family="Times New Roman" fo:font-size="6.5pt"/>
    </style:style>
    <style:style style:parent-style-name="Graphics" style:family="graphic" style:name="gr5">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
      <style:text-properties fo:font-family="Times New Roman" fo:font-size="6.5pt"/>
    </style:style>
    <style:style style:parent-style-name="Graphics" style:family="graphic" style:name="gr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7">
      <style:text-properties fo:font-family="Times New Roman" fo:font-size="6.5pt"/>
    </style:style>
    <style:style style:family="graphic" style:name="gr7">
      <style:graphic-properties style:wrap="parallel" fo:margin-left="0cm" fo:margin-right="0cm" fo:margin-top="0cm" fo:margin-bottom="0cm" style:horizontal-pos="from-left" style:horizontal-rel="page" style:vertical-pos="from-top" style:vertical-rel="paragraph"/>
    </style:style>
    <style:style style:family="graphic" style:name="gr8">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12">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16">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7">
      <style:paragraph-properties fo:line-height="100%" fo:margin-top="3.65pt"/>
      <style:text-properties fo:font-family="Times New Roman" fo:font-size="10pt"/>
    </style:style>
    <style:style style:family="paragraph" style:name="P8">
      <style:paragraph-properties fo:line-height="100%" fo:margin-top="6.8pt"/>
      <style:text-properties fo:font-family="Times New Roman" fo:font-size="10pt"/>
    </style:style>
    <style:style style:family="paragraph" style:name="P9">
      <style:paragraph-properties fo:line-height="100%" fo:margin-top="3.3pt"/>
      <style:text-properties fo:font-family="Times New Roman" fo:font-size="10pt"/>
    </style:style>
    <style:style style:family="paragraph" style:name="P10">
      <style:paragraph-properties fo:line-height="100%" fo:margin-top="0pt"/>
      <style:text-properties fo:font-family="Times New Roman" fo:font-size="10pt"/>
    </style:style>
    <style:style style:family="paragraph" style:name="P11">
      <style:paragraph-properties fo:line-height="100%" fo:margin-top="0.3pt"/>
      <style:text-properties fo:font-family="Times New Roman" fo:font-size="10pt"/>
    </style:style>
    <style:style style:family="text" style:name="T8">
      <style:text-properties fo:font-family="Times New Roman" fo:font-size="10pt"/>
    </style:style>
    <style:style style:parent-style-name="Graphics" style:family="graphic" style:name="gr21">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2">
      <style:paragraph-properties fo:line-height="100%" fo:margin-top="0pt"/>
      <style:text-properties fo:font-family="Times New Roman" fo:font-size="10pt"/>
    </style:style>
    <style:style style:family="paragraph" style:name="P13">
      <style:paragraph-properties fo:line-height="100%" fo:margin-top="1.55pt"/>
      <style:text-properties fo:font-family="Times New Roman" fo:font-size="10pt"/>
    </style:style>
    <style:style style:family="text" style:name="T9">
      <style:text-properties fo:font-family="Times New Roman" fo:font-size="10pt"/>
    </style:style>
    <style:style style:family="graphic" style:name="gr22">
      <style:graphic-properties style:wrap="parallel" fo:margin-left="0cm" fo:margin-right="0cm" fo:margin-top="0cm" fo:margin-bottom="0cm" style:horizontal-pos="from-left" style:horizontal-rel="page" style:vertical-pos="from-top" style:vertical-rel="paragraph"/>
    </style:style>
    <style:style style:family="graphic" style:name="gr23">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0">
      <style:text-properties fo:font-family="Times New Roman" fo:font-size="10pt"/>
    </style:style>
    <style:style style:family="graphic" style:name="gr26">
      <style:graphic-properties style:wrap="parallel" fo:margin-left="0cm" fo:margin-right="0cm" fo:margin-top="0cm" fo:margin-bottom="0cm" style:horizontal-pos="from-left" style:horizontal-rel="page" style:vertical-pos="from-top" style:vertical-rel="paragraph"/>
    </style:style>
    <style:style style:family="graphic" style:name="gr27">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1">
      <style:text-properties fo:font-family="Times New Roman" fo:font-size="10pt"/>
    </style:style>
    <style:style style:parent-style-name="Graphics" style:family="graphic" style:name="gr30">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2">
      <style:text-properties fo:font-family="Times New Roman" fo:font-size="10pt"/>
    </style:style>
    <style:style style:family="graphic" style:name="gr31">
      <style:graphic-properties style:wrap="parallel" fo:margin-left="0cm" fo:margin-right="0cm" fo:margin-top="0cm" fo:margin-bottom="0cm" style:horizontal-pos="from-left" style:horizontal-rel="page" style:vertical-pos="from-top" style:vertical-rel="paragraph"/>
    </style:style>
    <style:style style:family="graphic" style:name="gr32">
      <style:graphic-properties draw:fill-color="#212428"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3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14">
      <style:paragraph-properties fo:line-height="100%" fo:margin-top="3.05pt"/>
      <style:text-properties fo:font-family="Times New Roman" fo:font-size="10pt"/>
    </style:style>
    <style:style style:family="paragraph" style:name="P15">
      <style:paragraph-properties fo:line-height="100%" fo:margin-top="1.95pt"/>
      <style:text-properties fo:font-family="Times New Roman" fo:font-size="10pt"/>
    </style:style>
    <style:style style:family="paragraph" style:name="P16">
      <style:paragraph-properties fo:line-height="100%" fo:margin-top="0pt"/>
      <style:text-properties fo:font-family="Times New Roman" fo:font-size="10pt"/>
    </style:style>
    <style:style style:family="paragraph" style:name="P17">
      <style:paragraph-properties fo:line-height="100%" fo:margin-top="7.75pt"/>
      <style:text-properties fo:font-family="Times New Roman" fo:font-size="10pt"/>
    </style:style>
    <style:style style:family="text" style:name="T13">
      <style:text-properties fo:font-family="Times New Roman" fo:font-size="10pt"/>
    </style:style>
    <style:style style:family="graphic" style:name="gr36">
      <style:graphic-properties style:wrap="parallel" fo:margin-left="0cm" fo:margin-right="0cm" fo:margin-top="0cm" fo:margin-bottom="0cm" style:horizontal-pos="from-left" style:horizontal-rel="page" style:vertical-pos="from-top" style:vertical-rel="paragraph"/>
    </style:style>
    <style:style style:family="graphic" style:name="gr37">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3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4">
      <style:text-properties fo:font-family="Times New Roman" fo:font-size="10pt"/>
    </style:style>
    <style:style style:family="graphic" style:name="gr40">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4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42">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4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18">
      <style:paragraph-properties fo:line-height="100%" fo:margin-top="0.3pt"/>
      <style:text-properties fo:font-family="Times New Roman" fo:font-size="6.5pt"/>
    </style:style>
    <style:style style:family="paragraph" style:name="P19">
      <style:paragraph-properties fo:line-height="100%" fo:margin-top="0pt"/>
      <style:text-properties fo:font-family="Times New Roman" fo:font-size="10pt"/>
    </style:style>
    <style:style style:family="paragraph" style:name="P20">
      <style:paragraph-properties fo:line-height="100%" fo:margin-top="1.75pt"/>
      <style:text-properties fo:font-family="Times New Roman" fo:font-size="10pt"/>
    </style:style>
    <style:style style:family="text" style:name="T15">
      <style:text-properties fo:font-family="Times New Roman" fo:font-size="10pt"/>
    </style:style>
    <style:style style:family="graphic" style:name="gr44">
      <style:graphic-properties style:wrap="parallel" fo:margin-left="0cm" fo:margin-right="0cm" fo:margin-top="0cm" fo:margin-bottom="0cm" style:horizontal-pos="from-left" style:horizontal-rel="page" style:vertical-pos="from-top" style:vertical-rel="paragraph"/>
    </style:style>
    <style:style style:family="graphic" style:name="gr45">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4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4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6">
      <style:text-properties fo:font-family="Times New Roman" fo:font-size="10pt"/>
    </style:style>
    <style:style style:family="graphic" style:name="gr48">
      <style:graphic-properties draw:fill-color="#000000" draw:fill="solid" fo:margin-left="0cm" fo:margin-right="0cm" fo:margin-top="0cm" fo:margin-bottom="0cm" style:horizontal-pos="from-left" style:horizontal-rel="page" style:vertical-pos="from-top" style:vertical-rel="paragraph"/>
    </style:style>
    <style:style style:family="text" style:name="T17">
      <style:text-properties fo:font-family="Times New Roman" fo:font-size="10pt"/>
    </style:style>
    <style:style style:parent-style-name="Graphics" style:family="graphic" style:name="gr49">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21">
      <style:paragraph-properties fo:line-height="100%" fo:margin-top="9.15pt"/>
      <style:text-properties fo:font-family="Times New Roman" fo:font-size="10pt"/>
    </style:style>
    <style:style style:family="paragraph" style:name="P22">
      <style:paragraph-properties fo:line-height="100%" fo:margin-top="0pt"/>
      <style:text-properties fo:font-family="Times New Roman" fo:font-size="10pt"/>
    </style:style>
    <style:style style:family="paragraph" style:name="P23">
      <style:paragraph-properties fo:line-height="100%" fo:margin-top="0pt"/>
      <style:text-properties fo:font-family="Times New Roman" fo:font-size="10pt"/>
    </style:style>
    <style:style style:family="paragraph" style:name="P24">
      <style:paragraph-properties fo:line-height="100%" fo:margin-top="0pt"/>
      <style:text-properties fo:font-family="Times New Roman" fo:font-size="10pt"/>
    </style:style>
    <style:style style:family="paragraph" style:name="P25">
      <style:paragraph-properties fo:line-height="100%" fo:margin-top="0.4pt"/>
      <style:text-properties fo:font-family="Times New Roman" fo:font-size="10pt"/>
    </style:style>
    <style:style style:family="text" style:name="T18">
      <style:text-properties fo:font-family="Times New Roman" fo:font-size="10pt"/>
    </style:style>
    <style:style style:parent-style-name="Graphics" style:family="graphic" style:name="gr50">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26">
      <style:paragraph-properties fo:line-height="100%" fo:margin-bottom="0pt"/>
      <style:text-properties fo:font-family="Times New Roman" fo:font-size="10pt"/>
    </style:style>
    <style:style style:master-page-name="MasterPage3" style:family="paragraph" style:name="P27">
      <style:paragraph-properties fo:line-height="7.65pt" fo:margin-left="2.452cm" fo:margin-right="0cm" fo:text-indent="0cm"/>
      <style:text-properties fo:font-family="Times New Roman" fo:font-size="7.5pt"/>
    </style:style>
    <style:style style:family="text" style:name="T27">
      <style:text-properties fo:font-family="Times New Roman" fo:font-size="7.5pt"/>
    </style:style>
    <style:style style:parent-style-name="Graphics" style:family="graphic" style:name="gr68">
      <style:graphic-properties style:repeat="stretch" fo:margin-left="0cm" fo:margin-right="0cm" fo:margin-top="0cm" fo:margin-bottom="0cm" style:vertical-pos="middle" style:vertical-rel="baseline" fo:background-color="transparent"/>
    </style:style>
    <style:style style:family="text" style:name="T28">
      <style:text-properties fo:font-family="Times New Roman" fo:font-size="7.5pt"/>
    </style:style>
    <style:style style:family="paragraph" style:name="P30">
      <style:paragraph-properties fo:line-height="100%" fo:margin-top="0.45pt"/>
      <style:text-properties fo:font-family="Times New Roman" fo:font-size="3.5pt"/>
    </style:style>
    <style:style style:family="text" style:name="T29">
      <style:text-properties fo:font-family="Times New Roman" fo:font-size="3.5pt"/>
    </style:style>
    <style:style style:family="graphic" style:name="gr69">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7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7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30">
      <style:text-properties fo:font-family="Times New Roman" fo:font-size="3.5pt"/>
    </style:style>
    <style:style style:parent-style-name="Graphics" style:family="graphic" style:name="gr72">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31">
      <style:paragraph-properties fo:line-height="100%" fo:margin-top="0.5pt"/>
      <style:text-properties fo:font-family="Times New Roman" fo:font-size="3pt"/>
    </style:style>
    <style:style style:family="paragraph" style:name="P32">
      <style:paragraph-properties fo:line-height="100%" fo:margin-top="0pt"/>
      <style:text-properties fo:font-family="Times New Roman" fo:font-size="10pt"/>
    </style:style>
    <style:style style:family="paragraph" style:name="P33">
      <style:paragraph-properties fo:line-height="100%" fo:margin-top="4.55pt"/>
      <style:text-properties fo:font-family="Times New Roman" fo:font-size="10pt"/>
    </style:style>
    <style:style style:family="text" style:name="T31">
      <style:text-properties fo:font-family="Times New Roman" fo:font-size="10pt"/>
    </style:style>
    <style:style style:parent-style-name="Graphics" style:family="graphic" style:name="gr73">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32">
      <style:text-properties fo:font-family="Times New Roman" fo:font-size="10pt"/>
    </style:style>
    <style:style style:family="graphic" style:name="gr74">
      <style:graphic-properties style:wrap="parallel" fo:margin-left="0cm" fo:margin-right="0cm" fo:margin-top="0cm" fo:margin-bottom="0cm" style:horizontal-pos="from-left" style:horizontal-rel="page" style:vertical-pos="from-top" style:vertical-rel="paragraph"/>
    </style:style>
    <style:style style:family="graphic" style:name="gr75">
      <style:graphic-properties draw:fill-color="#9A9A9A" draw:fill="solid" style:wrap="parallel" fo:margin-left="0cm" fo:margin-right="0cm" fo:margin-top="0cm" fo:margin-bottom="0cm" style:horizontal-pos="from-left" style:horizontal-rel="page" style:vertical-pos="from-top" style:vertical-rel="paragraph"/>
    </style:style>
    <style:style style:family="graphic" style:name="gr76">
      <style:graphic-properties draw:fill-color="#EDEDED" draw:fill="solid" style:wrap="parallel" fo:margin-left="0cm" fo:margin-right="0cm" fo:margin-top="0cm" fo:margin-bottom="0cm" style:horizontal-pos="from-left" style:horizontal-rel="page" style:vertical-pos="from-top" style:vertical-rel="paragraph"/>
    </style:style>
    <style:style style:family="graphic" style:name="gr77">
      <style:graphic-properties draw:fill-color="#9A9A9A"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7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33">
      <style:text-properties fo:font-family="Times New Roman" fo:font-size="10pt"/>
    </style:style>
    <style:style style:family="graphic" style:name="gr79">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8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8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34">
      <style:text-properties fo:font-family="Times New Roman" fo:font-size="10pt"/>
    </style:style>
    <style:style style:family="graphic" style:name="gr82">
      <style:graphic-properties style:wrap="parallel" fo:margin-left="0cm" fo:margin-right="0cm" fo:margin-top="0cm" fo:margin-bottom="0cm" style:horizontal-pos="from-left" style:horizontal-rel="page" style:vertical-pos="from-top" style:vertical-rel="paragraph"/>
    </style:style>
    <style:style style:family="graphic" style:name="gr83">
      <style:graphic-properties draw:fill-color="#9A9A9A" draw:fill="solid" style:wrap="parallel" fo:margin-left="0cm" fo:margin-right="0cm" fo:margin-top="0cm" fo:margin-bottom="0cm" style:horizontal-pos="from-left" style:horizontal-rel="page" style:vertical-pos="from-top" style:vertical-rel="paragraph"/>
    </style:style>
    <style:style style:family="graphic" style:name="gr84">
      <style:graphic-properties draw:fill-color="#EDEDED" draw:fill="solid" style:wrap="parallel" fo:margin-left="0cm" fo:margin-right="0cm" fo:margin-top="0cm" fo:margin-bottom="0cm" style:horizontal-pos="from-left" style:horizontal-rel="page" style:vertical-pos="from-top" style:vertical-rel="paragraph"/>
    </style:style>
    <style:style style:family="graphic" style:name="gr85">
      <style:graphic-properties draw:fill-color="#9A9A9A" draw:fill="solid" style:wrap="parallel" fo:margin-left="0cm" fo:margin-right="0cm" fo:margin-top="0cm" fo:margin-bottom="0cm" style:horizontal-pos="from-left" style:horizontal-rel="page" style:vertical-pos="from-top" style:vertical-rel="paragraph"/>
    </style:style>
    <style:style style:family="text" style:name="T35">
      <style:text-properties fo:font-family="Times New Roman" fo:font-size="10pt"/>
    </style:style>
    <style:style style:family="graphic" style:name="gr86">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8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8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36">
      <style:text-properties fo:font-family="Times New Roman" fo:font-size="10pt"/>
    </style:style>
    <style:style style:family="graphic" style:name="gr89">
      <style:graphic-properties style:wrap="parallel" fo:margin-left="0cm" fo:margin-right="0cm" fo:margin-top="0cm" fo:margin-bottom="0cm" style:horizontal-pos="from-left" style:horizontal-rel="page" style:vertical-pos="from-top" style:vertical-rel="paragraph"/>
    </style:style>
    <style:style style:family="graphic" style:name="gr90">
      <style:graphic-properties draw:fill-color="#9A9A9A" draw:fill="solid" style:wrap="parallel" fo:margin-left="0cm" fo:margin-right="0cm" fo:margin-top="0cm" fo:margin-bottom="0cm" style:horizontal-pos="from-left" style:horizontal-rel="page" style:vertical-pos="from-top" style:vertical-rel="paragraph"/>
    </style:style>
    <style:style style:family="graphic" style:name="gr91">
      <style:graphic-properties draw:fill-color="#EDEDED" draw:fill="solid" style:wrap="parallel" fo:margin-left="0cm" fo:margin-right="0cm" fo:margin-top="0cm" fo:margin-bottom="0cm" style:horizontal-pos="from-left" style:horizontal-rel="page" style:vertical-pos="from-top" style:vertical-rel="paragraph"/>
    </style:style>
    <style:style style:family="graphic" style:name="gr92">
      <style:graphic-properties draw:fill-color="#9A9A9A" draw:fill="solid" style:wrap="parallel" fo:margin-left="0cm" fo:margin-right="0cm" fo:margin-top="0cm" fo:margin-bottom="0cm" style:horizontal-pos="from-left" style:horizontal-rel="page" style:vertical-pos="from-top" style:vertical-rel="paragraph"/>
    </style:style>
    <style:style style:family="text" style:name="T37">
      <style:text-properties fo:font-family="Times New Roman" fo:font-size="10pt"/>
    </style:style>
    <style:style style:family="graphic" style:name="gr93">
      <style:graphic-properties style:wrap="parallel" fo:margin-left="0cm" fo:margin-right="0cm" fo:margin-top="0cm" fo:margin-bottom="0cm" style:horizontal-pos="from-left" style:horizontal-rel="page" style:vertical-pos="from-top" style:vertical-rel="paragraph"/>
    </style:style>
    <style:style style:family="graphic" style:name="gr94">
      <style:graphic-properties draw:fill-color="#9A9A9A" draw:fill="solid" style:wrap="parallel" fo:margin-left="0cm" fo:margin-right="0cm" fo:margin-top="0cm" fo:margin-bottom="0cm" style:horizontal-pos="from-left" style:horizontal-rel="page" style:vertical-pos="from-top" style:vertical-rel="paragraph"/>
    </style:style>
    <style:style style:family="graphic" style:name="gr95">
      <style:graphic-properties draw:fill-color="#EDEDED" draw:fill="solid" style:wrap="parallel" fo:margin-left="0cm" fo:margin-right="0cm" fo:margin-top="0cm" fo:margin-bottom="0cm" style:horizontal-pos="from-left" style:horizontal-rel="page" style:vertical-pos="from-top" style:vertical-rel="paragraph"/>
    </style:style>
    <style:style style:family="graphic" style:name="gr96">
      <style:graphic-properties draw:fill-color="#9A9A9A"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9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9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38">
      <style:text-properties fo:font-family="Times New Roman" fo:font-size="10pt"/>
    </style:style>
    <style:style style:family="graphic" style:name="gr99">
      <style:graphic-properties draw:fill-color="#333333" draw:fill="solid" fo:margin-left="0cm" fo:margin-right="0cm" fo:margin-top="0cm" fo:margin-bottom="0cm" style:horizontal-pos="from-left" style:horizontal-rel="page" style:vertical-pos="from-top" style:vertical-rel="paragraph"/>
    </style:style>
    <style:style style:family="text" style:name="T39">
      <style:text-properties fo:font-family="Times New Roman" fo:font-size="10pt"/>
    </style:style>
    <style:style style:parent-style-name="Graphics" style:family="graphic" style:name="gr100">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0">
      <style:text-properties fo:font-family="Times New Roman" fo:font-size="10pt"/>
    </style:style>
    <style:style style:parent-style-name="Graphics" style:family="graphic" style:name="gr101">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34">
      <style:paragraph-properties fo:line-height="100%" fo:margin-top="0.5pt"/>
      <style:text-properties fo:font-family="Times New Roman" fo:font-size="3pt"/>
    </style:style>
    <style:style style:family="paragraph" style:name="P35">
      <style:paragraph-properties fo:line-height="100%" fo:margin-top="0.45pt"/>
      <style:text-properties fo:font-family="Times New Roman" fo:font-size="3pt"/>
    </style:style>
    <style:style style:family="paragraph" style:name="P36">
      <style:paragraph-properties fo:line-height="100%" fo:margin-top="0.45pt"/>
      <style:text-properties fo:font-family="Times New Roman" fo:font-size="3pt"/>
    </style:style>
    <style:style style:family="paragraph" style:name="P37">
      <style:paragraph-properties fo:line-height="100%" fo:margin-top="0.5pt"/>
      <style:text-properties fo:font-family="Times New Roman" fo:font-size="3pt"/>
    </style:style>
    <style:style style:family="paragraph" style:name="P38">
      <style:paragraph-properties fo:line-height="100%" fo:margin-top="0.5pt"/>
      <style:text-properties fo:font-family="Times New Roman" fo:font-size="3pt"/>
    </style:style>
    <style:style style:family="paragraph" style:name="P39">
      <style:paragraph-properties fo:line-height="100%" fo:margin-top="0.45pt"/>
      <style:text-properties fo:font-family="Times New Roman" fo:font-size="3pt"/>
    </style:style>
    <style:style style:family="paragraph" style:name="P40">
      <style:paragraph-properties fo:line-height="100%" fo:margin-top="5.15pt"/>
      <style:text-properties fo:font-family="Times New Roman" fo:font-size="10pt"/>
    </style:style>
    <style:style style:family="paragraph" style:name="P41">
      <style:paragraph-properties fo:line-height="100%" fo:margin-top="0.1pt"/>
      <style:text-properties fo:font-family="Times New Roman" fo:font-size="2pt"/>
    </style:style>
  </office:automatic-styles>
  <office:body>
    <office:text text:use-soft-page-breaks="true">
      <text:p text:style-name="P4"/>
      <text:p text:style-name="P5"><text:span text:style-name="T2"/><draw:frame draw:name="Image 18" draw:style-name="gr3" text:anchor-type="as-char" svg:width="3.93cm" svg:height="3.052cm" svg:x="0cm" svg:y="0cm"><draw:image xlink:href="Pictures/image1.jpg" xlink:type="simple" xlink:show="embed" xlink:actuate="onLoad"/></draw:frame><text:span text:style-name="T3"/></text:p>
      <text:p text:style-name="P6"><text:span text:style-name="T4"/><draw:frame draw:name="Image 19" draw:style-name="gr4" draw:z-index="487587841" text:anchor-type="paragraph" svg:width="6.568cm" svg:height="0.376cm" svg:x="7.251cm" svg:y="0.3132cm"><draw:image xlink:href="Pictures/image2.png" xlink:type="simple" xlink:show="embed" xlink:actuate="onLoad"/></draw:frame><text:span text:style-name="T5"/><draw:frame draw:name="Image 20" draw:style-name="gr5" draw:z-index="487588353" text:anchor-type="paragraph" svg:width="4.882cm" svg:height="0.3112cm" svg:x="8.07cm" svg:y="1.267cm"><draw:image xlink:href="Pictures/image3.png" xlink:type="simple" xlink:show="embed" xlink:actuate="onLoad"/></draw:frame><text:span text:style-name="T6"/><draw:frame draw:name="Image 21" draw:style-name="gr6" draw:z-index="487588865" text:anchor-type="paragraph" svg:width="6.494cm" svg:height="0.2646cm" svg:x="1.343cm" svg:y="2.267cm"><draw:image xlink:href="Pictures/image4.png" xlink:type="simple" xlink:show="embed" xlink:actuate="onLoad"/></draw:frame><text:span text:style-name="T7"/><draw:g draw:name="Group 22" draw:style-name="gr7" draw:z-index="487589377" text:anchor-type="paragraph"><draw:custom-shape draw:name="Graphic 23" draw:style-name="gr8" svg:width="1.439cm" svg:height="0.2681cm" svg:x="1.347cm" svg:y="3.17cm"><draw:enhanced-geometry svg:viewBox="0 0 518159 96520" draw:type="ooxml-non-primitive" drawooo:sub-view-size="518159 96520" draw:text-areas="0 0 logwidth logheight" draw:enhanced-path="M 82486 1549 L 0 1549 0 25933 1524 25933 3048 19837 6096 13741 12192 7645 16764 6121 30568 6121 30568 82410 29044 85458 29044 88506 27520 88506 25996 90030 24472 90030 22948 91554 16764 91554 16764 93078 65620 93078 65620 91554 59524 91554 58000 90030 56476 90030 51904 85458 51904 6121 67144 6121 68668 7645 71716 9169 73342 10693 74866 13741 77914 15265 79438 19837 80962 25933 82486 25933 82486 6121 82486 1549 Z N M 175552 64033 L 172504 64033 169456 71653 166408 77838 161836 82410 155740 86982 149644 88506 129832 88506 129832 86982 128308 86982 126784 85458 126784 83934 125158 80886 125158 48793 129832 48793 134404 50317 135928 50317 138976 51841 143548 60985 145072 65557 145072 70129 148120 70129 148120 48793 148120 44221 148120 21361 145072 21361 145072 28981 143548 35077 140500 38125 137452 42697 134404 44221 125158 44221 125158 6121 146596 6121 149644 7645 154216 9169 157264 10693 160312 13741 161836 16789 164884 21361 164884 28981 167932 28981 167932 6121 167932 1549 90106 1549 90106 3073 96202 3073 99250 4597 100774 4597 102298 6121 102298 7645 103822 9169 103822 85458 102298 86982 102298 88506 100774 88506 100774 90030 99250 90030 96202 91554 90106 91554 90106 93078 170980 93078 175552 64033 Z N M 283946 91554 L 280898 91554 279374 90030 276326 88506 276326 86982 273278 85458 270230 80886 249948 51841 248894 50317 253466 48793 258038 45745 261086 42697 267182 38125 268706 33553 268706 21361 267182 15265 264134 12217 261086 7645 256514 4597 251942 3073 245846 1549 245846 19837 245846 35077 244322 38125 241274 41173 239750 44221 236702 44221 233654 45745 218313 45745 218313 6121 233654 6121 238226 7645 244322 13741 245846 19837 245846 1549 183261 1549 183261 3073 187833 3073 190881 4597 192405 4597 193929 6121 195453 6121 195453 7645 196977 9169 196977 85458 195453 86982 195453 88506 193929 88506 192405 90030 190881 90030 187833 91554 183261 91554 183261 93078 230505 93078 230505 91554 227457 91554 224409 90030 222885 90030 221361 88506 219837 88506 219837 86982 218313 85458 218313 51841 224409 51841 253466 93078 283946 93078 283946 91554 Z N M 412242 1549 L 374040 1549 348132 62509 325386 9169 322135 1549 285559 1549 285559 3073 290131 3073 293179 4597 294703 4597 297751 7645 297751 83934 296227 85458 296227 86982 294703 88506 293179 88506 291655 90030 290131 90030 288607 91554 285559 91554 285559 93078 316039 93078 316039 91554 312991 91554 306895 88506 303847 85458 303847 9169 338988 93078 340512 93078 353288 62509 375564 9169 375564 88506 374040 88506 372516 90030 370992 90030 369468 91554 363372 91554 363372 93078 412242 93078 412242 91554 406146 91554 404622 90030 403098 90030 398526 85458 398526 9169 400050 7645 400050 6121 401574 6121 401574 4597 403098 4597 406146 3073 412242 3073 412242 1549 Z N M 517588 47269 L 496417 6235 493115 4635 493115 47269 492848 54965 477875 90030 462635 90030 444703 56134 444639 54965 444246 47269 444538 38696 444639 37287 445630 29743 447535 22834 450443 16789 453491 7645 461111 4597 477875 4597 493115 47269 493115 4635 487972 2120 478701 0 458736 0 423291 28028 419862 47269 420458 56134 446773 91744 456895 94983 456717 94983 468731 96126 480695 94983 491248 91554 516991 55245 517017 54965 517588 47269 Z N "/></draw:custom-shape><draw:frame draw:name="Image 24" draw:style-name="gr9" svg:width="0.3943cm" svg:height="0.2712cm" svg:x="5.118cm" svg:y="3.166cm"><draw:image xlink:href="Pictures/image5.png" xlink:type="simple" xlink:show="embed" xlink:actuate="onLoad"/></draw:frame><draw:frame draw:name="Image 25" draw:style-name="gr10" svg:width="0.3096cm" svg:height="0.2627cm" svg:x="5.864cm" svg:y="3.166cm"><draw:image xlink:href="Pictures/image6.png" xlink:type="simple" xlink:show="embed" xlink:actuate="onLoad"/></draw:frame><draw:frame draw:name="Image 26" draw:style-name="gr11" svg:width="0.5684cm" svg:height="0.2712cm" svg:x="6.504cm" svg:y="3.166cm"><draw:image xlink:href="Pictures/image7.png" xlink:type="simple" xlink:show="embed" xlink:actuate="onLoad"/></draw:frame><draw:custom-shape draw:name="Graphic 27" draw:style-name="gr12" svg:width="2.18cm" svg:height="0.2717cm" svg:x="7.416cm" svg:y="3.166cm"><draw:enhanced-geometry svg:viewBox="0 0 784860 97790" draw:type="ooxml-non-primitive" drawooo:sub-view-size="784860 97790" draw:text-areas="0 0 logwidth logheight" draw:enhanced-path="M 88582 0 L 85534 0 85534 3048 84010 4572 84010 6096 82486 6096 80962 7620 79438 7620 76390 6096 71818 4572 64109 1524 58013 0 51917 0 15671 14287 0 50292 0 59436 24485 91528 50393 97624 58013 97624 65633 96100 70294 93052 76390 91528 77914 90004 80962 86956 87058 82384 87058 73152 80962 79336 76390 83908 67246 90004 48869 90004 24485 54864 24485 39624 50393 6096 62585 6096 85534 32004 88582 32004 88582 7620 88582 0 Z N M 200025 48768 L 178866 7734 175641 6197 175641 48768 175387 56464 161836 88480 158788 91528 143548 91528 138976 90004 127025 56464 126784 48768 135928 9144 142024 6096 158788 6096 163360 9144 166408 12192 169456 16764 170980 21336 173037 26479 174498 32766 175361 40195 175641 48768 175641 6197 175437 6096 170268 3619 160515 1498 139903 1498 109664 21336 104965 29527 101879 38785 101815 39293 101727 40195 100774 48768 119837 87985 139141 96481 138963 96481 151168 97624 162928 96481 173126 93052 175463 91528 181889 87337 199453 56464 200025 48768 Z N M 302336 3048 L 271754 3048 271754 4572 276326 4572 281000 6096 282524 9144 284048 10668 285572 15240 285572 59436 239750 3048 206133 3048 206133 4572 209181 4572 212229 6096 213753 6096 218325 10668 219849 13716 219849 86956 215277 91528 212229 93052 206133 93052 206133 94576 239750 94576 239750 93052 233654 93052 232130 91528 226034 88480 226034 19812 288620 97624 290144 97624 290144 12192 291668 10668 291668 9144 293192 7620 294716 7620 296240 6096 299288 6096 302336 4572 302336 3048 Z N M 393966 3048 L 311480 3048 311480 27432 313004 27432 314528 21336 317576 15240 323672 9144 328244 7620 340525 7620 340525 90004 339001 90004 337477 91528 335953 91528 334429 93052 328244 93052 328244 94576 377101 94576 377101 93052 371005 93052 369481 91528 367957 91528 363385 86956 363385 7620 377101 7620 378625 9144 383197 10668 384721 12192 386346 15240 387870 16764 390918 21336 390918 27432 393966 27432 393966 7620 393966 3048 Z N M 500824 93052 L 499300 93052 496252 91528 491680 86956 488543 82384 466826 53340 465683 51816 471779 50292 476351 47244 483971 39624 487019 35052 487019 22860 485495 16764 482447 13716 479399 9144 477113 7620 474827 6096 468731 4572 464159 3048 464159 21336 464159 36576 461111 39624 458063 45720 455015 45720 451967 47244 436626 47244 436626 7620 450443 7620 456539 9144 462635 15240 464159 21336 464159 3048 401574 3048 401574 4572 406146 4572 409194 6096 410718 6096 413766 9144 413766 88480 410718 91528 409194 91528 406146 93052 401574 93052 401574 94576 448919 94576 448919 93052 444347 93052 441299 91528 439775 91528 438251 90004 436626 88480 436626 53340 442823 53340 471779 94576 500824 94576 500824 93052 Z N M 600087 93052 L 596938 91528 593890 91528 590842 88480 587794 83908 584746 76288 581355 68580 579348 64008 565277 32004 555790 10414 555790 64008 528269 64008 541985 32004 555790 64008 555790 10414 551218 0 549694 0 517601 74676 514553 80860 511505 85432 509981 88480 500837 93052 500837 94576 531317 94576 531317 93052 526745 91528 522173 91528 520649 90004 519125 86956 519125 82384 520649 80860 522173 77812 525221 68580 558838 68580 563410 80860 564934 83908 564934 90004 563410 91528 560362 93052 554266 93052 554266 94576 600087 94576 600087 93052 Z N M 679424 3048 L 595414 3048 595414 27432 598551 27432 601599 15240 606171 12192 609219 9144 613791 7620 625983 7620 625983 88480 622935 91528 621411 91528 618363 93052 613791 93052 613791 94576 661136 94576 661136 93052 656564 93052 653516 91528 651992 91528 650367 90004 648843 88480 648843 7620 662660 7620 664184 9144 670280 12192 671804 15240 673328 16764 674852 21336 676376 27432 679424 27432 679424 7620 679424 3048 Z N M 784771 48768 L 763638 7734 760387 6159 760387 48768 760120 56464 745058 91528 729818 91528 723722 90004 720674 83908 716673 77355 711530 48768 711809 40195 728294 6096 745058 6096 748106 9144 752678 12192 754202 16764 757339 21336 758456 26479 759434 32766 760120 40195 760387 48768 760387 6159 755192 3619 745896 1498 725932 1498 690473 29527 687044 48768 687641 57632 713994 93243 724090 96481 723912 96481 735914 97624 747903 96481 758621 93052 761098 91528 767918 87337 784225 56464 784771 48768 Z N "/></draw:custom-shape><draw:frame draw:name="Image 28" draw:style-name="gr13" svg:width="1.039cm" svg:height="0.2627cm" svg:x="12.26cm" svg:y="3.166cm"><draw:image xlink:href="Pictures/image8.png" xlink:type="simple" xlink:show="embed" xlink:actuate="onLoad"/></draw:frame><draw:frame draw:name="Image 29" draw:style-name="gr14" svg:width="0.5176cm" svg:height="0.2543cm" svg:x="16.28cm" svg:y="3.174cm"><draw:image xlink:href="Pictures/image9.png" xlink:type="simple" xlink:show="embed" xlink:actuate="onLoad"/></draw:frame><draw:frame draw:name="Image 30" draw:style-name="gr15" svg:width="0.5176cm" svg:height="0.2543cm" svg:x="19.22cm" svg:y="3.174cm"><draw:image xlink:href="Pictures/image10.png" xlink:type="simple" xlink:show="embed" xlink:actuate="onLoad"/></draw:frame><draw:custom-shape draw:name="Graphic 31" draw:style-name="gr16" svg:width="1.727cm" svg:height="0.2717cm" svg:x="5.223cm" svg:y="3.615cm"><draw:enhanced-geometry svg:viewBox="0 0 621665 97790" draw:type="ooxml-non-primitive" drawooo:sub-view-size="621665 97790" draw:text-areas="0 0 logwidth logheight" draw:enhanced-path="M 65722 62484 L 64198 57912 59626 53340 56451 49669 51727 45720 45605 41770 38188 38100 30568 33528 24472 32004 18376 25908 16852 22860 15328 21336 15328 15240 16852 12192 21424 7620 25996 6096 36664 6096 56476 32004 59626 32004 59626 7620 59626 0 56476 0 56476 3048 54952 4572 54952 6096 53428 7620 50380 7620 48856 6096 42760 3048 39712 3048 38188 1524 35140 1524 32092 0 21424 0 13804 3048 9232 9144 3048 13716 0 19812 0 32004 1524 35052 3048 39624 6184 42672 7708 45720 12280 48768 15328 51816 36664 62484 39712 65532 45808 68580 47332 70104 47332 73152 50380 76200 50380 82384 48856 85432 42760 91528 38188 93052 25996 93052 22948 91528 19900 90004 4635 68580 3048 62484 0 62484 0 97624 3048 97624 3048 96100 4572 94576 6184 93052 7708 93052 9232 91528 10756 91528 13804 93052 15328 93052 19900 94576 22948 96100 24472 96100 27520 97624 42760 97624 50380 94576 56476 88480 62674 83908 65722 76200 65722 62484 Z N M 122212 3048 L 73342 3048 73342 4572 79438 4572 80962 6096 82486 6096 87058 10668 87058 86956 85534 88480 85534 90004 84010 91528 80962 93052 73342 93052 73342 94576 122212 94576 122212 93052 114592 93052 113068 91528 111442 90004 109918 90004 109918 86956 108394 83908 108394 13716 109918 10668 109918 9144 111442 7620 113068 6096 114592 6096 116116 4572 122212 4572 122212 3048 Z N M 196977 62484 L 169545 38100 161823 33528 157251 32004 152679 27432 149631 25908 149631 22860 148107 21336 148107 12192 151155 9144 157251 6096 168021 6096 174117 7620 184785 18288 187833 24384 189357 32004 192405 32004 191249 7620 191173 6096 191096 4572 191020 3048 190957 1524 190881 0 189357 0 187833 3048 187833 6096 186309 6096 184785 7620 183261 7620 181737 6096 177165 4572 174117 3048 172593 3048 169545 1524 168021 1524 164973 0 152679 0 146583 3048 135915 13716 132867 19812 132867 32004 134391 35052 135915 39624 137439 42672 143535 48768 148107 51816 154203 54864 161823 59436 168021 62484 172593 65532 175641 67056 178689 70104 180213 73152 181737 74676 181737 82384 180213 85432 174117 91528 171069 93052 158775 93052 155727 91528 152679 90004 146583 85432 140487 79248 137439 71628 135915 62484 132867 62484 132867 97624 135915 97624 135915 96100 140487 91528 143535 91528 145059 93052 148107 93052 154203 96100 157251 96100 160299 97624 175641 97624 183261 94576 187833 88480 193929 83908 196977 76200 196977 62484 Z N M 291655 3048 L 207645 3048 207645 27432 210693 27432 213741 15240 218401 12192 221449 9144 226021 7620 238213 7620 238213 88480 236689 90004 236689 91528 235165 91528 233641 93052 226021 93052 226021 94576 273367 94576 273367 93052 265645 93052 261073 88480 261073 7620 271843 7620 274891 9144 276415 9144 282511 12192 287083 21336 288607 27432 291655 27432 291655 7620 291655 3048 Z N M 383286 65532 L 381762 65532 378714 74676 375577 80860 369481 83908 364909 88480 357289 90004 339001 90004 337477 88480 335953 88480 335953 86956 334429 85432 334429 50292 339001 50292 345097 53340 346621 53340 349669 56388 352717 62484 354241 67056 354241 71628 357289 71628 357289 50292 357289 45720 357289 24384 354241 24384 354241 30480 349669 39624 346621 44196 342049 45720 334429 45720 334429 7620 351193 7620 355765 9144 358813 9144 363385 10668 366433 12192 367957 15240 371005 18288 372529 22860 374053 30480 377101 30480 377101 7620 377101 3048 299275 3048 299275 4572 305371 4572 308419 6096 311467 9144 311467 12192 312991 13716 312991 83908 311467 86956 311467 90004 309943 91528 308419 91528 306895 93052 299275 93052 299275 94576 378714 94576 379437 90004 383286 65532 Z N M 519112 3048 L 480910 3048 456526 64008 434505 12192 430618 3048 392430 3048 392430 4572 398526 4572 400050 6096 401574 6096 404622 9144 404622 10668 406146 13716 406146 83908 404622 85432 404622 88480 403098 88480 403098 90004 401574 91528 398526 91528 397002 93052 392430 93052 392430 94576 424434 94576 424434 93052 419862 93052 416814 91528 415290 90004 412242 88480 412242 86956 410718 85432 410718 12192 447382 94576 448906 94576 461721 64008 484060 10668 484060 86956 482434 88480 482434 90004 479386 93052 470242 93052 470242 94576 519112 94576 519112 93052 511492 93052 508444 90004 506920 90004 506920 10668 506920 9144 509968 6096 511492 6096 513016 4572 519112 4572 519112 3048 Z N M 621411 93052 L 618363 93052 615315 90004 612267 88480 610743 83908 606171 76200 602894 68580 600925 64008 587171 32004 577126 8623 577126 64008 549694 64008 563410 32004 577126 64008 577126 8623 574078 1524 572554 1524 539026 74676 535876 82384 532828 86956 526732 93052 522160 93052 522160 94576 554266 94576 554266 93052 548170 93052 542074 90004 542074 80860 543598 77724 546646 68580 580174 68580 584746 80860 586270 83908 586270 85432 587794 86956 587794 90004 586270 90004 586270 91528 584746 93052 577126 93052 577126 94576 621411 94576 621411 93052 Z N "/></draw:custom-shape><draw:frame draw:name="Image 32" draw:style-name="gr17" svg:width="0.5176cm" svg:height="0.2543cm" svg:x="7.145cm" svg:y="3.624cm"><draw:image xlink:href="Pictures/image11.png" xlink:type="simple" xlink:show="embed" xlink:actuate="onLoad"/></draw:frame><draw:frame draw:name="Image 33" draw:style-name="gr18" svg:width="2.557cm" svg:height="0.712cm" svg:x="16.65cm" svg:y="3.166cm"><draw:image xlink:href="Pictures/image12.png" xlink:type="simple" xlink:show="embed" xlink:actuate="onLoad"/></draw:frame><draw:frame draw:name="Image 34" draw:style-name="gr19" svg:width="15.1cm" svg:height="1.238cm" svg:x="1.339cm" svg:y="3.098cm"><draw:image xlink:href="Pictures/image13.png" xlink:type="simple" xlink:show="embed" xlink:actuate="onLoad"/></draw:frame><draw:frame draw:name="Image 35" draw:style-name="gr20" svg:width="0.2884cm" svg:height="0.2585cm" svg:x="19.45cm" svg:y="3.619cm"><draw:image xlink:href="Pictures/image14.png" xlink:type="simple" xlink:show="embed" xlink:actuate="onLoad"/></draw:frame></draw:g></text:p>
      <text:p text:style-name="P7"/>
      <text:p text:style-name="P8"/>
      <text:p text:style-name="P9"/>
      <text:p text:style-name="P10"/>
      <text:p text:style-name="P11"><text:span text:style-name="T8"/><draw:frame draw:name="Image 36" draw:style-name="gr21" draw:z-index="487589889" text:anchor-type="paragraph" svg:width="18.22cm" svg:height="4.207cm" svg:x="1.44cm" svg:y="0.4588cm"><draw:image xlink:href="Pictures/image15.png" xlink:type="simple" xlink:show="embed" xlink:actuate="onLoad"/></draw:frame></text:p>
      <text:p text:style-name="P12"/>
      <text:p text:style-name="P13"><text:span text:style-name="T9"/><draw:g draw:name="Group 37" draw:style-name="gr22" draw:z-index="487590401" text:anchor-type="paragraph"><draw:custom-shape draw:name="Graphic 38" draw:style-name="gr23" svg:width="6.97cm" svg:height="0.02999cm" svg:x="1.329cm" svg:y="0.8715cm"><draw:enhanced-geometry svg:viewBox="0 0 2508885 10795" draw:type="ooxml-non-primitive" drawooo:sub-view-size="2508885 10795" draw:text-areas="0 0 logwidth logheight" draw:enhanced-path="M 2508504 10667 L 0 10667 0 0 2508504 0 2508504 10667 Z N "/></draw:custom-shape><draw:frame draw:name="Image 39" draw:style-name="gr24" svg:width="4.199cm" svg:height="0.3517cm" svg:x="1.347cm" svg:y="0.5032cm"><draw:image xlink:href="Pictures/image16.png" xlink:type="simple" xlink:show="embed" xlink:actuate="onLoad"/></draw:frame><draw:frame draw:name="Image 40" draw:style-name="gr25" svg:width="2.642cm" svg:height="0.267cm" svg:x="5.622cm" svg:y="0.5879cm"><draw:image xlink:href="Pictures/image17.png" xlink:type="simple" xlink:show="embed" xlink:actuate="onLoad"/></draw:frame></draw:g><text:span text:style-name="T10"/><draw:g draw:name="Group 41" draw:style-name="gr26" draw:z-index="487590913" text:anchor-type="paragraph"><draw:custom-shape draw:name="Graphic 42" draw:style-name="gr27" svg:width="0.4287cm" svg:height="0.2928cm" svg:x="1.275cm" svg:y="1.461cm"><draw:enhanced-geometry svg:viewBox="0 0 154305 105410" draw:type="ooxml-non-primitive" drawooo:sub-view-size="154305 105410" draw:text-areas="0 0 logwidth logheight" draw:enhanced-path="M 27432 0 L 24384 0 0 12192 7620 12192 10668 12192 27432 12192 27432 0 Z N M 39624 100685 L 32004 100685 30480 99161 28956 99161 28956 97637 27432 96113 27432 15240 13716 15240 13716 16764 15240 19812 15240 96113 13716 96113 13716 97637 12192 99161 10668 99161 9144 100685 1524 100685 1524 103733 39624 103733 39624 100685 Z N M 85445 93065 L 82397 90017 77825 90017 73253 90017 70205 93065 70205 102209 73253 105257 82397 105257 85445 102209 85445 93065 Z N M 154203 100685 L 146494 100685 144970 99161 143446 99161 143446 97637 141922 96113 141922 12192 141922 0 138874 0 114490 12192 116014 15240 122110 12192 125158 12192 125158 13716 126682 13716 128206 15240 128206 16764 129730 19812 129730 96113 128206 96113 128206 97637 126682 99161 125158 99161 123634 100685 116014 100685 116014 103733 154203 103733 154203 100685 Z N "/></draw:custom-shape><draw:frame draw:name="Image 43" draw:style-name="gr28" svg:width="3.811cm" svg:height="0.2966cm" svg:x="2.151cm" svg:y="1.457cm"><draw:image xlink:href="Pictures/image18.png" xlink:type="simple" xlink:show="embed" xlink:actuate="onLoad"/></draw:frame><draw:frame draw:name="Image 44" draw:style-name="gr29" svg:width="11cm" svg:height="0.8605cm" svg:x="1.241cm" svg:y="1.457cm"><draw:image xlink:href="Pictures/image19.png" xlink:type="simple" xlink:show="embed" xlink:actuate="onLoad"/></draw:frame></draw:g><text:span text:style-name="T11"/><draw:frame draw:name="Image 45" draw:style-name="gr30" draw:z-index="487591425" text:anchor-type="paragraph" svg:width="7.432cm" svg:height="0.3837cm" svg:x="12.37cm" svg:y="1.457cm"><draw:image xlink:href="Pictures/image20.png" xlink:type="simple" xlink:show="embed" xlink:actuate="onLoad"/></draw:frame><text:span text:style-name="T12"/><draw:g draw:name="Group 46" draw:style-name="gr31" draw:z-index="487591937" text:anchor-type="paragraph"><draw:custom-shape draw:name="Graphic 47" draw:style-name="gr32" svg:width="0.1111cm" svg:height="0.2893cm" svg:x="3.031cm" svg:y="2.839cm"><draw:enhanced-geometry svg:viewBox="0 0 40005 104139" draw:type="ooxml-non-primitive" drawooo:sub-view-size="40005 104139" draw:text-areas="0 0 logwidth logheight" draw:enhanced-path="M 0 15240 L 0 12192 24384 0 25908 0 25908 12192 6096 12192 4572 13716 0 15240 Z N M 28956 99155 L 12192 99155 13716 97631 13716 15240 12192 15240 12192 13716 10668 13716 9144 12192 25908 12192 25908 91535 27432 94583 27432 97631 28956 99155 Z N M 32004 100679 L 9144 100679 10668 99155 30480 99155 32004 100679 Z N M 39624 103727 L 1524 103727 1524 100679 39624 100679 39624 103727 Z N "/></draw:custom-shape><draw:frame draw:name="Image 48" draw:style-name="gr33" svg:width="0.7038cm" svg:height="0.2924cm" svg:x="3.201cm" svg:y="2.839cm"><draw:image xlink:href="Pictures/image21.png" xlink:type="simple" xlink:show="embed" xlink:actuate="onLoad"/></draw:frame><draw:frame draw:name="Image 49" draw:style-name="gr34" svg:width="0.3733cm" svg:height="0.3008cm" svg:x="3.256cm" svg:y="3.309cm"><draw:image xlink:href="Pictures/image22.png" xlink:type="simple" xlink:show="embed" xlink:actuate="onLoad"/></draw:frame><draw:frame draw:name="Image 50" draw:style-name="gr35" svg:width="18.62cm" svg:height="2.768cm" svg:x="1.233cm" svg:y="2.834cm"><draw:image xlink:href="Pictures/image23.png" xlink:type="simple" xlink:show="embed" xlink:actuate="onLoad"/></draw:frame></draw:g></text:p>
      <text:p text:style-name="P14"/>
      <text:p text:style-name="P15"/>
      <text:p text:style-name="P16"/>
      <text:p text:style-name="P17"><text:span text:style-name="T13"/><draw:g draw:name="Group 51" draw:style-name="gr36" draw:z-index="487592449" text:anchor-type="paragraph"><draw:custom-shape draw:name="Graphic 52" draw:style-name="gr37" svg:width="6.97cm" svg:height="0.02999cm" svg:x="1.329cm" svg:y="1.091cm"><draw:enhanced-geometry svg:viewBox="0 0 2508885 10795" draw:type="ooxml-non-primitive" drawooo:sub-view-size="2508885 10795" draw:text-areas="0 0 logwidth logheight" draw:enhanced-path="M 2508504 10667 L 0 10667 0 0 2508504 0 2508504 10667 Z N "/></draw:custom-shape><draw:frame draw:name="Image 53" draw:style-name="gr38" svg:width="4.093cm" svg:height="0.3517cm" svg:x="1.347cm" svg:y="0.7215cm"><draw:image xlink:href="Pictures/image24.png" xlink:type="simple" xlink:show="embed" xlink:actuate="onLoad"/></draw:frame><draw:frame draw:name="Image 54" draw:style-name="gr39" svg:width="3.675cm" svg:height="0.407cm" svg:x="5.516cm" svg:y="0.7342cm"><draw:image xlink:href="Pictures/image25.png" xlink:type="simple" xlink:show="embed" xlink:actuate="onLoad"/></draw:frame></draw:g><text:span text:style-name="T14"/><draw:g draw:name="Group 55" draw:style-name="gr40" draw:z-index="487592961" text:anchor-type="paragraph"><draw:frame draw:name="Image 56" draw:style-name="gr41" svg:width="0.2757cm" svg:height="0.2924cm" svg:x="1.449cm" svg:y="1.467cm"><draw:image xlink:href="Pictures/image26.png" xlink:type="simple" xlink:show="embed" xlink:actuate="onLoad"/></draw:frame><draw:custom-shape draw:name="Graphic 57" draw:style-name="gr42" svg:width="0.1111cm" svg:height="0.2893cm" svg:x="1.805cm" svg:y="1.467cm"><draw:enhanced-geometry svg:viewBox="0 0 40005 104139" draw:type="ooxml-non-primitive" drawooo:sub-view-size="40005 104139" draw:text-areas="0 0 logwidth logheight" draw:enhanced-path="M 1524 15240 L 0 12192 24384 0 27432 0 27432 12192 7620 12192 1524 15240 Z N M 28956 99155 L 12192 99155 13716 97631 13716 96107 15240 94583 15240 18288 13716 16764 13716 13716 12192 13716 10668 12192 27432 12192 27432 96107 28956 97631 28956 99155 Z N M 32004 100679 L 9144 100679 10668 99155 30480 99155 32004 100679 Z N M 39624 103727 L 1524 103727 1524 100679 39624 100679 39624 103727 Z N "/></draw:custom-shape><draw:frame draw:name="Image 58" draw:style-name="gr43" svg:width="18.18cm" svg:height="1.34cm" svg:x="1.453cm" svg:y="1.459cm"><draw:image xlink:href="Pictures/image27.png" xlink:type="simple" xlink:show="embed" xlink:actuate="onLoad"/></draw:frame></draw:g></text:p>
      <text:p text:style-name="P18"/>
      <text:p text:style-name="P19"/>
      <text:p text:style-name="P20"><text:span text:style-name="T15"/><draw:g draw:name="Group 59" draw:style-name="gr44" draw:z-index="487593473" text:anchor-type="paragraph"><draw:custom-shape draw:name="Graphic 60" draw:style-name="gr45" svg:width="7.257cm" svg:height="0.02999cm" svg:x="1.427cm" svg:y="0.8803cm"><draw:enhanced-geometry svg:viewBox="0 0 2612390 10795" draw:type="ooxml-non-primitive" drawooo:sub-view-size="2612390 10795" draw:text-areas="0 0 logwidth logheight" draw:enhanced-path="M 2612136 10667 L 0 10667 0 0 2612136 0 2612136 10667 Z N "/></draw:custom-shape><draw:frame draw:name="Image 61" draw:style-name="gr46" svg:width="4.237cm" svg:height="0.3517cm" svg:x="1.445cm" svg:y="0.5098cm"><draw:image xlink:href="Pictures/image28.png" xlink:type="simple" xlink:show="embed" xlink:actuate="onLoad"/></draw:frame><draw:frame draw:name="Image 62" draw:style-name="gr47" svg:width="3.819cm" svg:height="0.407cm" svg:x="5.758cm" svg:y="0.5225cm"><draw:image xlink:href="Pictures/image29.png" xlink:type="simple" xlink:show="embed" xlink:actuate="onLoad"/></draw:frame></draw:g><text:span text:style-name="T16"/><draw:custom-shape draw:name="Graphic 63" draw:style-name="gr48" draw:z-index="487593985" text:anchor-type="paragraph" svg:width="0.4622cm" svg:height="0.2928cm" svg:x="1.453cm" svg:y="1.709cm"><draw:enhanced-geometry svg:viewBox="0 0 166370 105410" draw:type="ooxml-non-primitive" drawooo:sub-view-size="166370 105410" draw:text-areas="0 0 logwidth logheight" draw:enhanced-path="M 58000 62572 L 56476 58000 50380 48856 45808 45720 39712 42672 45720 36957 49999 31242 52578 25527 53428 19812 53428 15240 51904 10668 50380 9144 48856 7620 44284 1524 38188 0 22860 0 18288 1524 13716 4572 4572 13716 3048 21336 4572 21336 10668 13716 16764 9144 28956 9144 33528 10668 36664 13716 39712 16764 41236 21336 41236 30480 39712 33528 38188 38100 36664 41148 33528 44196 28956 45720 25908 48856 21336 50380 18288 50380 18288 51904 24384 51904 27432 53428 32004 54952 35140 56476 38188 58000 39712 61048 41236 61048 45808 70192 47332 74764 47332 83908 45808 88480 41236 91528 38188 96100 33528 97624 22860 97624 21336 96100 19812 96100 10668 91528 3048 91528 3048 93052 1524 93052 0 94576 0 97624 1524 100672 7620 103720 18288 103720 28016 103111 36614 101053 43421 97624 44081 97294 50380 91528 54952 85432 58000 77812 58000 62572 Z N M 97713 91528 L 94665 88480 90093 88480 85521 88480 82473 91528 80949 94576 80949 99148 87045 105244 91617 105244 94665 103720 97713 100672 97713 91528 Z N M 166306 99148 L 157162 99148 155638 97624 155638 96100 154114 96100 154114 0 151066 0 126682 12192 128206 13716 131254 12192 138874 12192 140398 13716 140398 16764 141922 18288 141922 94576 140398 96100 140398 97624 138874 97624 137350 99148 128206 99148 128206 102196 166306 102196 166306 99148 Z N "/></draw:custom-shape><text:span text:style-name="T17"/><draw:frame draw:name="Image 64" draw:style-name="gr49" draw:z-index="487594497" text:anchor-type="paragraph" svg:width="13.17cm" svg:height="0.3837cm" svg:x="2.091cm" svg:y="1.701cm"><draw:image xlink:href="Pictures/image30.png" xlink:type="simple" xlink:show="embed" xlink:actuate="onLoad"/></draw:frame></text:p>
      <text:p text:style-name="P21"/>
      <text:p text:style-name="P22"/>
      <text:p text:style-name="P23"/>
      <text:p text:style-name="P24"/>
      <text:p text:style-name="P25"><text:span text:style-name="T18"/><draw:frame draw:name="Image 65" draw:style-name="gr50" draw:z-index="487595009" text:anchor-type="paragraph" svg:width="12.21cm" svg:height="0.3837cm" svg:x="1.445cm" svg:y="0.4621cm"><draw:image xlink:href="Pictures/image31.png" xlink:type="simple" xlink:show="embed" xlink:actuate="onLoad"/></draw:frame></text:p>
      <text:p text:style-name="P26"/>
      <text:p text:style-name="P27"><text:span text:style-name="T27"/><draw:frame draw:name="Image 66" draw:style-name="gr68" text:anchor-type="as-char" svg:width="5.415cm" svg:height="0.2699cm" svg:x="0cm" svg:y="0cm"><draw:image xlink:href="Pictures/image40.png" xlink:type="simple" xlink:show="embed" xlink:actuate="onLoad"/></draw:frame><text:span text:style-name="T28"/></text:p>
      <text:p text:style-name="P30"><text:span text:style-name="T29"/><draw:g draw:name="Group 67" draw:style-name="gr69" draw:z-index="487595521" text:anchor-type="paragraph"><draw:frame draw:name="Image 68" draw:style-name="gr70" svg:width="2.053cm" svg:height="0.267cm" svg:x="3.739cm" svg:y="0.2013cm"><draw:image xlink:href="Pictures/image41.png" xlink:type="simple" xlink:show="embed" xlink:actuate="onLoad"/></draw:frame><draw:frame draw:name="Image 69" draw:style-name="gr71" svg:width="2.893cm" svg:height="0.267cm" svg:x="5.889cm" svg:y="0.2013cm"><draw:image xlink:href="Pictures/image42.png" xlink:type="simple" xlink:show="embed" xlink:actuate="onLoad"/></draw:frame></draw:g><text:span text:style-name="T30"/><draw:frame draw:name="Image 70" draw:style-name="gr72" draw:z-index="487596033" text:anchor-type="paragraph" svg:width="9.794cm" svg:height="0.3371cm" svg:x="1.334cm" svg:y="0.6506cm"><draw:image xlink:href="Pictures/image43.png" xlink:type="simple" xlink:show="embed" xlink:actuate="onLoad"/></draw:frame></text:p>
      <text:p text:style-name="P31"/>
      <text:p text:style-name="P32"/>
      <text:p text:style-name="P33"><text:span text:style-name="T31"/><draw:frame draw:name="Image 71" draw:style-name="gr73" draw:z-index="487596545" text:anchor-type="paragraph" svg:width="3.839cm" svg:height="0.2667cm" svg:x="4.43cm" svg:y="0.6093cm"><draw:image xlink:href="Pictures/image44.png" xlink:type="simple" xlink:show="embed" xlink:actuate="onLoad"/></draw:frame><text:span text:style-name="T32"/><draw:g draw:name="Group 72" draw:style-name="gr74" draw:z-index="487597057" text:anchor-type="paragraph"><draw:custom-shape draw:name="Graphic 73" draw:style-name="gr75" svg:width="18.63cm" svg:height="0.02999cm" svg:x="1.224cm" svg:y="1.427cm"><draw:enhanced-geometry svg:viewBox="0 0 6707505 10795" draw:type="ooxml-non-primitive" drawooo:sub-view-size="6707505 10795" draw:text-areas="0 0 logwidth logheight" draw:enhanced-path="M 6707124 10668 L 0 10668 0 0 6707124 0 6707124 10668 Z N "/></draw:custom-shape><draw:custom-shape draw:name="Graphic 74" draw:style-name="gr76" svg:width="18.63cm" svg:height="0.05645cm" svg:x="1.224cm" svg:y="1.427cm"><draw:enhanced-geometry svg:viewBox="0 0 6707505 20320" draw:type="ooxml-non-primitive" drawooo:sub-view-size="6707505 20320" draw:text-areas="0 0 logwidth logheight" draw:enhanced-path="M 6707213 0 L 6699453 8953 0 8953 0 19621 6697980 19621 6697980 19812 6707213 19812 6707213 0 Z N "/></draw:custom-shape><draw:custom-shape draw:name="Graphic 75" draw:style-name="gr77" svg:width="0.02999cm" svg:height="0.05645cm" svg:x="1.224cm" svg:y="1.427cm"><draw:enhanced-geometry svg:viewBox="0 0 10795 20320" draw:type="ooxml-non-primitive" drawooo:sub-view-size="10795 20320" draw:text-areas="0 0 logwidth logheight" draw:enhanced-path="M 0 19812 L 0 0 10763 0 10763 10667 0 19812 Z N "/></draw:custom-shape><draw:frame draw:name="Image 76" draw:style-name="gr78" svg:width="3.563cm" svg:height="0.2715cm" svg:x="4.723cm" svg:y="1.058cm"><draw:image xlink:href="Pictures/image45.png" xlink:type="simple" xlink:show="embed" xlink:actuate="onLoad"/></draw:frame></draw:g><text:span text:style-name="T33"/><draw:g draw:name="Group 77" draw:style-name="gr79" draw:z-index="487597569" text:anchor-type="paragraph"><draw:frame draw:name="Image 78" draw:style-name="gr80" svg:width="2.362cm" svg:height="1.596cm" svg:x="1.304cm" svg:y="1.664cm"><draw:image xlink:href="Pictures/image46.jpg" xlink:type="simple" xlink:show="embed" xlink:actuate="onLoad"/></draw:frame><draw:frame draw:name="Image 79" draw:style-name="gr81" svg:width="15.47cm" svg:height="0.7843cm" svg:x="3.777cm" svg:y="2.139cm"><draw:image xlink:href="Pictures/image47.png" xlink:type="simple" xlink:show="embed" xlink:actuate="onLoad"/></draw:frame></draw:g><text:span text:style-name="T34"/><draw:g draw:name="Group 80" draw:style-name="gr82" draw:z-index="487598081" text:anchor-type="paragraph"><draw:custom-shape draw:name="Graphic 81" draw:style-name="gr83" svg:width="18.63cm" svg:height="0.02999cm" svg:x="1.224cm" svg:y="3.442cm"><draw:enhanced-geometry svg:viewBox="0 0 6707505 10795" draw:type="ooxml-non-primitive" drawooo:sub-view-size="6707505 10795" draw:text-areas="0 0 logwidth logheight" draw:enhanced-path="M 6707124 10667 L 0 10667 0 0 6707124 0 6707124 10667 Z N "/></draw:custom-shape><draw:custom-shape draw:name="Graphic 82" draw:style-name="gr84" svg:width="18.63cm" svg:height="0.05645cm" svg:x="1.224cm" svg:y="3.441cm"><draw:enhanced-geometry svg:viewBox="0 0 6707505 20320" draw:type="ooxml-non-primitive" drawooo:sub-view-size="6707505 20320" draw:text-areas="0 0 logwidth logheight" draw:enhanced-path="M 6707213 0 L 6698882 9613 0 9613 0 20281 6707124 20281 6707124 19812 6707213 0 Z N "/></draw:custom-shape><draw:custom-shape draw:name="Graphic 83" draw:style-name="gr85" svg:width="0.02999cm" svg:height="0.05645cm" svg:x="1.224cm" svg:y="3.441cm"><draw:enhanced-geometry svg:viewBox="0 0 10795 20320" draw:type="ooxml-non-primitive" drawooo:sub-view-size="10795 20320" draw:text-areas="0 0 logwidth logheight" draw:enhanced-path="M 0 19812 L 0 0 10763 0 10763 10668 0 19812 Z N "/></draw:custom-shape></draw:g><text:span text:style-name="T35"/><draw:g draw:name="Group 84" draw:style-name="gr86" draw:z-index="487598593" text:anchor-type="paragraph"><draw:frame draw:name="Image 85" draw:style-name="gr87" svg:width="2.362cm" svg:height="1.592cm" svg:x="1.304cm" svg:y="3.679cm"><draw:image xlink:href="Pictures/image46.jpg" xlink:type="simple" xlink:show="embed" xlink:actuate="onLoad"/></draw:frame><draw:frame draw:name="Image 86" draw:style-name="gr88" svg:width="15.7cm" svg:height="0.8602cm" svg:x="3.777cm" svg:y="4.076cm"><draw:image xlink:href="Pictures/image48.png" xlink:type="simple" xlink:show="embed" xlink:actuate="onLoad"/></draw:frame></draw:g><text:span text:style-name="T36"/><draw:g draw:name="Group 87" draw:style-name="gr89" draw:z-index="487599105" text:anchor-type="paragraph"><draw:custom-shape draw:name="Graphic 88" draw:style-name="gr90" svg:width="18.63cm" svg:height="0.02999cm" svg:x="1.224cm" svg:y="5.453cm"><draw:enhanced-geometry svg:viewBox="0 0 6707505 10795" draw:type="ooxml-non-primitive" drawooo:sub-view-size="6707505 10795" draw:text-areas="0 0 logwidth logheight" draw:enhanced-path="M 6707124 10667 L 0 10667 0 0 6707124 0 6707124 10667 Z N "/></draw:custom-shape><draw:custom-shape draw:name="Graphic 89" draw:style-name="gr91" svg:width="18.63cm" svg:height="0.05645cm" svg:x="1.224cm" svg:y="5.454cm"><draw:enhanced-geometry svg:viewBox="0 0 6707505 20320" draw:type="ooxml-non-primitive" drawooo:sub-view-size="6707505 20320" draw:text-areas="0 0 logwidth logheight" draw:enhanced-path="M 6707213 0 L 6699618 8763 0 8763 0 19431 6697980 19431 6697980 19812 6707213 19812 6707213 0 Z N "/></draw:custom-shape><draw:custom-shape draw:name="Graphic 90" draw:style-name="gr92" svg:width="0.02999cm" svg:height="0.05645cm" svg:x="1.224cm" svg:y="5.454cm"><draw:enhanced-geometry svg:viewBox="0 0 10795 20320" draw:type="ooxml-non-primitive" drawooo:sub-view-size="10795 20320" draw:text-areas="0 0 logwidth logheight" draw:enhanced-path="M 0 19811 L 0 0 10763 0 10763 10667 0 19811 Z N "/></draw:custom-shape></draw:g><text:span text:style-name="T37"/><draw:g draw:name="Group 91" draw:style-name="gr93" draw:z-index="487599617" text:anchor-type="paragraph"><draw:custom-shape draw:name="Graphic 92" draw:style-name="gr94" svg:width="18.58cm" svg:height="0.02999cm" svg:x="1.249cm" svg:y="8.078cm"><draw:enhanced-geometry svg:viewBox="0 0 6689090 10795" draw:type="ooxml-non-primitive" drawooo:sub-view-size="6689090 10795" draw:text-areas="0 0 logwidth logheight" draw:enhanced-path="M 6688836 10667 L 0 10667 0 0 6688836 0 6688836 10667 Z N "/></draw:custom-shape><draw:custom-shape draw:name="Graphic 93" draw:style-name="gr95" svg:width="18.58cm" svg:height="0.05645cm" svg:x="1.249cm" svg:y="8.077cm"><draw:enhanced-geometry svg:viewBox="0 0 6689090 20320" draw:type="ooxml-non-primitive" drawooo:sub-view-size="6689090 20320" draw:text-areas="0 0 logwidth logheight" draw:enhanced-path="M 6688836 0 L 6679679 9144 0 9232 0 19900 6688836 19900 6688836 9232 6688836 0 Z N "/></draw:custom-shape><draw:custom-shape draw:name="Graphic 94" draw:style-name="gr96" svg:width="0.02646cm" svg:height="0.05645cm" svg:x="1.254cm" svg:y="8.077cm"><draw:enhanced-geometry svg:viewBox="0 0 9525 20320" draw:type="ooxml-non-primitive" drawooo:sub-view-size="9525 20320" draw:text-areas="0 0 logwidth logheight" draw:enhanced-path="M 0 19811 L 0 0 9143 0 9143 9143 0 19811 Z N "/></draw:custom-shape><draw:frame draw:name="Image 95" draw:style-name="gr97" svg:width="2.282cm" svg:height="2.282cm" svg:x="1.304cm" svg:y="5.69cm"><draw:image xlink:href="Pictures/image49.jpg" xlink:type="simple" xlink:show="embed" xlink:actuate="onLoad"/></draw:frame><draw:frame draw:name="Image 96" draw:style-name="gr98" svg:width="15.91cm" svg:height="1.708cm" svg:x="3.687cm" svg:y="6.005cm"><draw:image xlink:href="Pictures/image50.png" xlink:type="simple" xlink:show="embed" xlink:actuate="onLoad"/></draw:frame></draw:g><text:span text:style-name="T38"/><draw:custom-shape draw:name="Graphic 97" draw:style-name="gr99" draw:z-index="487600129" text:anchor-type="paragraph" svg:width="18.53cm" svg:height="0.08467cm" svg:x="1.279cm" svg:y="8.763cm"><draw:enhanced-geometry svg:viewBox="0 0 6669405 30480" draw:type="ooxml-non-primitive" drawooo:sub-view-size="6669405 30480" draw:text-areas="0 0 logwidth logheight" draw:enhanced-path="M 6669024 19812 L 0 19812 0 30480 6669024 30480 6669024 19812 Z N M 6669024 0 L 0 0 0 10668 6669024 10668 6669024 0 Z N "/></draw:custom-shape><text:span text:style-name="T39"/><draw:frame draw:name="Image 98" draw:style-name="gr100" draw:z-index="487600641" text:anchor-type="paragraph" svg:width="3.55cm" svg:height="0.2201cm" svg:x="1.292cm" svg:y="8.975cm"><draw:image xlink:href="Pictures/image51.png" xlink:type="simple" xlink:show="embed" xlink:actuate="onLoad"/></draw:frame><text:span text:style-name="T40"/><draw:frame draw:name="Image 99" draw:style-name="gr101" draw:z-index="487601153" text:anchor-type="paragraph" svg:width="1.953cm" svg:height="0.2201cm" svg:x="17.84cm" svg:y="8.975cm"><draw:image xlink:href="Pictures/image52.png" xlink:type="simple" xlink:show="embed" xlink:actuate="onLoad"/></draw:frame></text:p>
      <text:p text:style-name="P34"/>
      <text:p text:style-name="P35"/>
      <text:p text:style-name="P36"/>
      <text:p text:style-name="P37"/>
      <text:p text:style-name="P38"/>
      <text:p text:style-name="P39"/>
      <text:p text:style-name="P40"/>
      <text:p text:style-name="P4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smil="urn:oasis:names:tc:opendocument:xmlns:smil-compatible:1.0" xmlns:anim="urn:oasis:names:tc:opendocument:xmlns:animation:1.0" xmlns:officeooo="http://openoffice.org/2009/office" xmlns:textooo="http://openoffice.org/2013/office" xmlns:tableooo="http://openoffice.org/2009/table" xmlns:drawooo="http://openoffice.org/2010/draw" xmlns:chartooo="http://openoffice.org/2010/chart" xmlns:calcext="urn:org:documentfoundation:names:experimental:calc:xmlns:calcext:1.0" xmlns:field="urn:openoffice:names:experimental:ooo-ms-interop:xmlns:field:1.0" xmlns:formx="urn:openoffice:names:experimental:ooxml-odf-interop:xmlns:form:1.0" xmlns:loext="urn:org:documentfoundation:names:experimental:office:xmlns:loext:1.0" xmlns:css3t="http://www.w3.org/TR/css3-text/" office:version="1.2">
  <office:font-face-decls/>
  <office:styles>
    <style:default-style style:family="paragraph">
      <style:paragraph-properties fo:line-height="100%" fo:text-align="left" style:tab-stop-distance="36pt" fo:margin-left="0cm" fo:margin-right="0cm" fo:margin-top="0pt" fo:margin-bottom="0pt"/>
      <style:text-properties fo:font-family="Calibri" style:font-family-asian="Calibri" style:font-family-complex="Arial" fo:font-size="11pt" fo:language="en" fo:country="US"/>
    </style:default-style>
    <style:default-style style:family="text">
      <style:text-properties fo:font-family="Calibri" style:font-family-asian="Calibri" style:font-family-complex="Arial" fo:font-size="11pt" fo:language="en" fo:country="US"/>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style:style>
    <style:style style:family="graphic" style:name="Graphics">
      <style:graphic-properties/>
    </style:style>
    <style:style style:class="default" style:display-name="Default Paragraph Font" style:family="text" style:name="DefaultParagraphFont"/>
    <style:style style:class="default" style:display-name="Normal" style:family="paragraph" style:name="Normal">
      <style:paragraph-properties fo:line-height="100%" fo:text-align="left" fo:margin-left="0cm" fo:margin-right="0cm" fo:margin-top="0pt" fo:margin-bottom="0pt"/>
    </style:style>
    <style:style style:parent-style-name="Normal" style:display-name="List Paragraph" style:family="paragraph" style:name="ListParagraph">
      <style:paragraph-properties/>
    </style:style>
    <style:style style:parent-style-name="Normal" style:display-name="Table Paragraph" style:family="paragraph" style:name="TableParagraph">
      <style:paragraph-properties/>
    </style:style>
  </office:styles>
  <office:automatic-styles>
    <style:page-layout style:name="Mpm1">
      <style:page-layout-properties fo:page-width="21.01cm" fo:page-height="29.71cm" fo:margin-top="0.5768cm" fo:margin-bottom="0.3881cm" fo:margin-left="0.9984cm" fo:margin-right="0.9984cm"/>
    </style:page-layout>
    <style:page-layout style:name="Mpm2">
      <style:page-layout-properties fo:page-width="21.01cm" fo:page-height="29.71cm" fo:margin-top="0.5768cm" fo:margin-bottom="0.3881cm" fo:margin-left="0.9984cm" fo:margin-right="0.9984cm"/>
    </style:page-layout>
    <style:page-layout style:name="Mpm3">
      <style:page-layout-properties fo:page-width="21.01cm" fo:page-height="29.71cm" fo:margin-top="0.5768cm" fo:margin-bottom="0.3881cm" fo:margin-left="0.9984cm" fo:margin-right="0.9984cm"/>
      <style:header-style>
        <style:header-footer-properties svg:height="0.4816cm" fo:min-height="0.4816cm"/>
      </style:header-style>
      <style:footer-style>
        <style:header-footer-properties fo:min-height="0.3881cm"/>
      </style:footer-style>
    </style:page-layout>
    <style:style style:family="paragraph" style:name="P28">
      <style:paragraph-properties fo:line-height="5.83333%" fo:margin-top="0pt" fo:margin-bottom="0pt"/>
      <style:text-properties fo:font-size="10pt"/>
    </style:style>
    <style:style style:family="text" style:name="T19">
      <style:text-properties fo:font-size="10pt"/>
    </style:style>
    <style:style style:family="graphic" style:name="gr51">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52">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53">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0">
      <style:text-properties fo:font-size="10pt"/>
    </style:style>
    <style:style style:parent-style-name="Graphics" style:family="graphic" style:name="gr5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1">
      <style:text-properties fo:font-size="10pt"/>
    </style:style>
    <style:style style:family="graphic" style:name="gr55">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56">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57">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2">
      <style:text-properties fo:font-size="10pt"/>
    </style:style>
    <style:style style:family="graphic" style:name="gr5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5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3">
      <style:text-properties fo:font-size="10pt"/>
    </style:style>
    <style:style style:family="graphic" style:name="gr61">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2">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3">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6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4">
      <style:text-properties fo:font-size="10pt"/>
    </style:style>
    <style:style style:family="graphic" style:name="gr65">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29">
      <style:paragraph-properties fo:line-height="5.83333%" fo:margin-top="0pt" fo:margin-bottom="0pt"/>
      <style:text-properties fo:font-size="10pt"/>
    </style:style>
    <style:style style:family="text" style:name="T25">
      <style:text-properties fo:font-size="10pt"/>
    </style:style>
    <style:style style:parent-style-name="Graphics" style:family="graphic" style:name="gr66">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6">
      <style:text-properties fo:font-size="10pt"/>
    </style:style>
    <style:style style:parent-style-name="Graphics" style:family="graphic" style:name="gr67">
      <style:graphic-properties style:repeat="stretch" style:run-through="background" fo:margin-left="0cm" fo:margin-right="0cm" fo:margin-top="0cm" fo:margin-bottom="0cm" style:horizontal-pos="from-left" style:horizontal-rel="page" style:vertical-pos="from-top" style:vertical-rel="page" fo:background-color="transparent"/>
    </style:style>
  </office:automatic-styles>
  <office:master-styles>
    <style:master-page style:name="Standard" style:page-layout-name="Mpm1"/>
    <style:master-page style:name="MasterPage2" style:page-layout-name="Mpm2"/>
    <style:master-page style:name="MasterPage3" style:page-layout-name="Mpm3">
      <style:footer>
        <text:p text:style-name="P29"><text:span text:style-name="T25"/><draw:frame draw:name="Image 16" draw:style-name="gr66" draw:z-index="487481345" text:anchor-type="paragraph" svg:width="18.39cm" svg:height="0.2627cm" svg:x="0.8721cm" svg:y="28.96cm"><draw:image xlink:href="Pictures/image38.png" xlink:type="simple" xlink:show="embed" xlink:actuate="onLoad"/></draw:frame><text:span text:style-name="T26"/><draw:frame draw:name="Image 17" draw:style-name="gr67" draw:z-index="487481857" text:anchor-type="paragraph" svg:width="0.3479cm" svg:height="0.2077cm" svg:x="19.83cm" svg:y="28.96cm"><draw:image xlink:href="Pictures/image39.png" xlink:type="simple" xlink:show="embed" xlink:actuate="onLoad"/></draw:frame></text:p>
      </style:footer>
      <style:header>
        <text:p text:style-name="P28"><text:span text:style-name="T19"/><draw:g draw:name="Group 1" draw:style-name="gr51" draw:z-index="487478273" text:anchor-type="paragraph"><draw:custom-shape draw:name="Graphic 2" draw:style-name="gr52"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3" draw:style-name="gr53" svg:width="1.306cm" svg:height="0.2458cm" svg:x="1.016cm" svg:y="0.5893cm"><draw:image xlink:href="Pictures/image32.png" xlink:type="simple" xlink:show="embed" xlink:actuate="onLoad"/></draw:frame></draw:g><text:span text:style-name="T20"/><draw:frame draw:name="Image 4" draw:style-name="gr54" draw:z-index="487478785" text:anchor-type="paragraph" svg:width="1.213cm" svg:height="0.2074cm" svg:x="9.94cm" svg:y="0.5893cm"><draw:image xlink:href="Pictures/image33.png" xlink:type="simple" xlink:show="embed" xlink:actuate="onLoad"/></draw:frame><text:span text:style-name="T21"/><draw:g draw:name="Group 5" draw:style-name="gr55" draw:z-index="487479297" text:anchor-type="paragraph"><draw:custom-shape draw:name="Graphic 6" draw:style-name="gr56"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7" draw:style-name="gr57" svg:width="0.526cm" svg:height="0.2032cm" svg:x="2.594cm" svg:y="0.5935cm"><draw:image xlink:href="Pictures/image34.png" xlink:type="simple" xlink:show="embed" xlink:actuate="onLoad"/></draw:frame></draw:g><text:span text:style-name="T22"/><draw:g draw:name="Group 8" draw:style-name="gr58" draw:z-index="487479809" text:anchor-type="paragraph"><draw:custom-shape draw:name="Graphic 9" draw:style-name="gr59"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10" draw:style-name="gr60" svg:width="0.9203cm" svg:height="0.2032cm" svg:x="11.59cm" svg:y="0.5935cm"><draw:image xlink:href="Pictures/image35.png" xlink:type="simple" xlink:show="embed" xlink:actuate="onLoad"/></draw:frame></draw:g><text:span text:style-name="T23"/><draw:g draw:name="Group 11" draw:style-name="gr61" draw:z-index="487480321" text:anchor-type="paragraph"><draw:custom-shape draw:name="Graphic 12" draw:style-name="gr62"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13" draw:style-name="gr63" svg:width="0.7676cm" svg:height="0.2032cm" svg:x="12.77cm" svg:y="0.5935cm"><draw:image xlink:href="Pictures/image36.png" xlink:type="simple" xlink:show="embed" xlink:actuate="onLoad"/></draw:frame><draw:frame draw:name="Image 14" draw:style-name="gr64" svg:width="0.8356cm" svg:height="0.2032cm" svg:x="13.61cm" svg:y="0.5935cm"><draw:image xlink:href="Pictures/image37.png" xlink:type="simple" xlink:show="embed" xlink:actuate="onLoad"/></draw:frame></draw:g><text:span text:style-name="T24"/><draw:custom-shape draw:name="Graphic 15" draw:style-name="gr65" draw:z-index="487480833"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text="urn:oasis:names:tc:opendocument:xmlns:text:1.0" xmlns:grddl="http://www.w3.org/2003/g/data-view#" xmlns:presentation="urn:oasis:names:tc:opendocument:xmlns:presentation:1.0" xmlns:smil="urn:oasis:names:tc:opendocument:xmlns:smil-compatible:1.0" xmlns:anim="urn:oasis:names:tc:opendocument:xmlns:animation:1.0" xmlns:chartooo="http://openoffice.org/2010/chart" office:version="1.2">
  <office:meta>
    <meta:generator>ONLYOFFICE/8.3.3.21</meta:generator>
    <dc:creator>REIS CELSO</dc:creator>
    <meta:creation-date>2026-08-14T18:27:06Z</meta:creation-date>
    <dc:title>SEI - 0004355-40.2025.4.02.8001</dc:title>
    <meta:user-defined meta:name="Converter" meta:value-type="string">SolidFramework v10.0.19910.1</meta:user-defined>
    <meta:user-defined meta:name="Created" meta:value-type="string"/>
    <meta:user-defined meta:name="LastSaved" meta:value-type="string"/>
    <meta:user-defined meta:name="Producer" meta:value-type="string">Microsoft: Print To PDF</meta:user-defined>
  </office:meta>
</office:document-meta>
</file>